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62f1505a2ec2401305455ceacaa6cb.png"/>
  <manifest:file-entry manifest:media-type="image/gif" manifest:full-path="Pictures/286cb3a404759852669a0c1244506874.gif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интернет-порталы:sky_net"/>&lt;a name="top"&gt;&lt;/a&gt;</text:span></text:p>
      <text:h text:style-name="Heading_20_1" text:outline-level="1"><text:bookmark-start text:name="__RefHeading___sky_net_1"/><text:bookmark-start text:name="sky_net"/>SKY@NET<text:bookmark-end text:name="__RefHeading___sky_net_1"/><text:bookmark-end text:name="sky_net"/></text:h>
      <text:p text:style-name="Text_20_body"><draw:frame draw:style-name="media" draw:name="0" text:anchor-type="as-char" draw:z-index="0" svg:width="5.2916666666667cm" svg:height="1.3950757575758cm"><draw:image xlink:href="Pictures/5f62f1505a2ec2401305455ceacaa6cb.png" xlink:type="simple" xlink:show="embed" xlink:actuate="onLoad"/></draw:frame></text:p>
      <text:p text:style-name="Text_20_body"><text:a xlink:type="simple" xlink:href="http://wiki.mihanik.net/doku.php?id=интернет-порталы:sky_net&amp;do=export_pdf" text:style-name="Internet_20_link" text:visited-style-name="Visited_20_Internet_20_Link"> Экспорт в PDF </text:a> </text:p>
      <text:p text:style-name="Text_20_body">Дата создания: 2025/03/17 05:1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Интернет-провайдер в Твери и Тверской области. </text:p>
      <text:p text:style-name="Text_20_body">Кстати! Очень хороший провайдер. Рекомендую! Работает стабильно, техподдержка адекватная.</text:p>
      <text:p text:style-name="Text_20_body">Кроме доступа в Интернета предоставляет IP-телевидение для просмотра которого можно у них купить TV-приставку и подключить её к телевизору. Официально просмотр TV на ПК или Smart-TV без приставки не поддерживается.</text:p>
      <text:p text:style-name="Text_20_body">НО!!! Есть лайф-хак!!!</text:p>
      <text:p text:style-name="Text_20_body">Открываем браузер и по ссылке <text:a xlink:type="simple" xlink:href="http://tv.tvhost.ru/playlist/eltex" text:style-name="Internet_20_link" text:visited-style-name="Visited_20_Internet_20_Link">http://tv.tvhost.ru/playlist/eltex</text:a> скачиваем файл.</text:p>
      <text:p text:style-name="Text_20_body">Вы получите файл <text:span text:style-name="Strong_20_Emphasis">eltex.xml</text:span>. Меняете расширение файла на XSPF, получается файл с именем <text:span text:style-name="Strong_20_Emphasis">eltex.XSPF</text:span>.</text:p>
      <text:p text:style-name="Text_20_body">Вуаля! Теперь этот файл отлично открывается на ПК и Smart-TV.</text:p>
      <text:p text:style-name="Text_20_body">На ПК для просмотра TV можно использовать, например, плеер VLC.</text:p>
      <text:p text:style-name="Text_20_body"><draw:frame draw:style-name="media" draw:name="1" text:anchor-type="as-char" draw:z-index="1" svg:width="0.396875cm" svg:height="0.396875cm"><draw:image xlink:href="Pictures/286cb3a404759852669a0c1244506874.gif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интернет-порталы:sky_net</dc:title>
  </office:meta>
</office:document-meta>
</file>