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683789c4a4887d094dfe4c4c3f2289a.jpg"/>
  <manifest:file-entry manifest:media-type="image/jpeg" manifest:full-path="Pictures/07328d42ad24c2dcfd3d19079d7c0d3a.jp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грибы:валуй_-_горячая_засолка"/>&lt;a name="top"&gt;&lt;/a&gt;</text:span></text:p>
      <text:h text:style-name="Heading_20_1" text:outline-level="1"><text:bookmark-start text:name="__RefHeading___валуй_-_горячая_засолка_1"/><text:bookmark-start text:name="валуй_-_горячая_засолка"/>Валуй - горячая засолка<text:bookmark-end text:name="__RefHeading___валуй_-_горячая_засолка_1"/><text:bookmark-end text:name="валуй_-_горячая_засолка"/></text:h>
      <text:p text:style-name="Text_20_body"><text:a xlink:type="simple" xlink:href="http://wiki.mihanik.net/doku.php?id=кулинария:грибы:валуй_-_горячая_засолка&amp;do=export_pdf" text:style-name="Internet_20_link" text:visited-style-name="Visited_20_Internet_20_Link"> Экспорт в PDF </text:a> </text:p>
      <text:p text:style-name="Text_20_body">Дата создания: 2025/08/31 18:4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Валуи очистить, промыть в холодной воде, вымочить 2-3 дня. От себя добавлю - если погода жаркая, то вымачивать меньше, чем при более холодной. Я при вымачивании воду каждый день меняю.</text:p>
      <text:p text:style-name="Text_20_body">На 1 кг подготовленных грибов требуется:</text:p>
      <text:p text:style-name="Text_20_body">соли - 2 ст. ложки</text:p>
      <text:p text:style-name="Text_20_body">лаврового листа - 1 листик</text:p>
      <text:p text:style-name="Text_20_body">перца горошком - 3 шт.</text:p>
      <text:p text:style-name="Text_20_body">гвоздики - 3 шт.</text:p>
      <text:p text:style-name="Text_20_body">укропа - 5 гр.</text:p>
      <text:p text:style-name="Text_20_body">листа черной смородины - 2 шт.</text:p>
      <text:p text:style-name="Text_20_body">воды - полстакана</text:p>
      <text:p text:style-name="Text_20_body">Налить в кастрюлю воду, положить соль и поставить на огонь. Когда вода закипит, положить грибы. Во время варки грибы осторожно перемешивать, чтобы не пригорели. Когда вода закипит, снять шумовкой пену и положить приправу. Валуи рекомендуется варить 15-20 минут. Грибы готовы, когда они начинают оседать на дно, а рассол делается прозрачным.</text:p>
      <text:p text:style-name="Text_20_body">Сваренные грибы выкладываем в широкую посуду, чтобы они быстро остыли. Остывшие грибы раскладываем вместе с рассолом в банки и закрываем. Обращается внимание на то, что рассола к весу грибов должно быть в банке не более одной пятой. Грибы считаются готовыми к употреблению через 40-45 дней.</text:p>
      <text:p text:style-name="Text_20_body">Мне очень нравятся валуи (у нас их еще кулачками называют), люблю собирать их, они такие крепкие, сопливые, с совершенно особым неповторимым запахом. </text:p>
      <text:p text:style-name="Text_20_body"><draw:frame draw:style-name="mediacenter" draw:name="0" text:anchor-type="paragraph" draw:z-index="0" svg:width="15.875cm" svg:height="10.583333333333cm"><draw:image xlink:href="Pictures/1683789c4a4887d094dfe4c4c3f2289a.jpg" xlink:type="simple" xlink:show="embed" xlink:actuate="onLoad"/></draw:frame></text:p>
      <text:p text:style-name="Text_20_body"><draw:frame draw:style-name="mediacenter" draw:name="1" text:anchor-type="paragraph" draw:z-index="1" svg:width="15.875cm" svg:height="10.583333333333cm"><draw:image xlink:href="Pictures/07328d42ad24c2dcfd3d19079d7c0d3a.jpg" xlink:type="simple" xlink:show="embed" xlink:actuate="onLoad"/></draw:frame>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грибы:валуй_-_горячая_засолка</dc:title>
  </office:meta>
</office:document-meta>
</file>