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fc19f5fb161d323a9530bec0bd2646c.png"/>
  <manifest:file-entry manifest:media-type="image/png" manifest:full-path="Pictures/e19ac6e9aeff9c53d4c2df7996dc8582.png"/>
  <manifest:file-entry manifest:media-type="image/jpeg" manifest:full-path="Pictures/b4e15af710b483a304b19c5a83bc972a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кулинария:мясной_хлеб_митлов"/>&lt;a name="top"&gt;&lt;/a&gt;</text:span></text:p>
      <text:h text:style-name="Heading_20_1" text:outline-level="1"><text:bookmark-start text:name="__RefHeading___мясной_хлеб_митлов_1"/><text:bookmark-start text:name="мясной_хлеб_митлов"/>Мясной хлеб "митлов"<text:bookmark-end text:name="__RefHeading___мясной_хлеб_митлов_1"/><text:bookmark-end text:name="мясной_хлеб_митлов"/></text:h>
      <text:p text:style-name="Text_20_body"><text:a xlink:type="simple" xlink:href="http://wiki.mihanik.net/doku.php?id=кулинария:мясной_хлеб_митлов&amp;do=export_pdf" text:style-name="Internet_20_link" text:visited-style-name="Visited_20_Internet_20_Link">Экспорт в PDF </text:a> </text:p>
      <text:p text:style-name="Text_20_body">Дата создания: 2021/12/12 04:39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<text:line-break/>
<text:line-break/>
<draw:frame draw:style-name="media" draw:name="0" text:anchor-type="as-char" draw:z-index="0" svg:width="15.875cm" svg:height="8.9296875cm"><draw:image xlink:href="Pictures/6fc19f5fb161d323a9530bec0bd2646c.png" xlink:type="simple" xlink:show="embed" xlink:actuate="onLoad"/></draw:frame></text:p>
      <text:h text:style-name="Heading_20_2" text:outline-level="2"><text:bookmark-start text:name="__RefHeading___тесто_2"/><text:bookmark-start text:name="тесто"/>Тесто.<text:bookmark-end text:name="__RefHeading___тесто_2"/><text:bookmark-end text:name="тесто"/></text:h>
      <text:list text:style-name="List_20_1" text:continue-numbering="false">
        <text:list-item>
          <text:p text:style-name="List_20_1_Content_First"> Фарш свиной - 1 кг</text:p>
        </text:list-item>
        <text:list-item>
          <text:p text:style-name="List_20_1_Content"> Фарш говяжий - 1 кг</text:p>
        </text:list-item>
        <text:list-item>
          <text:p text:style-name="List_20_1_Content"> Лук - 2 шт</text:p>
        </text:list-item>
        <text:list-item>
          <text:p text:style-name="List_20_1_Content"> Сливки 10% - 250 мл (50 мл при измельчении лука + 200 мл в основную массу)</text:p>
        </text:list-item>
        <text:list-item>
          <text:p text:style-name="List_20_1_Content"> Чеснок сушёный - 2 ч.л.</text:p>
        </text:list-item>
        <text:list-item>
          <text:p text:style-name="List_20_1_Content"> Прованские травы - 1 ст. л.</text:p>
        </text:list-item>
        <text:list-item>
          <text:p text:style-name="List_20_1_Content"> Яйца - 3 шт</text:p>
        </text:list-item>
        <text:list-item>
          <text:p text:style-name="List_20_1_Content"> Сухари панировочные - 70 гр</text:p>
        </text:list-item>
        <text:list-item>
          <text:p text:style-name="List_20_1_Content_Last"> Коньяк - 30 мл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Соли нужно брать небольшую чайную ложку.
Я взял две... Чуть-чуть пересолил.</text:p>
          </table:table-cell>
        </table:table-row>
      </table:table>
      <text:p text:style-name="Text_20_body">Выпекать 1 час при температуре 180 градусов цельсия</text:p>
      <text:p text:style-name="Text_20_body">После этого обмазать соусом барбекю (50 гр)</text:p>
      <text:p text:style-name="Text_20_body">Выпекать на гриле ещё 10 минут.</text:p>
      <text:h text:style-name="Heading_20_2" text:outline-level="2"><text:bookmark-start text:name="__RefHeading___результат_3"/><text:bookmark-start text:name="результат"/>Результат.<text:bookmark-end text:name="__RefHeading___результат_3"/><text:bookmark-end text:name="результат"/></text:h>
      <text:p text:style-name="Text_20_body">Очень вкусно!!!</text:p>
      <text:p text:style-name="Text_20_body">Зелёный цвет дают прованские травы.</text:p>
      <text:p text:style-name="Text_20_body"><draw:frame draw:style-name="media" draw:name="2" text:anchor-type="as-char" draw:z-index="2" svg:width="15.875cm" svg:height="11.90625cm"><draw:image xlink:href="Pictures/b4e15af710b483a304b19c5a83bc972a.jpeg" xlink:type="simple" xlink:show="embed" xlink:actuate="onLoad"/></draw:frame></text:p>
      <text:p text:style-name="Text_20_body">⇑ Наверх ⇑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кулинария:мясной_хлеб_митлов</dc:title>
  </office:meta>
</office:document-meta>
</file>