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00d27c10b9ccfafa16b666707c7c7f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расстегай_с_рыбой"/>&lt;a name="top"&gt;&lt;/a&gt;</text:span></text:p>
      <text:h text:style-name="Heading_20_1" text:outline-level="1"><text:bookmark-start text:name="__RefHeading___расстегай_с_рыбой_1"/><text:bookmark-start text:name="расстегай_с_рыбой"/>Расстегай с рыбой<text:bookmark-end text:name="__RefHeading___расстегай_с_рыбой_1"/><text:bookmark-end text:name="расстегай_с_рыбой"/></text:h>
      <text:p text:style-name="Text_20_body"><text:a xlink:type="simple" xlink:href="http://wiki.mihanik.net/doku.php?id=кулинария:расстегай_с_рыбой&amp;do=export_pdf" text:style-name="Internet_20_link" text:visited-style-name="Visited_20_Internet_20_Link">Экспорт в PDF </text:a> </text:p>
      <text:p text:style-name="Text_20_body">Дата создания: 2022/10/22 05:5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" draw:name="0" text:anchor-type="as-char" draw:z-index="0" svg:width="15.875cm" svg:height="8.9331934628975cm"><draw:image xlink:href="Pictures/ae00d27c10b9ccfafa16b666707c7c7f.png" xlink:type="simple" xlink:show="embed" xlink:actuate="onLoad"/></draw:frame></text:p>
      <text:h text:style-name="Heading_20_2" text:outline-level="2"><text:bookmark-start text:name="__RefHeading___тесто_2"/><text:bookmark-start text:name="тесто"/>Тесто<text:bookmark-end text:name="__RefHeading___тесто_2"/><text:bookmark-end text:name="тесто"/></text:h>
      <text:list text:style-name="Numbering_20_1" text:continue-numbering="false">
        <text:list-item>
          <text:p text:style-name="Numbering_20_1_Content_First"> 75 мл.л. воды + 75 мл.л. молока смешать и чуть-чуть нагреть до комнатной температуры.</text:p>
        </text:list-item>
        <text:list-item>
          <text:p text:style-name="Numbering_20_1_Content"> Добавить 20 гр. сахара и перемешать.</text:p>
        </text:list-item>
        <text:list-item>
          <text:p text:style-name="Numbering_20_1_Content"> Добавить пакетик дрожжей 5-6 гр. и перемешать</text:p>
        </text:list-item>
        <text:list-item>
          <text:p text:style-name="Numbering_20_1_Content"> Добавить 1 куриное яйцо и перемешать.</text:p>
        </text:list-item>
        <text:list-item>
          <text:p text:style-name="Numbering_20_1_Content"> В большую миску добавляем 310 гр. пшеничной муки.</text:p>
        </text:list-item>
        <text:list-item>
          <text:p text:style-name="Numbering_20_1_Content"> В муку добавляем жидкую массу с дрожжами и замешиваем руками.</text:p>
        </text:list-item>
        <text:list-item>
          <text:p text:style-name="Numbering_20_1_Content"> В конце замешивания добавляем 35 гр. сливочного масла.</text:p>
        </text:list-item>
        <text:list-item>
          <text:p text:style-name="Numbering_20_1_Content"> На 1,5-2 часа отправляем тесто подниматься.</text:p>
        </text:list-item>
        <text:list-item>
          <text:p text:style-name="Numbering_20_1_Content_Last"> По прошествии 1,5-2 часов тесто обминаем и оставлем повторно подниматься ещё 40 минут.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расстегай_с_рыбой</dc:title>
  </office:meta>
</office:document-meta>
</file>