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85d41931a7a0c96bf21f9f3af398f2e.png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кулинария:тефтели_по-домашнему_в_соусе_лечо"/>&lt;a name="top"&gt;&lt;/a&gt;</text:span></text:p>
      <text:h text:style-name="Heading_20_1" text:outline-level="1"><text:bookmark-start text:name="__RefHeading___тефтели_по-домашнему_в_соусе_лечо_1"/><text:bookmark-start text:name="тефтели_по-домашнему_в_соусе_лечо"/>Тефтели по-домашнему в соусе лечо<text:bookmark-end text:name="__RefHeading___тефтели_по-домашнему_в_соусе_лечо_1"/><text:bookmark-end text:name="тефтели_по-домашнему_в_соусе_лечо"/></text:h>
      <text:p text:style-name="Text_20_body"><text:a xlink:type="simple" xlink:href="http://wiki.mihanik.net/doku.php?id=кулинария:тефтели_по-домашнему_в_соусе_лечо&amp;do=export_pdf" text:style-name="Internet_20_link" text:visited-style-name="Visited_20_Internet_20_Link">Экспорт в PDF </text:a> </text:p>
      <text:p text:style-name="Text_20_body">Дата создания: 2022/02/08 13:48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<draw:frame draw:style-name="media" draw:name="0" text:anchor-type="as-char" draw:z-index="0" svg:width="15.875cm" svg:height="8.9296875cm"><draw:image xlink:href="Pictures/885d41931a7a0c96bf21f9f3af398f2e.png" xlink:type="simple" xlink:show="embed" xlink:actuate="onLoad"/></draw:frame>
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1" text:anchor-type="as-char" draw:z-index="1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кулинария:тефтели_по-домашнему_в_соусе_лечо</dc:title>
  </office:meta>
</office:document-meta>
</file>