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df59991d60ad349ceac291c8c223f487.png"/>
  <manifest:file-entry manifest:media-type="image/png" manifest:full-path="Pictures/23469409dc10bc40ce7066aba7638e44.png"/>
  <manifest:file-entry manifest:media-type="image/png" manifest:full-path="Pictures/e19ac6e9aeff9c53d4c2df7996dc8582.png"/>
  <manifest:file-entry manifest:media-type="image/png" manifest:full-path="Pictures/7fb53edf85f779a0db29e73166b904bb.png"/>
  <manifest:file-entry manifest:media-type="image/png" manifest:full-path="Pictures/46e2b4e8858a1ede42af349c89d7e5cd.png"/>
  <manifest:file-entry manifest:media-type="image/png" manifest:full-path="Pictures/674d2f95c15334458f59913dbefb8c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kw1" style:family="text">
      <style:text-properties fo:color="#b1b100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paragraph-properties fo:text-align="justify"/>
      <style:table-cell-properties fo:padding="0.3cm" fo:border="0.002cm solid #000000"/>
    </style:style>
    <style:style style:name="PluginODTAutoStyle_Paragraph_9" style:family="paragraph">
      <style:paragraph-properties fo:text-align="justify" fo:padding="0.3cm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paragraph-properties fo:text-align="justify"/>
      <style:table-cell-properties fo:padding="0.3cm" fo:border="0.002cm solid #000000"/>
    </style:style>
    <style:style style:name="PluginODTAutoStyle_Paragraph_14" style:family="paragraph">
      <style:paragraph-properties fo:text-align="justify" fo:padding="0.3cm"/>
    </style:style>
    <style:style style:name="PluginODTAutoStyle_Table_15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6" style:family="table-cell">
      <style:paragraph-properties fo:text-align="center"/>
      <style:table-cell-properties fo:padding="0.1cm" fo:border="0.002cm solid #000000"/>
    </style:style>
    <style:style style:name="PluginODTAutoStyle_Paragraph_17" style:family="paragraph">
      <style:paragraph-properties fo:text-align="center" fo:padding="0.1cm"/>
    </style:style>
    <style:style style:name="PluginODTAutoStyle_TableCell_18" style:family="table-cell">
      <style:paragraph-properties fo:text-align="justify"/>
      <style:table-cell-properties fo:padding="0.3cm" fo:border="0.002cm solid #000000"/>
    </style:style>
    <style:style style:name="PluginODTAutoStyle_Paragraph_19" style:family="paragraph">
      <style:paragraph-properties fo:text-align="justify" fo:padding="0.3cm"/>
    </style:style>
    <style:style style:name="PluginODTAutoStyle_Table_20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1" style:family="table-cell">
      <style:paragraph-properties fo:text-align="center"/>
      <style:table-cell-properties fo:padding="0.1cm" fo:border="0.002cm solid #000000"/>
    </style:style>
    <style:style style:name="PluginODTAutoStyle_Paragraph_22" style:family="paragraph">
      <style:paragraph-properties fo:text-align="center" fo:padding="0.1cm"/>
    </style:style>
    <style:style style:name="PluginODTAutoStyle_TableCell_23" style:family="table-cell">
      <style:paragraph-properties fo:text-align="justify"/>
      <style:table-cell-properties fo:padding="0.3cm" fo:border="0.002cm solid #000000"/>
    </style:style>
    <style:style style:name="PluginODTAutoStyle_Paragraph_24" style:family="paragraph">
      <style:paragraph-properties fo:text-align="justify" fo:padding="0.3cm"/>
    </style:style>
    <style:style style:name="PluginODTAutoStyle_Table_25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26" style:family="table-cell">
      <style:paragraph-properties fo:text-align="center"/>
      <style:table-cell-properties fo:padding="0.1cm" fo:border="0.002cm solid #000000"/>
    </style:style>
    <style:style style:name="PluginODTAutoStyle_Paragraph_27" style:family="paragraph">
      <style:paragraph-properties fo:text-align="center" fo:padding="0.1cm"/>
    </style:style>
    <style:style style:name="PluginODTAutoStyle_TableCell_28" style:family="table-cell">
      <style:paragraph-properties fo:text-align="justify"/>
      <style:table-cell-properties fo:padding="0.3cm" fo:border="0.002cm solid #000000"/>
    </style:style>
    <style:style style:name="PluginODTAutoStyle_Paragraph_29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борудование:серверное_оборудование:raid-контроллеры:hp_smart_array_p410"/>&lt;a name="top"&gt;&lt;/a&gt;</text:span></text:p>
      <text:h text:style-name="Heading_20_1" text:outline-level="1"><text:bookmark-start text:name="__RefHeading___hp_smart_array_p410_p410i_1"/><text:bookmark-start text:name="hp_smart_array_p410_p410i"/>HP Smart Array P410/P410i<text:bookmark-end text:name="__RefHeading___hp_smart_array_p410_p410i_1"/><text:bookmark-end text:name="hp_smart_array_p410_p410i"/></text:h>
      <text:p text:style-name="Text_20_body"><text:a xlink:type="simple" xlink:href="http://wiki.mihanik.net/doku.php?id=оборудование:серверное_оборудование:raid-контроллеры:hp_smart_array_p410&amp;do=export_pdf" text:style-name="Internet_20_link" text:visited-style-name="Visited_20_Internet_20_Link">Экспорт в PDF </text:a> </text:p>
      <text:p text:style-name="Text_20_body">Дата создания: 2022/04/17 17:42 (C) mihanik</text:p>
      <text:p text:style-name="Text_20_body"><draw:a xlink:type="simple" xlink:href="https://wiki.mihanik.net/doku.php/%D0%BE%D0%B1%D0%BE%D1%80%D1%83%D0%B4%D0%BE%D0%B2%D0%B0%D0%BD%D0%B8%D0%B5:%D1%81%D0%B5%D1%80%D0%B2%D0%B5%D1%80%D0%BD%D0%BE%D0%B5_%D0%BE%D0%B1%D0%BE%D1%80%D1%83%D0%B4%D0%BE%D0%B2%D0%B0%D0%BD%D0%B8%D0%B5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ext:h text:style-name="Heading_20_2" text:outline-level="2"><text:bookmark-start text:name="__RefHeading___список_источников_информации_2"/><text:bookmark-start text:name="список_источников_информации"/>Список источников информации<text:bookmark-end text:name="__RefHeading___список_источников_информации_2"/><text:bookmark-end text:name="список_источников_информации"/></text:h>
      <text:list text:style-name="List_20_1" text:continue-numbering="false">
        <text:list-item>
          <text:p text:style-name="List_20_1_Content_First"> <text:a xlink:type="simple" xlink:href="https://shurshun.ru/linux-rabota-s-kontrollerom-raid-ot-hp/?ysclid=l23gmlavrv" text:style-name="Internet_20_link" text:visited-style-name="Visited_20_Internet_20_Link">https://shurshun.ru/linux-rabota-s-kontrollerom-raid-ot-hp/?ysclid=l23gmlavrv</text:a></text:p>
        </text:list-item>
        <text:list-item>
          <text:p text:style-name="List_20_1_Content"> <text:a xlink:type="simple" xlink:href="https://blog.it-kb.ru/2016/08/26/install-hp-array-config-utility-acu-on-centos-linux-7-2-for-hp-smart-array-controllers-as-6400-management/?ysclid=l23gkxxq6n" text:style-name="Internet_20_link" text:visited-style-name="Visited_20_Internet_20_Link">https://blog.it-kb.ru/2016/08/26/install-hp-array-config-utility-acu-on-centos-linux-7-2-for-hp-smart-array-controllers-as-6400-management/?ysclid=l23gkxxq6n</text:a></text:p>
        </text:list-item>
        <text:list-item>
          <text:p text:style-name="List_20_1_Content"> <text:a xlink:type="simple" xlink:href="https://blog.bissquit.com/hardware/hp-proliant-dl160-g6-nastrojka-raid-kontrollera-hp-smart-array-p410/?ysclid=l23kojzdrp" text:style-name="Internet_20_link" text:visited-style-name="Visited_20_Internet_20_Link">https://blog.bissquit.com/hardware/hp-proliant-dl160-g6-nastrojka-raid-kontrollera-hp-smart-array-p410/?ysclid=l23kojzdrp</text:a></text:p>
        </text:list-item>
        <text:list-item>
          <text:p text:style-name="List_20_1_Content"> <text:a xlink:type="simple" xlink:href="http://pyatilistnik.org/raid-p410i-orc/" text:style-name="Internet_20_link" text:visited-style-name="Visited_20_Internet_20_Link">http://pyatilistnik.org/raid-p410i-orc/</text:a></text:p>
        </text:list-item>
        <text:list-item>
          <text:p text:style-name="List_20_1_Content"> <text:a xlink:type="simple" xlink:href="https://ittricks.ru/administrirovanie/cheat-sheets/569/rabota-s-diskovym-massivom-hp-cherez-util?ysclid=l24n41na1j" text:style-name="Internet_20_link" text:visited-style-name="Visited_20_Internet_20_Link">https://ittricks.ru/administrirovanie/cheat-sheets/569/rabota-s-diskovym-massivom-hp-cherez-util?ysclid=l24n41na1j</text:a></text:p>
        </text:list-item>
        <text:list-item>
          <text:p text:style-name="List_20_1_Content"> <text:a xlink:type="simple" xlink:href="https://ru-tld.ru/h/help_system:servera:raid:nastroika-hpacucle?ysclid=l24nm7c1fm" text:style-name="Internet_20_link" text:visited-style-name="Visited_20_Internet_20_Link">https://ru-tld.ru/h/help_system:servera:raid:nastroika-hpacucle?ysclid=l24nm7c1fm</text:a></text:p>
        </text:list-item>
        <text:list-item>
          <text:p text:style-name="List_20_1_Content_Last"> …</text:p>
        </text:list-item>
      </text:list>
      <text:h text:style-name="Heading_20_2" text:outline-level="2"><text:bookmark-start text:name="__RefHeading___установка_по_в_centos_7_для_работы_с_raid-контроллером_3"/><text:bookmark-start text:name="установка_по_в_centos_7_для_работы_с_raid-контроллером"/>Установка ПО в Centos 7 для работы с RAID-контроллером<text:bookmark-end text:name="__RefHeading___установка_по_в_centos_7_для_работы_с_raid-контроллером_3"/><text:bookmark-end text:name="установка_по_в_centos_7_для_работы_с_raid-контроллером"/></text:h>
      <text:p text:style-name="Text_20_body">Сначала добавляем репозиторий от HP</text:p>
      <text:p text:style-name="Text_20_body">Создаём файл /etc/yum.repos.d/spp.repo со следующим содержанием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br0">[</text:span>SPP<text:span text:style-name="highlight_br0">]</text:span><text:line-break/><text:span text:style-name="highlight_re2">name</text:span>=Service Pack <text:span text:style-name="highlight_kw1">for</text:span> ProLiant<text:line-break/><text:span text:style-name="highlight_re2">baseurl</text:span>=http:<text:span text:style-name="highlight_sy0">//</text:span>downloads.linux.hpe.com<text:span text:style-name="highlight_sy0">/</text:span>repo<text:span text:style-name="highlight_sy0">/</text:span>spp<text:span text:style-name="highlight_sy0">/</text:span>rhel<text:span text:style-name="highlight_sy0">/</text:span>7Server<text:span text:style-name="highlight_sy0">/</text:span>x86_64<text:span text:style-name="highlight_sy0">/</text:span>current<text:span text:style-name="highlight_sy0">/</text:span><text:line-break/><text:span text:style-name="highlight_re2">enabled</text:span>=<text:span text:style-name="highlight_nu0">1</text:span><text:line-break/><text:span text:style-name="highlight_re2">gpgcheck</text:span>=<text:span text:style-name="highlight_nu0">0</text:span><text:line-break/><text:span text:style-name="highlight_re2">gpgkey</text:span>=file:<text:span text:style-name="highlight_sy0">///</text:span>etc<text:span text:style-name="highlight_sy0">/</text:span>pki<text:span text:style-name="highlight_sy0">/</text:span>rpm-gpg<text:span text:style-name="highlight_sy0">/</text:span>GPG-KEY-ServicePackforProLiant</text:p>
          </table:table-cell>
        </table:table-row>
      </table:table>
      <text:p text:style-name="Text_20_body">Ставим непосредственно ПО (из репозитория и не только)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3">cd</text:span> ~<text:line-break/><text:span text:style-name="highlight_kw2">wget</text:span> https:<text:span text:style-name="highlight_sy0">//</text:span>downloads.hpe.com<text:span text:style-name="highlight_sy0">/</text:span>pub<text:span text:style-name="highlight_sy0">/</text:span>softlib2<text:span text:style-name="highlight_sy0">/</text:span>software1<text:span text:style-name="highlight_sy0">/</text:span>pubsw-linux<text:span text:style-name="highlight_sy0">/</text:span>p2141321215<text:span text:style-name="highlight_sy0">/</text:span>v80068<text:span text:style-name="highlight_sy0">/</text:span>cpqacuxe-<text:span text:style-name="highlight_nu0">9.40</text:span>-<text:span text:style-name="highlight_nu0">12.0</text:span>.x86_64.rpm<text:line-break/><text:span text:style-name="highlight_kw2">wget</text:span> https:<text:span text:style-name="highlight_sy0">//</text:span>downloads.hpe.com<text:span text:style-name="highlight_sy0">/</text:span>pub<text:span text:style-name="highlight_sy0">/</text:span>softlib2<text:span text:style-name="highlight_sy0">/</text:span>software1<text:span text:style-name="highlight_sy0">/</text:span>pubsw-linux<text:span text:style-name="highlight_sy0">/</text:span>p1257348637<text:span text:style-name="highlight_sy0">/</text:span>v80070<text:span text:style-name="highlight_sy0">/</text:span>hpacucli-<text:span text:style-name="highlight_nu0">9.40</text:span>-<text:span text:style-name="highlight_nu0">12.0</text:span>.x86_64.rpm<text:line-break/><text:span text:style-name="highlight_kw2">yum install</text:span> .<text:span text:style-name="highlight_sy0">/*</text:span>.rpm<text:line-break/><text:span text:style-name="highlight_kw2">yum install</text:span> hpsmh<text:line-break/><text:span text:style-name="highlight_kw2">yum install</text:span> hpssacli</text:p>
          </table:table-cell>
        </table:table-row>
      </table:table>
      <text:h text:style-name="Heading_20_2" text:outline-level="2"><text:bookmark-start text:name="__RefHeading___примеры_использования_по_4"/><text:bookmark-start text:name="примеры_использования_по"/>Примеры использования ПО<text:bookmark-end text:name="__RefHeading___примеры_использования_по_4"/><text:bookmark-end text:name="примеры_использования_по"/></text:h>
      <text:h text:style-name="Heading_20_3" text:outline-level="3"><text:bookmark-start text:name="__RefHeading___проверяем_статус_контроллера_5"/><text:bookmark-start text:name="проверяем_статус_контроллера"/>Проверяем статус контроллера:<text:bookmark-end text:name="__RefHeading___проверяем_статус_контроллера_5"/><text:bookmark-end text:name="проверяем_статус_контроллера"/></text:h>
      <text:p text:style-name="Text_20_body">Команда для проверки </text:p>
      <text:p text:style-name="Preformatted_20_Text">hpacucli controller all show status</text:p>
      <text:p text:style-name="Text_20_body">Нормальное состояние контроллера должно отображаться так:</text:p>
      <text:p text:style-name="Text_20_body"><draw:frame draw:style-name="mediacenter" draw:name="1" text:anchor-type="paragraph" draw:z-index="1" svg:width="15.875cm" svg:height="4.5885780885781cm"><draw:image xlink:href="Pictures/df59991d60ad349ceac291c8c223f487.png" xlink:type="simple" xlink:show="embed" xlink:actuate="onLoad"/></draw:frame></text:p>
      <text:h text:style-name="Heading_20_3" text:outline-level="3"><text:bookmark-start text:name="__RefHeading___показать_диагностическую_информацию_6"/><text:bookmark-start text:name="показать_диагностическую_информацию"/>Показать диагностическую информацию<text:bookmark-end text:name="__RefHeading___показать_диагностическую_информацию_6"/><text:bookmark-end text:name="показать_диагностическую_информацию"/></text:h>
      <text:p text:style-name="Preformatted_20_Text">hpssacli ctrl all show config</text:p>
      <text:p text:style-name="Text_20_body"><draw:frame draw:style-name="mediacenter" draw:name="2" text:anchor-type="paragraph" draw:z-index="2" svg:width="15.875cm" svg:height="15.642595720721cm"><draw:image xlink:href="Pictures/23469409dc10bc40ce7066aba7638e44.png" xlink:type="simple" xlink:show="embed" xlink:actuate="onLoad"/></draw:frame></text:p>
      <table:table table:style-name="PluginODTAutoStyle_Table_5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6">
            <text:p text:style-name="PluginODTAutoStyle_Paragraph_7"><draw:frame draw:style-name="media" draw:name="3" text:anchor-type="as-char" draw:z-index="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8">
            <text:p text:style-name="PluginODTAutoStyle_Paragraph_9">Видно, что у меня 2 диска сбоят.</text:p>
          </table:table-cell>
        </table:table-row>
      </table:table>
      <text:h text:style-name="Heading_20_3" text:outline-level="3"><text:bookmark-start text:name="__RefHeading___просмотр_статусов_логических_дисков_7"/><text:bookmark-start text:name="просмотр_статусов_логических_дисков"/>Просмотр статусов логических дисков<text:bookmark-end text:name="__RefHeading___просмотр_статусов_логических_дисков_7"/><text:bookmark-end text:name="просмотр_статусов_логических_дисков"/></text:h>
      <text:p text:style-name="Preformatted_20_Text">hpssacli controller slot=0 logicaldrive all show status</text:p>
      <text:p text:style-name="Text_20_body"><draw:frame draw:style-name="mediacenter" draw:name="4" text:anchor-type="paragraph" draw:z-index="4" svg:width="15.875cm" svg:height="4.5885780885781cm"><draw:image xlink:href="Pictures/7fb53edf85f779a0db29e73166b904bb.png" xlink:type="simple" xlink:show="embed" xlink:actuate="onLoad"/></draw:frame></text:p>
      <table:table table:style-name="PluginODTAutoStyle_Table_10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1">
            <text:p text:style-name="PluginODTAutoStyle_Paragraph_12"><draw:frame draw:style-name="media" draw:name="5" text:anchor-type="as-char" draw:z-index="5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3">
            <text:p text:style-name="PluginODTAutoStyle_Paragraph_14">Видно что что один из массивов находится в состоянии <text:span text:style-name="Strong_20_Emphasis">Interim Recovery Mode</text:span> (как раз тот, в котором сбоят диски). Это означает, что массив работает, но из последних сил и на сниженной скорости.</text:p>
          </table:table-cell>
        </table:table-row>
      </table:table>
      <text:h text:style-name="Heading_20_3" text:outline-level="3"><text:bookmark-start text:name="__RefHeading___просмотр_статусов_физических_дисков_8"/><text:bookmark-start text:name="просмотр_статусов_физических_дисков"/>Просмотр статусов физических дисков<text:bookmark-end text:name="__RefHeading___просмотр_статусов_физических_дисков_8"/><text:bookmark-end text:name="просмотр_статусов_физических_дисков"/></text:h>
      <text:p text:style-name="Preformatted_20_Text">hpssacli controller slot=0 physicaldrive all show status</text:p>
      <text:p text:style-name="Text_20_body"><draw:frame draw:style-name="mediacenter" draw:name="6" text:anchor-type="paragraph" draw:z-index="6" svg:width="15.875cm" svg:height="6.4211379716981cm"><draw:image xlink:href="Pictures/46e2b4e8858a1ede42af349c89d7e5cd.png" xlink:type="simple" xlink:show="embed" xlink:actuate="onLoad"/></draw:frame></text:p>
      <text:p text:style-name="Text_20_body">Можем получить более детальную информацию:</text:p>
      <text:p text:style-name="Preformatted_20_Text">hpacucli ctrl all show config detail | more</text:p>
      <text:p text:style-name="Text_20_body"><draw:frame draw:style-name="mediacenter" draw:name="7" text:anchor-type="paragraph" draw:z-index="7" svg:width="15.875cm" svg:height="17.244923857868cm"><draw:image xlink:href="Pictures/674d2f95c15334458f59913dbefb8c01.png" xlink:type="simple" xlink:show="embed" xlink:actuate="onLoad"/></draw:frame></text:p>
      <table:table table:style-name="PluginODTAutoStyle_Table_15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16">
            <text:p text:style-name="PluginODTAutoStyle_Paragraph_17"><draw:frame draw:style-name="media" draw:name="8" text:anchor-type="as-char" draw:z-index="8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8">
            <text:p text:style-name="PluginODTAutoStyle_Paragraph_19">Ну... Тут всё не влезло, но видно, что показывается много нужной информации.</text:p>
          </table:table-cell>
        </table:table-row>
      </table:table>
      <text:h text:style-name="Heading_20_3" text:outline-level="3"><text:bookmark-start text:name="__RefHeading___создание_raid_массива_9"/><text:bookmark-start text:name="создание_raid_массива"/>Создание RAID массива<text:bookmark-end text:name="__RefHeading___создание_raid_массива_9"/><text:bookmark-end text:name="создание_raid_массива"/></text:h>
      <text:p text:style-name="Preformatted_20_Text"># Создание логического диска с RAID 0 включающего один физический диск<text:line-break/>hpacucli ctrl slot=1 create type=ld drives=1I:1:10 raid=0<text:line-break/># Создание логического диска с RAID 1 с двух физических дисков<text:line-break/>hpacucli ctrl slot=1 create type=ld drives=1I:1:10,1I:1:11 size=300 raid=1<text:line-break/># Создание логического диска с RAID 5 с тремя физическими дисками<text:line-break/>hpacucli ctrl slot=1 create type=ld drives=1I:1:10,1I:1:11,1I:1:12raid=5</text:p>
      <text:h text:style-name="Heading_20_3" text:outline-level="3"><text:bookmark-start text:name="__RefHeading___добавление_дополнительного_физического_диска_к_логическому_10"/><text:bookmark-start text:name="добавление_дополнительного_физического_диска_к_логическому"/>Добавление дополнительного физического диска к логическому<text:bookmark-end text:name="__RefHeading___добавление_дополнительного_физического_диска_к_логическому_10"/><text:bookmark-end text:name="добавление_дополнительного_физического_диска_к_логическому"/></text:h>
      <text:p text:style-name="Preformatted_20_Text">hpacucli ctrl slot=1 ld 1 add drives=1I:1:10</text:p>
      <text:h text:style-name="Heading_20_3" text:outline-level="3"><text:bookmark-start text:name="__RefHeading___добавить_запасной_диск_11"/><text:bookmark-start text:name="добавить_запасной_диск"/>Добавить запасной диск:<text:bookmark-end text:name="__RefHeading___добавить_запасной_диск_11"/><text:bookmark-end text:name="добавить_запасной_диск"/></text:h>
      <text:p text:style-name="Preformatted_20_Text">hpacucli ctrl slot=0 array all add spares=1I:1:10</text:p>
      <text:h text:style-name="Heading_20_3" text:outline-level="3"><text:bookmark-start text:name="__RefHeading___увеличение_размера_логического_диска_до_указанного_в_size_после_добавление_нового_физического_12"/><text:bookmark-start text:name="увеличение_размера_логического_диска_до_указанного_в_size_после_добавление_нового_физического"/>Увеличение размера логического диска до указанного в size, после добавление нового физического<text:bookmark-end text:name="__RefHeading___увеличение_размера_логического_диска_до_указанного_в_size_после_добавление_нового_физического_12"/><text:bookmark-end text:name="увеличение_размера_логического_диска_до_указанного_в_size_после_добавление_нового_физического"/></text:h>
      <text:p text:style-name="Preformatted_20_Text">hpacucli ctrl slot=1 ld 1 modify size=500 forced</text:p>
      <table:table table:style-name="PluginODTAutoStyle_Table_20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21">
            <text:p text:style-name="PluginODTAutoStyle_Paragraph_22"><draw:frame draw:style-name="media" draw:name="9" text:anchor-type="as-char" draw:z-index="9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23">
            <text:p text:style-name="PluginODTAutoStyle_Paragraph_24">В моем случае ругнется и даст подсказку — нельзя делать диск меньше чес он сейчас.</text:p>
          </table:table-cell>
        </table:table-row>
      </table:table>
      <text:p text:style-name="Preformatted_20_Text">Error: "size=500" is not a valid option for logicaldrive 1<text:line-break/>Available options are:<text:line-break/><text:s text:c="3"/>Max: 2288560 (Units in MB)<text:line-break/><text:s text:c="3"/>Min: 1430350 (Units in MB)<text:line-break/><text:s text:c="3"/>MaxMBR: Max. for MBR Partition Table (2097152 MB = 2 TB)</text:p>
      <text:p text:style-name="Text_20_body">Свободное место можно взять из детального вывода</text:p>
      <text:p text:style-name="Preformatted_20_Text">hpacucli ctrl all show config detail</text:p>
      <text:p text:style-name="Text_20_body">У меня после добавления свободно 0,9Tb</text:p>
      <text:p text:style-name="Preformatted_20_Text">Array: A<text:line-break/><text:s text:c="3"/>Interface Type: SAS<text:line-break/><text:s text:c="6"/>Unused Space: 965488<text:s text:c="2"/>MB<text:line-break/><text:s text:c="6"/>Status: OK<text:line-break/><text:s text:c="6"/>Array Type: Data</text:p>
      <text:h text:style-name="Heading_20_3" text:outline-level="3"><text:bookmark-start text:name="__RefHeading___работа_с_внутренним_кешем_13"/><text:bookmark-start text:name="работа_с_внутренним_кешем"/>Работа с внутренним кешем<text:bookmark-end text:name="__RefHeading___работа_с_внутренним_кешем_13"/><text:bookmark-end text:name="работа_с_внутренним_кешем"/></text:h>
      <text:p text:style-name="Preformatted_20_Text">#Изменить пропорции кеширования:<text:line-break/>hpssacli ctrl slot=1 modify cacheratio=100/0<text:line-break/># Выключить/включить кэш<text:line-break/>hpacucli ctrl slot=1 modify dwc=disable<text:line-break/>hpacucli ctrl slot=1 modify dwc=enable</text:p>
      <text:p text:style-name="Text_20_body">⇑ Наверх ⇑</text:p>
      <table:table table:style-name="PluginODTAutoStyle_Table_25">
        <table:table-column table:style-name="odt_auto_style_table_column_7_1"/>
        <table:table-column table:style-name="odt_auto_style_table_column_7_2"/>
        <table:table-row>
          <table:table-cell office:value-type="string" table:style-name="PluginODTAutoStyle_TableCell_26">
            <text:p text:style-name="PluginODTAutoStyle_Paragraph_27"><draw:frame draw:style-name="media" draw:name="10" text:anchor-type="as-char" draw:z-index="1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28">
            <text:p text:style-name="PluginODTAutoStyle_Paragraph_29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kw1" style:family="text">
      <style:text-properties fo:color="#b1b100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paragraph-properties fo:text-align="justify"/>
      <style:table-cell-properties fo:padding="0.3cm" fo:border="0.002cm solid #000000"/>
    </style:style>
    <style:style style:name="PluginODTAutoStyle_Paragraph_9" style:family="paragraph">
      <style:paragraph-properties fo:text-align="justify" fo:padding="0.3cm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paragraph-properties fo:text-align="justify"/>
      <style:table-cell-properties fo:padding="0.3cm" fo:border="0.002cm solid #000000"/>
    </style:style>
    <style:style style:name="PluginODTAutoStyle_Paragraph_14" style:family="paragraph">
      <style:paragraph-properties fo:text-align="justify" fo:padding="0.3cm"/>
    </style:style>
    <style:style style:name="PluginODTAutoStyle_Table_15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6" style:family="table-cell">
      <style:paragraph-properties fo:text-align="center"/>
      <style:table-cell-properties fo:padding="0.1cm" fo:border="0.002cm solid #000000"/>
    </style:style>
    <style:style style:name="PluginODTAutoStyle_Paragraph_17" style:family="paragraph">
      <style:paragraph-properties fo:text-align="center" fo:padding="0.1cm"/>
    </style:style>
    <style:style style:name="PluginODTAutoStyle_TableCell_18" style:family="table-cell">
      <style:paragraph-properties fo:text-align="justify"/>
      <style:table-cell-properties fo:padding="0.3cm" fo:border="0.002cm solid #000000"/>
    </style:style>
    <style:style style:name="PluginODTAutoStyle_Paragraph_19" style:family="paragraph">
      <style:paragraph-properties fo:text-align="justify" fo:padding="0.3cm"/>
    </style:style>
    <style:style style:name="PluginODTAutoStyle_Table_20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1" style:family="table-cell">
      <style:paragraph-properties fo:text-align="center"/>
      <style:table-cell-properties fo:padding="0.1cm" fo:border="0.002cm solid #000000"/>
    </style:style>
    <style:style style:name="PluginODTAutoStyle_Paragraph_22" style:family="paragraph">
      <style:paragraph-properties fo:text-align="center" fo:padding="0.1cm"/>
    </style:style>
    <style:style style:name="PluginODTAutoStyle_TableCell_23" style:family="table-cell">
      <style:paragraph-properties fo:text-align="justify"/>
      <style:table-cell-properties fo:padding="0.3cm" fo:border="0.002cm solid #000000"/>
    </style:style>
    <style:style style:name="PluginODTAutoStyle_Paragraph_24" style:family="paragraph">
      <style:paragraph-properties fo:text-align="justify" fo:padding="0.3cm"/>
    </style:style>
    <style:style style:name="PluginODTAutoStyle_Table_25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26" style:family="table-cell">
      <style:paragraph-properties fo:text-align="center"/>
      <style:table-cell-properties fo:padding="0.1cm" fo:border="0.002cm solid #000000"/>
    </style:style>
    <style:style style:name="PluginODTAutoStyle_Paragraph_27" style:family="paragraph">
      <style:paragraph-properties fo:text-align="center" fo:padding="0.1cm"/>
    </style:style>
    <style:style style:name="PluginODTAutoStyle_TableCell_28" style:family="table-cell">
      <style:paragraph-properties fo:text-align="justify"/>
      <style:table-cell-properties fo:padding="0.3cm" fo:border="0.002cm solid #000000"/>
    </style:style>
    <style:style style:name="PluginODTAutoStyle_Paragraph_29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борудование:серверное_оборудование:raid-контроллеры:hp_smart_array_p410</dc:title>
  </office:meta>
</office:document-meta>
</file>