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d7c75a847306363631c293b35477a49.png"/>
  <manifest:file-entry manifest:media-type="image/png" manifest:full-path="Pictures/e19ac6e9aeff9c53d4c2df7996dc85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оборудование:серверное_оборудование:raid-контроллеры:start"/>&lt;a name="top"&gt;&lt;/a&gt;</text:span></text:p>
      <text:h text:style-name="Heading_20_1" text:outline-level="1"><text:bookmark-start text:name="__RefHeading___raid-контроллеры_1"/><text:bookmark-start text:name="raid-контроллеры"/>RAID-контроллеры<text:bookmark-end text:name="__RefHeading___raid-контроллеры_1"/><text:bookmark-end text:name="raid-контроллеры"/></text:h>
      <text:p text:style-name="Text_20_body"><text:a xlink:type="simple" xlink:href="http://wiki.mihanik.net/doku.php?id=оборудование:серверное_оборудование:raid-контроллеры:start&amp;do=export_pdf" text:style-name="Internet_20_link" text:visited-style-name="Visited_20_Internet_20_Link">Экспорт в PDF </text:a> </text:p>
      <text:p text:style-name="Text_20_body">Дата создания: 2022/04/17 17:41 (C) mihanik</text:p>
      <text:p text:style-name="Text_20_body"><draw:a xlink:type="simple" xlink:href="https://wiki.mihanik.net/doku.php/%D0%BE%D0%B1%D0%BE%D1%80%D1%83%D0%B4%D0%BE%D0%B2%D0%B0%D0%BD%D0%B8%D0%B5:%D1%81%D0%B5%D1%80%D0%B2%D0%B5%D1%80%D0%BD%D0%BE%D0%B5_%D0%BE%D0%B1%D0%BE%D1%80%D1%83%D0%B4%D0%BE%D0%B2%D0%B0%D0%BD%D0%B8%D0%B5:start"><draw:frame draw:style-name="media" draw:name="0" text:anchor-type="as-char" draw:z-index="0" svg:width="1.3229166666667cm" svg:height="1.0583333333333cm"><draw:image xlink:href="Pictures/6d7c75a847306363631c293b35477a49.png" xlink:type="simple" xlink:show="embed" xlink:actuate="onLoad"/></draw:frame></draw:a></text:p>
      <text:p text:style-name="Text_20_body">⇑ Наверх ⇑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1" text:anchor-type="as-char" draw:z-index="1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оборудование:серверное_оборудование:raid-контроллеры:start</dc:title>
  </office:meta>
</office:document-meta>
</file>