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тевое_оборудование:mikrotik:резервирование_ip_на_microtik"/>&lt;a name="top"&gt;&lt;/a&gt;</text:span></text:p>
      <text:h text:style-name="Heading_20_1" text:outline-level="1"><text:bookmark-start text:name="__RefHeading___резервирование_ip_на_microtik_1"/><text:bookmark-start text:name="резервирование_ip_на_microtik"/>Резервирование ip на microtik<text:bookmark-end text:name="__RefHeading___резервирование_ip_на_microtik_1"/><text:bookmark-end text:name="резервирование_ip_на_microtik"/></text:h>
      <text:p text:style-name="Text_20_body"><text:a xlink:type="simple" xlink:href="http://wiki.mihanik.net/doku.php?id=оборудование:сетевое_оборудование:mikrotik:резервирование_ip_на_microtik&amp;do=export_pdf" text:style-name="Internet_20_link" text:visited-style-name="Visited_20_Internet_20_Link">Экспорт в PDF </text:a> </text:p>
      <text:p text:style-name="Text_20_body">Дата создания: 2022/04/19 17:54 (C) mihanik</text:p>
      <text:p text:style-name="Text_20_body"><draw:a xlink:type="simple" xlink:href="https://wiki.mihanik.net/doku.php/%D0%BE%D0%B1%D0%BE%D1%80%D1%83%D0%B4%D0%BE%D0%B2%D0%B0%D0%BD%D0%B8%D0%B5:%D1%81%D0%B5%D1%82%D0%B5%D0%B2%D0%BE%D0%B5_%D0%BE%D0%B1%D0%BE%D1%80%D1%83%D0%B4%D0%BE%D0%B2%D0%B0%D0%BD%D0%B8%D0%B5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/</text:span><text:span text:style-name="highlight_kw2">ip</text:span> dhcp-server lease<text:line-break/>add <text:span text:style-name="highlight_re2">address</text:span>=192.168.10.253 client-id=<text:span text:style-name="highlight_nu0">1</text:span>:f4:f2:6d:<text:span text:style-name="highlight_nu0">44</text:span>:5b:d3 mac-address=F4:F2:6D:<text:span text:style-name="highlight_nu0">44</text:span>:5B:D3 <text:span text:style-name="highlight_re2">server</text:span>=MainServer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тевое_оборудование:mikrotik:резервирование_ip_на_microtik</dc:title>
  </office:meta>
</office:document-meta>
</file>