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телефоны:yealink:сброс_телефона_yealink_к_настройкам_по_умолчанию"/>&lt;a name="top"&gt;&lt;/a&gt;</text:span></text:p>
      <text:h text:style-name="Heading_20_1" text:outline-level="1"><text:bookmark-start text:name="__RefHeading___сброс_телефона_yealink_к_настройкам_по_умолчанию_1"/><text:bookmark-start text:name="сброс_телефона_yealink_к_настройкам_по_умолчанию"/>Сброс телефона Yealink к настройкам по умолчанию<text:bookmark-end text:name="__RefHeading___сброс_телефона_yealink_к_настройкам_по_умолчанию_1"/><text:bookmark-end text:name="сброс_телефона_yealink_к_настройкам_по_умолчанию"/></text:h>
      <text:p text:style-name="Text_20_body"><text:a xlink:type="simple" xlink:href="http://wiki.mihanik.net/doku.php?id=оборудование:телефоны:yealink:сброс_телефона_yealink_к_настройкам_по_умолчанию&amp;do=export_pdf" text:style-name="Internet_20_link" text:visited-style-name="Visited_20_Internet_20_Link">Экспорт в PDF </text:a> </text:p>
      <text:p text:style-name="Text_20_body">Дата создания: 2022/04/20 13:58 (C) mihanik</text:p>
      <text:p text:style-name="Text_20_body"><draw:a xlink:type="simple" xlink:href="https://wiki.mihanik.net/doku.php/%D0%BE%D0%B1%D0%BE%D1%80%D1%83%D0%B4%D0%BE%D0%B2%D0%B0%D0%BD%D0%B8%D0%B5:%D1%82%D0%B5%D0%BB%D0%B5%D1%84%D0%BE%D0%BD%D1%8B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Возможно три способа сбросить телефон к настройкам по умолчанию:</text:p>
      <text:list text:style-name="Numbering_20_1" text:continue-numbering="false">
        <text:list-item>
          <text:p text:style-name="Numbering_20_1_Content_First"> Через веб‐интерфейс. В разделе «Настройки ‐&gt; Обновление ПО» нужно нажать кнопку «Сброс».</text:p>
        </text:list-item>
        <text:list-item>
          <text:p text:style-name="Numbering_20_1_Content"> Через экранное меню телефона. Нужно зайти в раздел Меню ‐&gt; Настройки ‐&gt; Система (пароль по умолчанию: «admin») ‐&gt; Сброс настроек.</text:p>
        </text:list-item>
        <text:list-item>
          <text:p text:style-name="Numbering_20_1_Content_Last"> Третий способ самый простой. Он также помогает в случае утраты пароля администратора. Когда телефон находится в режиме ожидания, нужно зажать кнопку ОК, примерно на 7 секунд. Затем на экране телефона появится уведомление о сбросе телефона к настройкам по умолчанию, которое нужно подтвердить.</text:p>
        </text:list-item>
      </text:list>
      <text:p text:style-name="Text_20_body">Данный метод применим к следующим телефонным аппаратам компании Yealink: </text:p>
      <text:list text:style-name="List_20_1" text:continue-numbering="false">
        <text:list-item>
          <text:p text:style-name="List_20_1_Content_First"> SIP‐T19(P)</text:p>
        </text:list-item>
        <text:list-item>
          <text:p text:style-name="List_20_1_Content"> SIP‐T20(P)</text:p>
        </text:list-item>
        <text:list-item>
          <text:p text:style-name="List_20_1_Content"> SIP‐T21(P)</text:p>
        </text:list-item>
        <text:list-item>
          <text:p text:style-name="List_20_1_Content"> SIP‐T22(P)</text:p>
        </text:list-item>
        <text:list-item>
          <text:p text:style-name="List_20_1_Content"> SIP‐T23P(G)</text:p>
        </text:list-item>
        <text:list-item>
          <text:p text:style-name="List_20_1_Content"> SIP ‐T26P</text:p>
        </text:list-item>
        <text:list-item>
          <text:p text:style-name="List_20_1_Content"> SIP‐T27P</text:p>
        </text:list-item>
        <text:list-item>
          <text:p text:style-name="List_20_1_Content"> SIP‐T28P</text:p>
        </text:list-item>
        <text:list-item>
          <text:p text:style-name="List_20_1_Content"> SIP‐T29G</text:p>
        </text:list-item>
        <text:list-item>
          <text:p text:style-name="List_20_1_Content"> SIP‐T32G</text:p>
        </text:list-item>
        <text:list-item>
          <text:p text:style-name="List_20_1_Content"> SIP‐T38G</text:p>
        </text:list-item>
        <text:list-item>
          <text:p text:style-name="List_20_1_Content"> SIP‐T41P</text:p>
        </text:list-item>
        <text:list-item>
          <text:p text:style-name="List_20_1_Content"> SIP‐T42G</text:p>
        </text:list-item>
        <text:list-item>
          <text:p text:style-name="List_20_1_Content"> SIP‐T46G</text:p>
        </text:list-item>
        <text:list-item>
          <text:p text:style-name="List_20_1_Content"> SIP‐T48G</text:p>
        </text:list-item>
        <text:list-item>
          <text:p text:style-name="List_20_1_Content"> VP530</text:p>
        </text:list-item>
        <text:list-item>
          <text:p text:style-name="List_20_1_Content_Last"> CP860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телефоны:yealink:сброс_телефона_yealink_к_настройкам_по_умолчанию</dc:title>
  </office:meta>
</office:document-meta>
</file>