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загрузка_специальных_модулей"/>&lt;a name="top"&gt;&lt;/a&gt;</text:span></text:p>
      <text:h text:style-name="Heading_20_1" text:outline-level="1"><text:bookmark-start text:name="__RefHeading___загрузка_специальных_модулей_1"/><text:bookmark-start text:name="загрузка_специальных_модулей"/>Загрузка специальных модулей<text:bookmark-end text:name="__RefHeading___загрузка_специальных_модулей_1"/><text:bookmark-end text:name="загрузка_специальных_модулей"/></text:h>
      <text:p text:style-name="Text_20_body"><text:a xlink:type="simple" xlink:href="http://wiki.mihanik.net/doku.php?id=операционные_системы:linux:firewalld:загрузка_специальных_модулей&amp;do=export_pdf" text:style-name="Internet_20_link" text:visited-style-name="Visited_20_Internet_20_Link">Экспорт в PDF</text:a> </text:p>
      <text:p text:style-name="Text_20_body">Дата создания: 2022/05/15 06:19 (C) mihanik</text:p>
      <text:p text:style-name="Text_20_body"><draw:a xlink:type="simple" xlink:href="https://wiki.mihanik.net/doku.php/%D0%BE%D0%BF%D0%B5%D1%80%D0%B0%D1%86%D0%B8%D0%BE%D0%BD%D0%BD%D1%8B%D0%B5_%D1%81%D0%B8%D1%81%D1%82%D0%B5%D0%BC%D1%8B:linux: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p text:style-name="Text_20_body">Если ваша операционная система использует systemd (например Centos 7), файлы с именем *.conf в /etc/modules-load.d/ можно использовать для настройки того, какие модули ядра загружаются при загрузке.</text:p>
      <text:p text:style-name="Text_20_body">напр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3">echo</text:span> ip_nat_ftp <text:span text:style-name="highlight_sy0">&gt;</text:span> <text:span text:style-name="highlight_sy0">/</text:span>etc<text:span text:style-name="highlight_sy0">/</text:span>modules-load.d<text:span text:style-name="highlight_sy0">/</text:span>iptables.conf<text:line-break/><text:span text:style-name="highlight_kw3">echo</text:span> ip_conntrack_ftp <text:span text:style-name="highlight_sy0">&gt;&gt;</text:span> <text:span text:style-name="highlight_sy0">/</text:span>etc<text:span text:style-name="highlight_sy0">/</text:span>modules-load.d<text:span text:style-name="highlight_sy0">/</text:span>iptables.conf</text:p>
          </table:table-cell>
        </table:table-row>
      </table:table>
      <text:p text:style-name="Text_20_body">Вы можете указать любые параметры для этих модулей или занести нежелательные модули в черный список, используя обычный метод /etc/modprobe.d/*.conf.</text:p>
      <text:p text:style-name="Text_20_body">Дополнительные сведения см. в разделах man 5 modules-load.d, man 5 modprobe.d и man 8 systemd-modules-load.service.</text:p>
      <text:p text:style-name="Text_20_body">PS: в debian и производных вы можете просто перечислить их по одному в строке в /etc/modules. /etc/modprobe.d/*.conf также используется для указания параметров модуля и занесения в черный список.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Источник <text:a xlink:type="simple" xlink:href="https://unix.stackexchange.com/questions/240044/on-centos7-firewalld-overwrite-iptables-modules" text:style-name="Internet_20_link" text:visited-style-name="Visited_20_Internet_20_Link">https://unix.stackexchange.com/questions/240044/on-centos7-firewalld-overwrite-iptables-modules</text:a></text:p>
          </table:table-cell>
        </table:table-row>
      </table:table>
      <text:p text:style-name="Text_20_body">⇑ Наверх ⇑</text:p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загрузка_специальных_модулей</dc:title>
  </office:meta>
</office:document-meta>
</file>