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569f6af3e6b18c610610a6dad2accc1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_12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3" style:family="table-cell">
      <style:paragraph-properties fo:text-align="center"/>
      <style:table-cell-properties fo:padding="0.1cm" fo:border="0.002cm solid #000000"/>
    </style:style>
    <style:style style:name="PluginODTAutoStyle_Paragraph_14" style:family="paragraph">
      <style:paragraph-properties fo:text-align="center" fo:padding="0.1cm"/>
    </style:style>
    <style:style style:name="PluginODTAutoStyle_TableCell_15" style:family="table-cell">
      <style:paragraph-properties fo:text-align="justify"/>
      <style:table-cell-properties fo:padding="0.3cm" fo:border="0.002cm solid #000000"/>
    </style:style>
    <style:style style:name="PluginODTAutoStyle_Paragraph_16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как_автоматически_запустить_скрипт_при_включении_компьютера"/>&lt;a name="top"&gt;&lt;/a&gt;</text:span></text:p>
      <text:h text:style-name="Heading_20_1" text:outline-level="1"><text:bookmark-start text:name="__RefHeading___как_автоматически_запустить_скрипт_при_включении_компьютера_1"/><text:bookmark-start text:name="как_автоматически_запустить_скрипт_при_включении_компьютера"/>Как автоматически запустить скрипт при включении компьютера<text:bookmark-end text:name="__RefHeading___как_автоматически_запустить_скрипт_при_включении_компьютера_1"/><text:bookmark-end text:name="как_автоматически_запустить_скрипт_при_включении_компьютера"/></text:h>
      <text:p text:style-name="Text_20_body"><text:a xlink:type="simple" xlink:href="http://wiki.mihanik.net/doku.php?id=операционные_системы:linux:как_автоматически_запустить_скрипт_при_включении_компьютера&amp;do=export_pdf" text:style-name="Internet_20_link" text:visited-style-name="Visited_20_Internet_20_Link">Экспорт в PDF </text:a> </text:p>
      <text:p text:style-name="Text_20_body">Дата создания: 2023/05/04 02:52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Есть некий скрипт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Запускать этот скрипт каждый раз при включении компьютера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Предположим, что у нас есть файл со скриптом, который расположен по адресу <text:span text:style-name="Strong_20_Emphasis">/opt/scripts/MyCommonStartup.sh</text:span></text:p>
          </table:table-cell>
        </table:table-row>
      </table:table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Устанавливаем права доступа на файл и разрешаем его выполнение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kw2">chmod</text:span> <text:span text:style-name="highlight_nu0">640</text:span> <text:span text:style-name="highlight_sy0">/</text:span>opt<text:span text:style-name="highlight_sy0">/</text:span>scripts<text:span text:style-name="highlight_sy0">/</text:span>MyCommonStartup.sh<text:line-break/><text:span text:style-name="highlight_kw2">chmod</text:span> +x <text:span text:style-name="highlight_sy0">/</text:span>opt<text:span text:style-name="highlight_sy0">/</text:span>scripts<text:span text:style-name="highlight_sy0">/</text:span>MyCommonStartup.sh</text:p>
          </table:table-cell>
        </table:table-row>
      </table:table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Теперь настроим автозапуск скрипта при включении ПК.</text:p>
      <text:p text:style-name="Text_20_body">Для этого мы в директории <text:span text:style-name="Strong_20_Emphasis">/lib/systemd/system/</text:span> создадим простой юнит-файл с описанием того, что мы хотим. Файл назову <text:span text:style-name="Strong_20_Emphasis">MyCommonStartup.service</text:span>.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kw2">cat</text:span> <text:span text:style-name="highlight_sy0">&gt;</text:span> <text:span text:style-name="highlight_sy0">/</text:span>lib<text:span text:style-name="highlight_sy0">/</text:span>systemd<text:span text:style-name="highlight_sy0">/</text:span>system<text:span text:style-name="highlight_sy0">/</text:span>MyCommonStartup.service <text:span text:style-name="highlight_sy0">&lt;&lt;</text:span> _EOF_<text:line-break/><text:span text:style-name="highlight_br0">[</text:span>Unit<text:span text:style-name="highlight_br0">]</text:span><text:line-break/><text:span text:style-name="highlight_re2">Description</text:span>=My Common Startup Service<text:line-break/><text:span text:style-name="highlight_re2">After</text:span>=network.target multi-user.target<text:line-break/><text:span text:style-name="highlight_br0">[</text:span>Service<text:span text:style-name="highlight_br0">]</text:span><text:line-break/><text:span text:style-name="highlight_re2">Type</text:span>=idle<text:line-break/><text:span text:style-name="highlight_re2">ExecStart</text:span>=<text:span text:style-name="highlight_sy0">/</text:span>opt<text:span text:style-name="highlight_sy0">/</text:span>scripts<text:span text:style-name="highlight_sy0">/</text:span>MyCommonStartup.sh<text:line-break/><text:span text:style-name="highlight_br0">[</text:span>Install<text:span text:style-name="highlight_br0">]</text:span><text:line-break/><text:span text:style-name="highlight_re2">WantedBy</text:span>=multi-user.target<text:line-break/>_EOF_</text:p>
          </table:table-cell>
        </table:table-row>
      </table:table>
      <text:p text:style-name="Text_20_body">Подробное описание секций файла можно почитиать тут: <text:a xlink:type="simple" xlink:href="https://wiki.mihanik.net/doku.php/%D0%BE%D0%BF%D0%B5%D1%80%D0%B0%D1%86%D0%B8%D0%BE%D0%BD%D0%BD%D1%8B%D0%B5_%D1%81%D0%B8%D1%81%D1%82%D0%B5%D0%BC%D1%8B:linux:systemd:%D1%81%D0%BE%D0%B7%D0%B4%D0%B0%D0%BD%D0%B8%D0%B5_%D0%BF%D1%80%D0%BE%D1%81%D1%82%D0%BE%D0%B3%D0%BE_systemd_unit" text:style-name="Internet_20_link" text:visited-style-name="Visited_20_Internet_20_Link">Создание простого systemd unit</text:a>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Теперь «попросим» систему перечитать настройки и включим автозапуск</text:p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systemctl daemon-reload<text:line-break/>systemctl <text:span text:style-name="highlight_kw3">enable</text:span> MyCommonStartup.service<text:line-break/>systemctl start MyCommonStartup.service</text:p>
          </table:table-cell>
        </table:table-row>
      </table:table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Перезапускаем ПК и проверяем работу</text:p>
      <text:p text:style-name="Text_20_body"><draw:frame draw:style-name="mediacenter" draw:name="1" text:anchor-type="paragraph" draw:z-index="1" svg:width="15.875cm" svg:height="5.5390692640693cm"><draw:image xlink:href="Pictures/569f6af3e6b18c610610a6dad2accc19.png" xlink:type="simple" xlink:show="embed" xlink:actuate="onLoad"/></draw:frame></text:p>
      <text:p text:style-name="Text_20_body">Как видим, всё успешно сработало.</text:p>
      <text:p text:style-name="Text_20_body"> Наверх </text:p>
      <table:table table:style-name="PluginODTAutoStyle_Table_12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3">
            <text:p text:style-name="PluginODTAutoStyle_Paragraph_14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5">
            <text:p text:style-name="PluginODTAutoStyle_Paragraph_16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_12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3" style:family="table-cell">
      <style:paragraph-properties fo:text-align="center"/>
      <style:table-cell-properties fo:padding="0.1cm" fo:border="0.002cm solid #000000"/>
    </style:style>
    <style:style style:name="PluginODTAutoStyle_Paragraph_14" style:family="paragraph">
      <style:paragraph-properties fo:text-align="center" fo:padding="0.1cm"/>
    </style:style>
    <style:style style:name="PluginODTAutoStyle_TableCell_15" style:family="table-cell">
      <style:paragraph-properties fo:text-align="justify"/>
      <style:table-cell-properties fo:padding="0.3cm" fo:border="0.002cm solid #000000"/>
    </style:style>
    <style:style style:name="PluginODTAutoStyle_Paragraph_16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как_автоматически_запустить_скрипт_при_включении_компьютера</dc:title>
  </office:meta>
</office:document-meta>
</file>