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  <manifest:file-entry manifest:media-type="image/png" manifest:full-path="Pictures/5c83a2fb9e45b602a360f64520eedc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linux:как_распаковать_gz-архив"/>&lt;a name="top"&gt;&lt;/a&gt;</text:span></text:p>
      <text:h text:style-name="Heading_20_1" text:outline-level="1"><text:bookmark-start text:name="__RefHeading___как_распаковать_gz-архив_1"/><text:bookmark-start text:name="как_распаковать_gz-архив"/>Как распаковать gz-архив<text:bookmark-end text:name="__RefHeading___как_распаковать_gz-архив_1"/><text:bookmark-end text:name="как_распаковать_gz-архив"/></text:h>
      <text:p text:style-name="Text_20_body"><text:a xlink:type="simple" xlink:href="http://wiki.mihanik.net/doku.php?id=операционные_системы:linux:как_распаковать_gz-архив&amp;do=export_pdf" text:style-name="Internet_20_link" text:visited-style-name="Visited_20_Internet_20_Link"> Экспорт в PDF </text:a> </text:p>
      <text:p text:style-name="Text_20_body">Дата создания: 2024/12/09 05:06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GZ-архив с именем myfile.gz</text:p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Распаковать GZ-архив myfile.gz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kw2">gzip</text:span> <text:span text:style-name="highlight_re5">-d</text:span> .<text:span text:style-name="highlight_sy0">/</text:span>myfile.gz</text:p>
          </table:table-cell>
        </table:table-row>
      </table:table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<text:span text:style-name="Strong_20_Emphasis">Важно!</text:span><text:line-break/>После распаковки исходный архивный файл удаляется!!!</text:p>
          </table:table-cell>
        </table:table-row>
      </table:table>
      <text:p text:style-name="Text_20_body">Для того, чтобы сохранить исходный файл с архивом можно прибегнуть к хитрости: распаковать файл в консоль <text:span text:style-name="Strong_20_Emphasis">-dc</text:span>, и весь вывод в консоль завернуть в файл <text:span text:style-name="Strong_20_Emphasis"> &gt; ./myfile</text:span>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<text:span text:style-name="highlight_kw2">gzip</text:span> <text:span text:style-name="highlight_re5">-dc</text:span> .<text:span text:style-name="highlight_sy0">/</text:span>myfile.gz <text:span text:style-name="highlight_sy0">&gt;</text:span> .<text:span text:style-name="highlight_sy0">/</text:span>myfile</text:p>
          </table:table-cell>
        </table:table-row>
      </table:table>
      <table:table table:style-name="PluginODTAutoStyle_Table_10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1">
            <text:p text:style-name="PluginODTAutoStyle_Paragraph_12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3">
            <text:p text:style-name="PluginODTAutoStyle_Paragraph_14">В современных версиях gzip есть ключ <text:span text:style-name="Strong_20_Emphasis">-k</text:span> или <text:span text:style-name="Strong_20_Emphasis">--keep</text:span>, который предотвращает удаление исходного архивного файла.</text:p>
          </table:table-cell>
        </table:table-row>
      </table:table>
      <text:h text:style-name="Heading_20_2" text:outline-level="2"><text:bookmark-start text:name="__RefHeading___источники_5"/><text:bookmark-start text:name="источники"/>Источники<text:bookmark-end text:name="__RefHeading___источники_5"/><text:bookmark-end text:name="источники"/></text:h>
      <text:p text:style-name="Preformatted_20_Text">man gzip</text:p>
      <text:p text:style-name="Text_20_body">⇑ Наверх ⇑</text:p>
      <table:table table:style-name="PluginODTAutoStyle_Table_15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16">
            <text:p text:style-name="PluginODTAutoStyle_Paragraph_17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8">
            <text:p text:style-name="PluginODTAutoStyle_Paragraph_19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PluginODTAutoStyle_Table_10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1" style:family="table-cell">
      <style:paragraph-properties fo:text-align="center"/>
      <style:table-cell-properties fo:padding="0.1cm" fo:border="0.002cm solid #000000"/>
    </style:style>
    <style:style style:name="PluginODTAutoStyle_Paragraph_12" style:family="paragraph">
      <style:paragraph-properties fo:text-align="center" fo:padding="0.1cm"/>
    </style:style>
    <style:style style:name="PluginODTAutoStyle_TableCell_13" style:family="table-cell">
      <style:paragraph-properties fo:text-align="justify"/>
      <style:table-cell-properties fo:padding="0.3cm" fo:border="0.002cm solid #000000"/>
    </style:style>
    <style:style style:name="PluginODTAutoStyle_Paragraph_14" style:family="paragraph">
      <style:paragraph-properties fo:text-align="justify" fo:padding="0.3cm"/>
    </style:style>
    <style:style style:name="PluginODTAutoStyle_Table_15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16" style:family="table-cell">
      <style:paragraph-properties fo:text-align="center"/>
      <style:table-cell-properties fo:padding="0.1cm" fo:border="0.002cm solid #000000"/>
    </style:style>
    <style:style style:name="PluginODTAutoStyle_Paragraph_17" style:family="paragraph">
      <style:paragraph-properties fo:text-align="center" fo:padding="0.1cm"/>
    </style:style>
    <style:style style:name="PluginODTAutoStyle_TableCell_18" style:family="table-cell">
      <style:paragraph-properties fo:text-align="justify"/>
      <style:table-cell-properties fo:padding="0.3cm" fo:border="0.002cm solid #000000"/>
    </style:style>
    <style:style style:name="PluginODTAutoStyle_Paragraph_19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linux:как_распаковать_gz-архив</dc:title>
  </office:meta>
</office:document-meta>
</file>