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  <manifest:file-entry manifest:media-type="image/png" manifest:full-path="Pictures/7d1da5149a3b262cf2bc3a60fef0513c.png"/>
  <manifest:file-entry manifest:media-type="image/png" manifest:full-path="Pictures/913fa38f5e97a67aa1f767744fa8a9d0.png"/>
  <manifest:file-entry manifest:media-type="image/png" manifest:full-path="Pictures/0735a72efd473fc18ab737da3c235e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paragraph-properties fo:text-align="justify"/>
      <style:table-cell-properties fo:padding="0.3cm" fo:border="0.002cm solid #000000"/>
    </style:style>
    <style:style style:name="PluginODTAutoStyle_Paragraph_26" style:family="paragraph">
      <style:paragraph-properties fo:text-align="justify" fo:padding="0.3cm"/>
    </style:style>
    <style:style style:name="PluginODTAutoStyle_Table_27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8" style:family="table-cell">
      <style:paragraph-properties fo:text-align="center"/>
      <style:table-cell-properties fo:padding="0.1cm" fo:border="0.002cm solid #000000"/>
    </style:style>
    <style:style style:name="PluginODTAutoStyle_Paragraph_29" style:family="paragraph">
      <style:paragraph-properties fo:text-align="center" fo:padding="0.1cm"/>
    </style:style>
    <style:style style:name="PluginODTAutoStyle_TableCell_30" style:family="table-cell">
      <style:paragraph-properties fo:text-align="justify"/>
      <style:table-cell-properties fo:padding="0.3cm" fo:border="0.002cm solid #000000"/>
    </style:style>
    <style:style style:name="PluginODTAutoStyle_Paragraph_3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планировщики_задач:cron:запуск_скрипта_по_расписанию"/>&lt;a name="top"&gt;&lt;/a&gt;</text:span></text:p>
      <text:h text:style-name="Heading_20_1" text:outline-level="1"><text:bookmark-start text:name="__RefHeading___запуск_скрипта_по_расписанию_1"/><text:bookmark-start text:name="запуск_скрипта_по_расписанию"/>Запуск скрипта по расписанию<text:bookmark-end text:name="__RefHeading___запуск_скрипта_по_расписанию_1"/><text:bookmark-end text:name="запуск_скрипта_по_расписанию"/></text:h>
      <text:p text:style-name="Text_20_body"><text:a xlink:type="simple" xlink:href="http://wiki.mihanik.net/doku.php?id=операционные_системы:linux:планировщик_задач:запуск_скрипта_по_расписанию&amp;do=export_pdf" text:style-name="Internet_20_link" text:visited-style-name="Visited_20_Internet_20_Link"> Экспорт в PDF </text:a> </text:p>
      <text:p text:style-name="Text_20_body">Дата создания: 2024/05/13 02:4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Есть некоторый скрипт автоматизирующий некоторые действия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Запускать этот скрипт по определённому расписанию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редположим, что наш скрипт имеет имя <text:span text:style-name="Strong_20_Emphasis">/opt/scripts/MyScript.sh</text:span> .</text:p>
          </table:table-cell>
        </table:table-row>
      </table:table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Открываем терминал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се остальные команды будем выполнять в терминале.</text:p>
          </table:table-cell>
        </table:table-row>
      </table:table>
      <text:p text:style-name="Text_20_body">При помощи команды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<text:span text:style-name="highlight_kw2">sudo</text:span> <text:span text:style-name="highlight_kw2">su</text:span></text:p>
          </table:table-cell>
        </table:table-row>
      </table:table>
      <text:p text:style-name="Text_20_body">становимся суперпользователем <text:span text:style-name="Strong_20_Emphasis">root</text:span>.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Начинаем редактировать задачи планировщика Linux при помощи команды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crontab <text:span text:style-name="highlight_re5">-e</text:span></text:p>
          </table:table-cell>
        </table:table-row>
      </table:table>
      <text:p text:style-name="Text_20_body">Откроется окно со списком запланированных задач. Список задач - это обычный текстовый файл.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Важно! <text:line-break/>Список задач может быть пустым.</text:p>
          </table:table-cell>
        </table:table-row>
      </table:table>
      <text:p text:style-name="Text_20_body"><draw:frame draw:style-name="mediacenter" draw:name="3" text:anchor-type="paragraph" draw:z-index="3" svg:width="15.875cm" svg:height="8.0709033613445cm"><draw:image xlink:href="Pictures/7d1da5149a3b262cf2bc3a60fef0513c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В конце файла добавляем новое задание</text:p>
      <table:table table:style-name="Table">
        <table:table-column table:style-name="odt_auto_style_table_column_6_1"/>
        <table:table-row>
          <table:table-cell office:value-type="string" table:style-name="PluginODTAutoStyle_TableCell_20">
            <text:p text:style-name="Preformatted_20_Text"><text:span text:style-name="highlight_nu0">1</text:span> <text:span text:style-name="highlight_nu0">0</text:span> <text:span text:style-name="highlight_sy0">*</text:span> <text:span text:style-name="highlight_sy0">*</text:span> <text:span text:style-name="highlight_sy0">*</text:span> <text:span text:style-name="highlight_sy0">/</text:span>opt<text:span text:style-name="highlight_sy0">/</text:span>scripts<text:span text:style-name="highlight_sy0">/</text:span>MyScript.sh</text:p>
          </table:table-cell>
        </table:table-row>
      </table:table>
      <text:p text:style-name="Text_20_body">Это задание будет выполняться каждый день в 0 часов 1 минуту.</text:p>
      <table:table table:style-name="PluginODTAutoStyle_Table_22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3">
            <text:p text:style-name="PluginODTAutoStyle_Paragraph_24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5">
            <text:p text:style-name="PluginODTAutoStyle_Paragraph_26">Важно! <text:line-break/>В конце строки обязательно нажимаем клавишу <text:span text:style-name="Strong_20_Emphasis">&lt;Enter&gt;</text:span> чтобы ниже добавленной строки была новая пустая строчка.</text:p>
          </table:table-cell>
        </table:table-row>
      </table:table>
      <text:p text:style-name="Text_20_body"><draw:frame draw:style-name="mediacenter" draw:name="5" text:anchor-type="paragraph" draw:z-index="5" svg:width="15.875cm" svg:height="8.0927025139665cm"><draw:image xlink:href="Pictures/913fa38f5e97a67aa1f767744fa8a9d0.png" xlink:type="simple" xlink:show="embed" xlink:actuate="onLoad"/></draw:frame>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Сохраняем изменения и выходим из текстового редактора.</text:p>
      <text:p text:style-name="Text_20_body">Видим, что было добавлено новое задание.</text:p>
      <text:p text:style-name="Text_20_body"><draw:frame draw:style-name="mediacenter" draw:name="6" text:anchor-type="paragraph" draw:z-index="6" svg:width="15.875cm" svg:height="8.0480501392758cm"><draw:image xlink:href="Pictures/0735a72efd473fc18ab737da3c235eb6.png" xlink:type="simple" xlink:show="embed" xlink:actuate="onLoad"/></draw:frame></text:p>
      <text:h text:style-name="Heading_20_3" text:outline-level="3"><text:bookmark-start text:name="__RefHeading___синтаксис_crontab_9"/><text:bookmark-start text:name="синтаксис_crontab"/>Синтаксис Crontab<text:bookmark-end text:name="__RefHeading___синтаксис_crontab_9"/><text:bookmark-end text:name="синтаксис_crontab"/></text:h>
      <text:p text:style-name="Text_20_body">Время задается особым синтаксисом.</text:p>
      <text:p text:style-name="Text_20_body">минута час день месяц день_недели /путь/к/исполняемому/файлу</text:p>
      <text:p text:style-name="Preformatted_20_Text">* * * * * выполняемая команда<text:line-break/>- - - - -<text:line-break/>| | | | |<text:line-break/>| | | | ----- день недели (0—7) (воскресенье = 0 или 7)<text:line-break/>| | | ------- месяц (1—12)<text:line-break/>| | --------- день месяца (1—31)<text:line-break/>| ----------- час (0—23)<text:line-break/>------------- минута (0—59)</text:p>
      <text:p text:style-name="Text_20_body">Нужно сказать, что обязательно нужно писать полный путь к команде, потому что для команд, запускаемых от имени cron переменная среды PATH будет отличаться, и сервис просто не сможет найти вашу команду. Это вторая самая распространенная причина проблем с Cron. Дата и время указываются с помощью цифр или символа '*'. Этот символ означает, что нужно выполнять каждый раз, если в первом поле - то каждую минуту и так далее. Ну а теперь перейдем к примерам.</text:p>
      <text:h text:style-name="Heading_20_2" text:outline-level="2"><text:bookmark-start text:name="__RefHeading___источники_10"/><text:bookmark-start text:name="источники"/>Источники<text:bookmark-end text:name="__RefHeading___источники_10"/><text:bookmark-end text:name="источники"/></text:h>
      <text:list text:style-name="List_20_1" text:continue-numbering="false">
        <text:list-item>
          <text:p text:style-name="List_20_1_Content_First"> <text:a xlink:type="simple" xlink:href="https://losst.pro/nastrojka-cron?ysclid=lw4cwih8n7116879797" text:style-name="Internet_20_link" text:visited-style-name="Visited_20_Internet_20_Link">https://losst.pro/nastrojka-cron?ysclid=lw4cwih8n7116879797</text:a></text:p>
        </text:list-item>
        <text:list-item>
          <text:p text:style-name="List_20_1_Content_Last"> <text:a xlink:type="simple" xlink:href="https://ru.wikipedia.org/wiki/Cron" text:style-name="Internet_20_link" text:visited-style-name="Visited_20_Internet_20_Link">https://ru.wikipedia.org/wiki/Cron</text:a></text:p>
        </text:list-item>
      </text:list>
      <text:p text:style-name="Text_20_body">⇑ Наверх ⇑</text:p>
      <table:table table:style-name="PluginODTAutoStyle_Table_27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28">
            <text:p text:style-name="PluginODTAutoStyle_Paragraph_29"><draw:frame draw:style-name="media" draw:name="7" text:anchor-type="as-char" draw:z-index="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0">
            <text:p text:style-name="PluginODTAutoStyle_Paragraph_3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paragraph-properties fo:text-align="justify"/>
      <style:table-cell-properties fo:padding="0.3cm" fo:border="0.002cm solid #000000"/>
    </style:style>
    <style:style style:name="PluginODTAutoStyle_Paragraph_26" style:family="paragraph">
      <style:paragraph-properties fo:text-align="justify" fo:padding="0.3cm"/>
    </style:style>
    <style:style style:name="PluginODTAutoStyle_Table_27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8" style:family="table-cell">
      <style:paragraph-properties fo:text-align="center"/>
      <style:table-cell-properties fo:padding="0.1cm" fo:border="0.002cm solid #000000"/>
    </style:style>
    <style:style style:name="PluginODTAutoStyle_Paragraph_29" style:family="paragraph">
      <style:paragraph-properties fo:text-align="center" fo:padding="0.1cm"/>
    </style:style>
    <style:style style:name="PluginODTAutoStyle_TableCell_30" style:family="table-cell">
      <style:paragraph-properties fo:text-align="justify"/>
      <style:table-cell-properties fo:padding="0.3cm" fo:border="0.002cm solid #000000"/>
    </style:style>
    <style:style style:name="PluginODTAutoStyle_Paragraph_3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планировщики_задач:cron:запуск_скрипта_по_расписанию</dc:title>
  </office:meta>
</office:document-meta>
</file>