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2b7f729e1442b918bc861175da7260.jp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планировщики_задач:cron:отслеживание_фактического_времени_выполнения_запланированных_задач"/>&lt;a name="top"&gt;&lt;/a&gt;</text:span></text:p>
      <text:h text:style-name="Heading_20_1" text:outline-level="1"><text:bookmark-start text:name="__RefHeading___отслеживание_фактического_времени_выполнения_запланированных_задач_1"/><text:bookmark-start text:name="отслеживание_фактического_времени_выполнения_запланированных_задач"/>Отслеживание фактического времени выполнения запланированных задач<text:bookmark-end text:name="__RefHeading___отслеживание_фактического_времени_выполнения_запланированных_задач_1"/><text:bookmark-end text:name="отслеживание_фактического_времени_выполнения_запланированных_задач"/></text:h>
      <text:p text:style-name="Text_20_body"><text:a xlink:type="simple" xlink:href="http://wiki.mihanik.net/doku.php?id=операционные_системы:linux:планировщики_задач:cron:отслеживание_фактического_времени_выполнения_запланированных_задач&amp;do=export_pdf" text:style-name="Internet_20_link" text:visited-style-name="Visited_20_Internet_20_Link"> Экспорт в PDF </text:a> </text:p>
      <text:p text:style-name="Text_20_body">Дата создания: 2025/06/23 04:4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draw:frame draw:style-name="mediacenter" draw:name="0" text:anchor-type="paragraph" draw:z-index="0" svg:width="10.583333333333cm" svg:height="5.3686363636364cm"><draw:image xlink:href="Pictures/412b7f729e1442b918bc861175da7260.jpg" xlink:type="simple" xlink:show="embed" xlink:actuate="onLoad"/></draw:frame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С помощью планировщика задач <text:span text:style-name="Strong_20_Emphasis">cron</text:span> вы создали новое задание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Отслеживать время фактического выполнения задания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Основная идея заключается в том, что мы перед запуском задания «трогаем» (touch) некий файл и после выполнения задания опять «трогаем» ещё один некий файл.</text:p>
      <text:p text:style-name="Text_20_body"><text:span text:style-name="Strong_20_Emphasis">Реальный пример из моей практики.</text:span></text:p>
      <text:p text:style-name="Text_20_body">В 6:00 нам нужно запустить некие виртуальные машины. Это сделать просто запланировав следующее задание <text:span text:style-name="Strong_20_Emphasis">cron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nu0">0</text:span> <text:span text:style-name="highlight_nu0">6</text:span> <text:span text:style-name="highlight_sy0">*</text:span> <text:span text:style-name="highlight_sy0">*</text:span> <text:span text:style-name="highlight_sy0">*</text:span><text:s text:c="2"/><text:span text:style-name="highlight_sy0">/</text:span>opt<text:span text:style-name="highlight_sy0">/</text:span>scripts<text:span text:style-name="highlight_sy0">/</text:span>start-vms.sh</text:p>
          </table:table-cell>
        </table:table-row>
      </table:table>
      <text:p text:style-name="Text_20_body">Но в некоторых случаях может быть непонятно: стартовал скрипт или нет, и завершилось ли задание.</text:p>
      <text:p text:style-name="Text_20_body">Немного модифицируем команду выполняемую по расписанию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nu0">0</text:span> <text:span text:style-name="highlight_nu0">6</text:span> <text:span text:style-name="highlight_sy0">*</text:span> <text:span text:style-name="highlight_sy0">*</text:span> <text:span text:style-name="highlight_sy0">*</text:span><text:s text:c="2"/><text:span text:style-name="highlight_kw2">touch</text:span> <text:span text:style-name="highlight_sy0">/</text:span>opt<text:span text:style-name="highlight_sy0">/</text:span>scripts<text:span text:style-name="highlight_sy0">/</text:span>start-vms.start; <text:span text:style-name="highlight_sy0">/</text:span>opt<text:span text:style-name="highlight_sy0">/</text:span>scripts<text:span text:style-name="highlight_sy0">/</text:span>start-vms.sh; <text:span text:style-name="highlight_kw2">touch</text:span> <text:span text:style-name="highlight_sy0">/</text:span>opt<text:span text:style-name="highlight_sy0">/</text:span>scripts<text:span text:style-name="highlight_sy0">/</text:span>start-vms.end</text:p>
          </table:table-cell>
        </table:table-row>
      </table:table>
      <text:p text:style-name="Text_20_body"><text:span text:style-name="Strong_20_Emphasis">Здесь</text:span>:</text:p>
      <text:list text:style-name="List_20_1" text:continue-numbering="false">
        <text:list-item>
          <text:p text:style-name="List_20_1_Content_First"> файл <text:span text:style-name="Strong_20_Emphasis">/opt/scripts/start-vms.start</text:span> является файлом/флагом начала выполнения запланированного задания, а команда <text:span text:style-name="Strong_20_Emphasis">touch</text:span> изменяет временную метку этого файла;</text:p>
        </text:list-item>
        <text:list-item>
          <text:p text:style-name="List_20_1_Content"> файл <text:span text:style-name="Strong_20_Emphasis">/opt/scripts/start-vms.sh</text:span> - это непосредственно сам скрипт выполнение которого мы запланировали;</text:p>
        </text:list-item>
        <text:list-item>
          <text:p text:style-name="List_20_1_Content_Last"> файл <text:span text:style-name="Strong_20_Emphasis">/opt/scripts/start-vms.end</text:span> является файлом/флагом завершения выполнения запланированного задания, а команда <text:span text:style-name="Strong_20_Emphasis">touch</text:span> опять-таки изменяет временную метку этого файла.</text:p>
        </text:list-item>
      </text:list>
      <text:p text:style-name="Text_20_body">Получается, что в одной строке указано несколько команд через «;». Эти команды будут выполняться по очереди вне зависимости от успешности выполнения других команд.</text:p>
      <text:p text:style-name="Text_20_body">Отработает ваш скрипт успешно или нет, - не важно. Проанализировав временные метки  файлов «start» и «end» вы всегда будете знать когда ваш скрипт запустился и когда он завершил работу.</text:p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yandex.ru/search" text:style-name="Internet_20_link" text:visited-style-name="Visited_20_Internet_20_Link">https://yandex.ru/search</text:a></text:p>
        </text:list-item>
      </text:list>
      <text:p text:style-name="Text_20_body">⇑ Наверх ⇑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планировщики_задач:cron:отслеживание_фактического_времени_выполнения_запланированных_задач</dc:title>
  </office:meta>
</office:document-meta>
</file>