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12b7f729e1442b918bc861175da7260.jp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планировщики_задач:cron:start"/>&lt;a name="top"&gt;&lt;/a&gt;</text:span></text:p>
      <text:h text:style-name="Heading_20_1" text:outline-level="1"><text:bookmark-start text:name="__RefHeading___cron_1"/><text:bookmark-start text:name="cron"/>Cron<text:bookmark-end text:name="__RefHeading___cron_1"/><text:bookmark-end text:name="cron"/></text:h>
      <text:p text:style-name="Text_20_body"><text:a xlink:type="simple" xlink:href="http://wiki.mihanik.net/doku.php?id=операционные_системы:linux:планировщики_задач:cron:start&amp;do=export_pdf" text:style-name="Internet_20_link" text:visited-style-name="Visited_20_Internet_20_Link"> Экспорт в PDF </text:a> </text:p>
      <text:p text:style-name="Text_20_body">Дата создания: 2025/06/23 04:33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<draw:frame draw:style-name="mediacenter" draw:name="0" text:anchor-type="paragraph" draw:z-index="0" svg:width="10.583333333333cm" svg:height="5.3686363636364cm"><draw:image xlink:href="Pictures/412b7f729e1442b918bc861175da7260.jpg" xlink:type="simple" xlink:show="embed" xlink:actuate="onLoad"/></draw:frame></text:p>
      <text:p text:style-name="Text_20_body">Полезный сайт помогающий генерировать выражения для cron: <text:a xlink:type="simple" xlink:href="https://crontab.guru/" text:style-name="Internet_20_link" text:visited-style-name="Visited_20_Internet_20_Link">https://crontab.guru/</text:a> , <text:a xlink:type="simple" xlink:href="https://crontab.guru/dashboard.html" text:style-name="Internet_20_link" text:visited-style-name="Visited_20_Internet_20_Link">https://crontab.guru/dashboard.html</text:a>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*<text:tab/><text:tab/>any value<text:line-break/>,<text:tab/><text:tab/>value list separator<text:line-break/>-<text:tab/><text:tab/>range of values<text:line-break/>/<text:tab/><text:tab/>step values<text:line-break/>@yearly<text:tab/><text:tab/>(non-standard)<text:line-break/>@annually<text:tab/>(non-standard)<text:line-break/>@monthly<text:tab/>(non-standard)<text:line-break/>@weekly<text:tab/><text:tab/>(non-standard)<text:line-break/>@daily<text:tab/><text:tab/>(non-standard)<text:line-break/>@hourly<text:tab/><text:tab/>(non-standard)<text:line-break/>@reboot<text:tab/><text:tab/>(non-standard)</text:p>
          </table:table-cell>
        </table:table-row>
      </table:table>
      <text:p text:style-name="Text_20_body">⇑ Наверх ⇑</text:p>
      <table:table table:style-name="PluginODTAutoStyle_Table_3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4">
            <text:p text:style-name="PluginODTAutoStyle_Paragraph_5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6">
            <text:p text:style-name="PluginODTAutoStyle_Paragraph_7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планировщики_задач:cron:start</dc:title>
  </office:meta>
</office:document-meta>
</file>