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проблемы_доступа_к_ftp-серверу_за_nat"/>&lt;a name="top"&gt;&lt;/a&gt;</text:span></text:p>
      <text:h text:style-name="Heading_20_1" text:outline-level="1"><text:bookmark-start text:name="__RefHeading___проблемы_доступа_к_ftp-серверу_за_nat_1"/><text:bookmark-start text:name="проблемы_доступа_к_ftp-серверу_за_nat"/>Проблемы доступа к FTP-серверу за NAT<text:bookmark-end text:name="__RefHeading___проблемы_доступа_к_ftp-серверу_за_nat_1"/><text:bookmark-end text:name="проблемы_доступа_к_ftp-серверу_за_nat"/></text:h>
      <text:p text:style-name="Text_20_body"><text:a xlink:type="simple" xlink:href="http://wiki.mihanik.net/doku.php?id=операционные_системы:linux:firewalld:проблемы_доступа_к_ftp-серверу_за_nat&amp;do=export_pdf" text:style-name="Internet_20_link" text:visited-style-name="Visited_20_Internet_20_Link">Экспорт в PDF </text:a> </text:p>
      <text:p text:style-name="Text_20_body">Дата создания: 2022/05/15 06:30 (C) mihanik</text:p>
      <text:p text:style-name="Text_20_body"><draw:a xlink:type="simple" xlink:href="https://wiki.mihanik.net/doku.php/%D0%BE%D0%BF%D0%B5%D1%80%D0%B0%D1%86%D0%B8%D0%BE%D0%BD%D0%BD%D1%8B%D0%B5_%D1%81%D0%B8%D1%81%D1%82%D0%B5%D0%BC%D1%8B:linux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Иногда возникают проблемы доступа к <text:span text:style-name="Strong_20_Emphasis">FTP-серверу</text:span>, который находится за <text:span text:style-name="Strong_20_Emphasis">NAT</text:span>. В таком случае на linux-устройстве, являющимся шлюзом, нужно включить дополнительные модули <text:span text:style-name="Strong_20_Emphasis">ip_nat_ftp</text:span> и <text:span text:style-name="Strong_20_Emphasis">ip_conntrack_ftp</text:span>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Как включить модули можно почитать тут: <text:a xlink:type="simple" xlink:href="https://wiki.mihanik.net/doku.php/%D0%BE%D0%BF%D0%B5%D1%80%D0%B0%D1%86%D0%B8%D0%BE%D0%BD%D0%BD%D1%8B%D0%B5_%D1%81%D0%B8%D1%81%D1%82%D0%B5%D0%BC%D1%8B:linux:%D0%B7%D0%B0%D0%B3%D1%80%D1%83%D0%B7%D0%BA%D0%B0_%D1%81%D0%BF%D0%B5%D1%86%D0%B8%D0%B0%D0%BB%D1%8C%D0%BD%D1%8B%D1%85_%D0%BC%D0%BE%D0%B4%D1%83%D0%BB%D0%B5%D0%B9" text:style-name="Internet_20_link" text:visited-style-name="Visited_20_Internet_20_Link">Загрузка специальных модулей</text:a></text:p>
          </table:table-cell>
        </table:table-row>
      </table:table>
      <text:p text:style-name="Text_20_body">⇑ Наверх ⇑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проблемы_доступа_к_ftp-серверу_за_nat</dc:title>
  </office:meta>
</office:document-meta>
</file>