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работа_с_сетью:ftp:ошибка_ehostunreach_-_no_route_to_host"/>&lt;a name="top"&gt;&lt;/a&gt;</text:span></text:p>
      <text:h text:style-name="Heading_20_1" text:outline-level="1"><text:bookmark-start text:name="__RefHeading___ошибка_ehostunreach_-_no_route_to_host_1"/><text:bookmark-start text:name="ошибка_ehostunreach_-_no_route_to_host"/>Ошибка "EHOSTUNREACH - No route to host"<text:bookmark-end text:name="__RefHeading___ошибка_ehostunreach_-_no_route_to_host_1"/><text:bookmark-end text:name="ошибка_ehostunreach_-_no_route_to_host"/></text:h>
      <text:p text:style-name="Text_20_body"><text:a xlink:type="simple" xlink:href="http://wiki.mihanik.net/doku.php?id=web-серверы_и_движки:яндекс:ftp:ошибка_ehostunreach_-_no_route_to_host&amp;do=export_pdf" text:style-name="Internet_20_link" text:visited-style-name="Visited_20_Internet_20_Link"> Экспорт в PDF </text:a> </text:p>
      <text:p text:style-name="Text_20_body">Дата создания: 2022/04/20 14:15 (C) mihanik</text:p>
      <text:p text:style-name="Text_20_body"><draw:a xlink:type="simple" xlink:href="https://wiki.mihanik.net/doku.php/web-%D1%81%D0%B5%D1%80%D0%B2%D0%B5%D1%80%D1%8B_%D0%B8_%D0%B4%D0%B2%D0%B8%D0%B6%D0%BA%D0%B8:%D1%8F%D0%BD%D0%B4%D0%B5%D0%BA%D1%81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В случае с ошибкой «<text:span text:style-name="Strong_20_Emphasis">EHOSTUNREACH - No route to host</text:span>» виноваты, вероятней всего, настройки фаерволла. Если сервер находится за nat, то поможет добавление модуля <text:span text:style-name="Strong_20_Emphasis">ip_nat_ftp</text:span> в конфиге iptables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nano</text:span> <text:span text:style-name="highlight_sy0">/</text:span>etc<text:span text:style-name="highlight_sy0">/</text:span>sysconfig<text:span text:style-name="highlight_sy0">/</text:span>iptables-config</text:p>
          </table:table-cell>
        </table:table-row>
      </table:table>
      <text:p text:style-name="Text_20_body">Значение ip_nat_ftp необходимо присвоить переменной IPTABLES_MODULES:</text:p>
      <text:p text:style-name="Preformatted_20_Text">IPTABLES_MODULES="ip_nat_ftp"</text:p>
      <text:p text:style-name="Text_20_body">Если модулей несколько, то в качестве разделителя необходимо использовать символ пробела. <text:line-break/></text:p>
      <text:p text:style-name="Text_20_body">Затем перезагружаем iptables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sy0">/</text:span>etc<text:span text:style-name="highlight_sy0">/</text:span>init.d<text:span text:style-name="highlight_sy0">/</text:span>iptables restart</text:p>
          </table:table-cell>
        </table:table-row>
      </table:table>
      <text:p text:style-name="Text_20_body">⇑ Наверх ⇑</text:p>
      <table:table table:style-name="PluginODTAutoStyle_Table_5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6">
            <text:p text:style-name="PluginODTAutoStyle_Paragraph_7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8">
            <text:p text:style-name="PluginODTAutoStyle_Paragraph_9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5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paragraph-properties fo:text-align="justify"/>
      <style:table-cell-properties fo:padding="0.3cm" fo:border="0.002cm solid #000000"/>
    </style:style>
    <style:style style:name="PluginODTAutoStyle_Paragraph_9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работа_с_сетью:ftp:ошибка_ehostunreach_-_no_route_to_host</dc:title>
  </office:meta>
</office:document-meta>
</file>