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a42feb7b541c5f94a8ce51472afab989.png"/>
  <manifest:file-entry manifest:media-type="image/png" manifest:full-path="Pictures/25316a3af889a89707c56d1559415518.png"/>
  <manifest:file-entry manifest:media-type="image/png" manifest:full-path="Pictures/a990308e72a9d1b80b81b97d92bc8999.png"/>
  <manifest:file-entry manifest:media-type="image/png" manifest:full-path="Pictures/e54885a9df2b4589e43bb89ef68ea6fc.png"/>
  <manifest:file-entry manifest:media-type="image/gif" manifest:full-path="Pictures/bcb9728d59b40c659f2dfae83719eaf7.gif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networkmanager:как_изменить_mtu_средствами_networkmanager"/>&lt;a name="top"&gt;&lt;/a&gt;</text:span></text:p>
      <text:h text:style-name="Heading_20_1" text:outline-level="1"><text:bookmark-start text:name="__RefHeading___как_изменить_mtu_средствами_networkmanager_1"/><text:bookmark-start text:name="как_изменить_mtu_средствами_networkmanager"/>Как изменить MTU средствами NetworkManager<text:bookmark-end text:name="__RefHeading___как_изменить_mtu_средствами_networkmanager_1"/><text:bookmark-end text:name="как_изменить_mtu_средствами_networkmanager"/></text:h>
      <text:p text:style-name="Text_20_body"><text:a xlink:type="simple" xlink:href="http://wiki.mihanik.net/doku.php?id=операционные_системы:linux:работа_с_сетью:networkmanager:как_изменить_mtu_средствами_networkmanager&amp;do=export_pdf" text:style-name="Internet_20_link" text:visited-style-name="Visited_20_Internet_20_Link">Экспорт в PDF </text:a> </text:p>
      <text:p text:style-name="Text_20_body">Дата создания: 2022/08/20 16:30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О том, что такое MTU можно почитать тут:
</text:p>
            <text:list text:style-name="List_20_1" text:continue-numbering="false">
              <text:list-item>
                <text:p text:style-name="List_20_1_Content_First"> <text:a xlink:type="simple" xlink:href="https://ru.wikipedia.org/wiki/Maximum_transmission_unit" text:style-name="Internet_20_link" text:visited-style-name="Visited_20_Internet_20_Link">https://ru.wikipedia.org/wiki/Maximum_transmission_unit</text:a></text:p>
              </text:list-item>
              <text:list-item>
                <text:p text:style-name="List_20_1_Content_Last"> <text:a xlink:type="simple" xlink:href="https://habr.com/ru/post/226807/" text:style-name="Internet_20_link" text:visited-style-name="Visited_20_Internet_20_Link">https://habr.com/ru/post/226807/</text:a></text:p>
              </text:list-item>
            </text:list>
          </table:table-cell>
        </table:table-row>
      </table:table>
      <text:p text:style-name="Text_20_body">Обычно MTU имеет размер <text:span text:style-name="Strong_20_Emphasis">1500</text:span>, но у некоторых провайдеров или при использовании VPN нужно использовать MTU меньшего размера, например, <text:span text:style-name="Strong_20_Emphasis">1400</text:span>.</text:p>
      <text:h text:style-name="Heading_20_2" text:outline-level="2"><text:bookmark-start text:name="__RefHeading___инструкция_по_изменению_размера_mtu_2"/><text:bookmark-start text:name="инструкция_по_изменению_размера_mtu"/>Инструкция по изменению размера MTU<text:bookmark-end text:name="__RefHeading___инструкция_по_изменению_размера_mtu_2"/><text:bookmark-end text:name="инструкция_по_изменению_размера_mtu"/></text:h>
      <text:h text:style-name="Heading_20_3" text:outline-level="3"><text:bookmark-start text:name="__RefHeading___шаг_1_3"/><text:bookmark-start text:name="шаг_1"/>Шаг 1<text:bookmark-end text:name="__RefHeading___шаг_1_3"/><text:bookmark-end text:name="шаг_1"/></text:h>
      <text:p text:style-name="Text_20_body">Открываем терминал, становимся суперпользователем (root)</text:p>
      <text:p text:style-name="Text_20_body"><draw:frame draw:style-name="mediacenter" draw:name="1" text:anchor-type="paragraph" draw:z-index="1" svg:width="15.875cm" svg:height="11.153452200303cm"><draw:image xlink:href="Pictures/a42feb7b541c5f94a8ce51472afab989.png" xlink:type="simple" xlink:show="embed" xlink:actuate="onLoad"/></draw:frame></text:p>
      <text:h text:style-name="Heading_20_3" text:outline-level="3"><text:bookmark-start text:name="__RefHeading___шаг_2_4"/><text:bookmark-start text:name="шаг_2"/>Шаг 2<text:bookmark-end text:name="__RefHeading___шаг_2_4"/><text:bookmark-end text:name="шаг_2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Для каждого сетевого интерфейса размер MTU можно поменять отдельно.</text:p>
          </table:table-cell>
        </table:table-row>
      </table:table>
      <text:p text:style-name="Text_20_body">Выводим список всех интерфейсов командой</text:p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nmcli connection show</text:p>
          </table:table-cell>
        </table:table-row>
      </table:table>
      <text:p text:style-name="Text_20_body"><draw:frame draw:style-name="mediacenter" draw:name="3" text:anchor-type="paragraph" draw:z-index="3" svg:width="15.875cm" svg:height="11.242781155015cm"><draw:image xlink:href="Pictures/25316a3af889a89707c56d1559415518.png" xlink:type="simple" xlink:show="embed" xlink:actuate="onLoad"/></draw:frame></text:p>
      <text:p text:style-name="Text_20_body">В выведенном списке находим нужный интерфейс.</text:p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>
            <text:p text:style-name="PluginODTAutoStyle_Paragraph_15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6">
            <text:p text:style-name="PluginODTAutoStyle_Paragraph_17">Для примера возьмём интерфейс <text:span text:style-name="Strong_20_Emphasis">bridge0</text:span></text:p>
          </table:table-cell>
        </table:table-row>
      </table:table>
      <text:p text:style-name="Text_20_body"><draw:frame draw:style-name="mediacenter" draw:name="5" text:anchor-type="paragraph" draw:z-index="5" svg:width="15.875cm" svg:height="8.5607678983834cm"><draw:image xlink:href="Pictures/a990308e72a9d1b80b81b97d92bc8999.png" xlink:type="simple" xlink:show="embed" xlink:actuate="onLoad"/></draw:frame></text:p>
      <text:h text:style-name="Heading_20_3" text:outline-level="3"><text:bookmark-start text:name="__RefHeading___шаг_3_5"/><text:bookmark-start text:name="шаг_3"/>Шаг 3<text:bookmark-end text:name="__RefHeading___шаг_3_5"/><text:bookmark-end text:name="шаг_3"/></text:h>
      <text:p text:style-name="Text_20_body">Для найденного интерфейса изменяем размер MTU следующими командами.</text:p>
      <table:table table:style-name="Table">
        <table:table-column table:style-name="odt_auto_style_table_column_5_1"/>
        <table:table-row>
          <table:table-cell office:value-type="string" table:style-name="PluginODTAutoStyle_TableCell_18">
            <text:p text:style-name="Preformatted_20_Text">nmcli connection edit 2bbe8d06-409a-4e09-9a9d-2210734f6700<text:line-break/><text:span text:style-name="highlight_kw1">set</text:span> <text:span text:style-name="highlight_nu0">802</text:span>-<text:span text:style-name="highlight_nu0">3</text:span>-ethernet.mtu <text:span text:style-name="highlight_nu0">1400</text:span><text:line-break/>save<text:line-break/>quit</text:p>
          </table:table-cell>
        </table:table-row>
      </table:table>
      <text:p text:style-name="Text_20_body"><draw:frame draw:style-name="mediacenter" draw:name="6" text:anchor-type="paragraph" draw:z-index="6" svg:width="15.875cm" svg:height="7.1475845410628cm"><draw:image xlink:href="Pictures/e54885a9df2b4589e43bb89ef68ea6fc.png" xlink:type="simple" xlink:show="embed" xlink:actuate="onLoad"/></draw:frame></text:p>
      <text:h text:style-name="Heading_20_3" text:outline-level="3"><text:bookmark-start text:name="__RefHeading___админу_на_заметку_6"/><text:bookmark-start text:name="админу_на_заметку"/>Админу на заметку<text:bookmark-end text:name="__RefHeading___админу_на_заметку_6"/><text:bookmark-end text:name="админу_на_заметку"/></text:h>
      <table:table table:style-name="PluginODTAutoStyle_Table_20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1">
            <text:p text:style-name="PluginODTAutoStyle_Paragraph_22"><draw:frame draw:style-name="media" draw:name="7" text:anchor-type="as-char" draw:z-index="7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3">
            <text:p text:style-name="PluginODTAutoStyle_Paragraph_24">Напоминаю, что для примера мы взяли интерфейс <text:span text:style-name="Strong_20_Emphasis">bridge0</text:span></text:p>
          </table:table-cell>
        </table:table-row>
      </table:table>
      <text:p text:style-name="Text_20_body">Все выше перечисленные действия всего-навсего добавляют одну-единственную строчку </text:p>
      <table:table table:style-name="Table">
        <table:table-column table:style-name="odt_auto_style_table_column_7_1"/>
        <table:table-row>
          <table:table-cell office:value-type="string" table:style-name="PluginODTAutoStyle_TableCell_25">
            <text:p text:style-name="Preformatted_20_Text"><text:span text:style-name="highlight_re2">MTU</text:span>=<text:span text:style-name="highlight_nu0">1400</text:span></text:p>
          </table:table-cell>
        </table:table-row>
      </table:table>
      <text:p text:style-name="Text_20_body">в файл с настройками интерфейса.</text:p>
      <table:table table:style-name="Table">
        <table:table-column table:style-name="odt_auto_style_table_column_8_1"/>
        <table:table-row>
          <table:table-cell office:value-type="string" table:style-name="PluginODTAutoStyle_TableCell_27">
            <text:p text:style-name="Preformatted_20_Text"><text:span text:style-name="highlight_sy0">/</text:span>etc<text:span text:style-name="highlight_sy0">/</text:span>sysconfig<text:span text:style-name="highlight_sy0">/</text:span>network-scripts<text:span text:style-name="highlight_sy0">/</text:span>ifcfg-bridge0</text:p>
          </table:table-cell>
        </table:table-row>
      </table:table>
      <text:p text:style-name="Text_20_body">Соответственно, всё можно заменить одной командой</text:p>
      <table:table table:style-name="Table">
        <table:table-column table:style-name="odt_auto_style_table_column_9_1"/>
        <table:table-row>
          <table:table-cell office:value-type="string" table:style-name="PluginODTAutoStyle_TableCell_29">
            <text:p text:style-name="Preformatted_20_Text"><text:span text:style-name="highlight_kw3">echo</text:span> <text:span text:style-name="highlight_re2">MTU</text:span>=<text:span text:style-name="highlight_nu0">1400</text:span> <text:span text:style-name="highlight_sy0">&gt;&gt;</text:span> <text:span text:style-name="highlight_sy0">/</text:span>etc<text:span text:style-name="highlight_sy0">/</text:span>sysconfig<text:span text:style-name="highlight_sy0">/</text:span>network-scripts<text:span text:style-name="highlight_sy0">/</text:span>ifcfg-bridge0</text:p>
          </table:table-cell>
        </table:table-row>
      </table:table>
      <text:p text:style-name="Text_20_body"><draw:frame draw:style-name="media" draw:name="8" text:anchor-type="as-char" draw:z-index="8" svg:width="0.396875cm" svg:height="0.396875cm"><draw:image xlink:href="Pictures/bcb9728d59b40c659f2dfae83719eaf7.gif" xlink:type="simple" xlink:show="embed" xlink:actuate="onLoad"/></draw:frame></text:p>
      <text:h text:style-name="Heading_20_2" text:outline-level="2"><text:bookmark-start text:name="__RefHeading___ссылки_на_использованные_материалы_7"/><text:bookmark-start text:name="ссылки_на_использованные_материалы"/>Ссылки на использованные материалы:<text:bookmark-end text:name="__RefHeading___ссылки_на_использованные_материалы_7"/><text:bookmark-end text:name="ссылки_на_использованные_материалы"/></text:h>
      <text:list text:style-name="List_20_1" text:continue-numbering="false">
        <text:list-item>
          <text:p text:style-name="List_20_1_Content_First"> <text:a xlink:type="simple" xlink:href="https://access.redhat.com/documentation/en-us/red_hat_enterprise_linux/7/html/networking_guide/sec-configuring_ip_networking_with_nmcli#sec-Using_the_nmcli_Interactive_Connection_Editor" text:style-name="Internet_20_link" text:visited-style-name="Visited_20_Internet_20_Link">https://access.redhat.com/documentation/en-us/red_hat_enterprise_linux/7/html/networking_guide/sec-configuring_ip_networking_with_nmcli#sec-Using_the_nmcli_Interactive_Connection_Editor</text:a></text:p>
        </text:list-item>
        <text:list-item>
          <text:p text:style-name="List_20_1_Content_Last"> <text:a xlink:type="simple" xlink:href="https://www.thegeekdiary.com/how-to-configure-and-manage-network-connections-using-nmcli/" text:style-name="Internet_20_link" text:visited-style-name="Visited_20_Internet_20_Link">https://www.thegeekdiary.com/how-to-configure-and-manage-network-connections-using-nmcli/</text:a></text:p>
        </text:list-item>
      </text:list>
      <text:p text:style-name="Text_20_body">Наверх </text:p>
      <table:table table:style-name="PluginODTAutoStyle_Table_31">
        <table:table-column table:style-name="odt_auto_style_table_column_10_1"/>
        <table:table-column table:style-name="odt_auto_style_table_column_10_2"/>
        <table:table-row>
          <table:table-cell office:value-type="string" table:style-name="PluginODTAutoStyle_TableCell_32">
            <text:p text:style-name="PluginODTAutoStyle_Paragraph_33"><draw:frame draw:style-name="media" draw:name="9" text:anchor-type="as-char" draw:z-index="9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networkmanager:как_изменить_mtu_средствами_networkmanager</dc:title>
  </office:meta>
</office:document-meta>
</file>