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507ae5f050e5278711edb0d2d1cd66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4" style:family="text">
      <style:text-properties fo:color="#cc0000" fo:font-style="italic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_23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24" style:family="table-cell">
      <style:paragraph-properties fo:text-align="center"/>
      <style:table-cell-properties fo:padding="0.1cm" fo:border="0.002cm solid #000000"/>
    </style:style>
    <style:style style:name="PluginODTAutoStyle_Paragraph_25" style:family="paragraph">
      <style:paragraph-properties fo:text-align="center" fo:padding="0.1cm"/>
    </style:style>
    <style:style style:name="PluginODTAutoStyle_TableCell_26" style:family="table-cell">
      <style:paragraph-properties fo:text-align="justify"/>
      <style:table-cell-properties fo:padding="0.3cm" fo:border="0.002cm solid #000000"/>
    </style:style>
    <style:style style:name="PluginODTAutoStyle_Paragraph_2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astra_linux:подключение_репозиториев_и_обновление_системы"/>&lt;a name="top"&gt;&lt;/a&gt;</text:span></text:p>
      <text:h text:style-name="Heading_20_1" text:outline-level="1"><text:bookmark-start text:name="__RefHeading___подключение_репозиториев_и_обновление_системы_1"/><text:bookmark-start text:name="подключение_репозиториев_и_обновление_системы"/>Подключение репозиториев и обновление системы<text:bookmark-end text:name="__RefHeading___подключение_репозиториев_и_обновление_системы_1"/><text:bookmark-end text:name="подключение_репозиториев_и_обновление_системы"/></text:h>
      <text:p text:style-name="Text_20_body"><text:a xlink:type="simple" xlink:href="http://wiki.mihanik.net/doku.php?id=операционные_системы:linux:astra_linux:подключение_репозиториев_и_обновление_системы&amp;do=export_pdf" text:style-name="Internet_20_link" text:visited-style-name="Visited_20_Internet_20_Link">Экспорт в PDF </text:a> </text:p>
      <text:p text:style-name="Text_20_body">Дата создания: 2022/06/03 12:50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Итак, ОС <text:span text:style-name="Strong_20_Emphasis">Astra Linux</text:span> <text:a xlink:type="simple" xlink:href="https://wiki.mihanik.net/doku.php/%D0%BE%D0%BF%D0%B5%D1%80%D0%B0%D1%86%D0%B8%D0%BE%D0%BD%D0%BD%D1%8B%D0%B5_%D1%81%D0%B8%D1%81%D1%82%D0%B5%D0%BC%D1%8B:linux:astra_linux:%D1%83%D1%81%D1%82%D0%B0%D0%BD%D0%BE%D0%B2%D0%BA%D0%B0_astra_linux" text:style-name="Internet_20_link" text:visited-style-name="Visited_20_Internet_20_Link">установлена</text:a>.</text:p>
      <text:p text:style-name="Text_20_body">Теперь нужно подключить нужные репозитории и обновить систему.</text:p>
      <text:p text:style-name="Text_20_body">Будем иметь в виду, что у меня специальная редакция ОС (“Смоленск”), поэтому постараюсь без лишней необходимости не использовать сторонние репозитории, или репозитории, расположенные в интернете.</text:p>
      <text:p text:style-name="Text_20_body">Кроме того, каждый раз вставлять DVD-диск в сервер для установки какой-нибудь программы мне не хочется</text:p>
      <text:p text:style-name="Text_20_body">Что делать? Конечно, скопировать содержимое установочного диска на локальный диск сервера и подключить его в качестве репозитория.</text:p>
      <text:h text:style-name="Heading_20_3" text:outline-level="3"><text:bookmark-start text:name="__RefHeading___шаг_1._запускаем_терминал_2"/><text:bookmark-start text:name="шаг_1._запускаем_терминал"/>Шаг 1. Запускаем терминал.<text:bookmark-end text:name="__RefHeading___шаг_1._запускаем_терминал_2"/><text:bookmark-end text:name="шаг_1._запускаем_терминал"/></text:h>
      <text:p text:style-name="Text_20_body"><draw:frame draw:style-name="mediacenter" draw:name="0" text:anchor-type="paragraph" draw:z-index="0" svg:width="15.875cm" svg:height="11.90625cm"><draw:image xlink:href="Pictures/3a507ae5f050e5278711edb0d2d1cd66.png" xlink:type="simple" xlink:show="embed" xlink:actuate="onLoad"/></draw:frame></text:p>
      <text:h text:style-name="Heading_20_3" text:outline-level="3"><text:bookmark-start text:name="__RefHeading___шаг_2._производим_предварительную_подготовку_3"/><text:bookmark-start text:name="шаг_2._производим_предварительную_подготовку"/>Шаг 2. Производим предварительную подготовку.<text:bookmark-end text:name="__RefHeading___шаг_2._производим_предварительную_подготовку_3"/><text:bookmark-end text:name="шаг_2._производим_предварительную_подготовку"/></text:h>
      <text:p text:style-name="Text_20_body">Т.к. у нас суперпользователь <text:span text:style-name="Strong_20_Emphasis">root</text:span> без пароля, зададим ему пароль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4">mihanik@astra-srv:~$ </text:span><text:span text:style-name="highlight_kw2">sudo</text:span> <text:span text:style-name="highlight_kw2">su</text:span> <text:line-break/>root<text:span text:style-name="highlight_sy0">@</text:span>astra-srv:<text:span text:style-name="highlight_sy0">/</text:span>home<text:span text:style-name="highlight_sy0">/</text:span>mihanik<text:span text:style-name="highlight_co0"># passwd </text:span><text:line-break/>Новый пароль :<text:s text:c="2"/><text:line-break/>Повторите ввод нового пароля :<text:s text:c="2"/><text:line-break/>passwd: пароль успешно обновлён <text:line-break/>root<text:span text:style-name="highlight_sy0">@</text:span>astra-srv:<text:span text:style-name="highlight_sy0">/</text:span>home<text:span text:style-name="highlight_sy0">/</text:span>mihanik<text:span text:style-name="highlight_co0">#</text:span></text:p>
          </table:table-cell>
        </table:table-row>
      </table:table>
      <text:h text:style-name="Heading_20_3" text:outline-level="3"><text:bookmark-start text:name="__RefHeading___шаг_3._создаём_локальный_репозиторий_из_установочного_диска_4"/><text:bookmark-start text:name="шаг_3._создаём_локальный_репозиторий_из_установочного_диска"/>Шаг 3. Создаём локальный репозиторий из установочного диска.<text:bookmark-end text:name="__RefHeading___шаг_3._создаём_локальный_репозиторий_из_установочного_диска_4"/><text:bookmark-end text:name="шаг_3._создаём_локальный_репозиторий_из_установочного_диска"/></text:h>
      <text:p text:style-name="Text_20_body">Для этого вставляем установочный диск в привод и копируем его содержимое в папку на диске. Правда, придётся предварительно установить <text:span text:style-name="Strong_20_Emphasis">rsync</text:span>, т.к. эта программа по умолчанию не установлена в системе.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mount</text:span> <text:span text:style-name="highlight_sy0">/</text:span>dev<text:span text:style-name="highlight_sy0">/</text:span>sr0 <text:span text:style-name="highlight_sy0">/</text:span>media<text:span text:style-name="highlight_sy0">/</text:span>cdrom0<text:span text:style-name="highlight_sy0">/</text:span><text:line-break/><text:span text:style-name="highlight_kw2">apt-cdrom add</text:span><text:line-break/>apt <text:span text:style-name="highlight_re5">-y</text:span> <text:span text:style-name="highlight_kw2">install</text:span> rsync<text:line-break/><text:span text:style-name="highlight_kw2">mkdir</text:span> <text:span text:style-name="highlight_sy0">/</text:span>opt<text:span text:style-name="highlight_sy0">/</text:span>distr<text:line-break/><text:span text:style-name="highlight_kw2">mkdir</text:span> <text:span text:style-name="highlight_sy0">/</text:span>opt<text:span text:style-name="highlight_sy0">/</text:span>distr<text:span text:style-name="highlight_sy0">/</text:span>inst_repo<text:span text:style-name="highlight_sy0">/</text:span><text:line-break/>rsync <text:span text:style-name="highlight_re5">-a</text:span> <text:span text:style-name="highlight_re5">--progress</text:span> <text:span text:style-name="highlight_sy0">/</text:span>media<text:span text:style-name="highlight_sy0">/</text:span>cdrom0<text:span text:style-name="highlight_sy0">/</text:span> <text:span text:style-name="highlight_sy0">/</text:span>opt<text:span text:style-name="highlight_sy0">/</text:span>distr<text:span text:style-name="highlight_sy0">/</text:span>inst_repo<text:span text:style-name="highlight_sy0">/</text:span></text:p>
          </table:table-cell>
        </table:table-row>
      </table:table>
      <text:h text:style-name="Heading_20_3" text:outline-level="3"><text:bookmark-start text:name="__RefHeading___шаг_4._создаём_локальный_репозиторий_из_диска_для_разработчиков_5"/><text:bookmark-start text:name="шаг_4._создаём_локальный_репозиторий_из_диска_для_разработчиков"/>Шаг 4. Создаём локальный репозиторий из диска для разработчиков<text:bookmark-end text:name="__RefHeading___шаг_4._создаём_локальный_репозиторий_из_диска_для_разработчиков_5"/><text:bookmark-end text:name="шаг_4._создаём_локальный_репозиторий_из_диска_для_разработчиков"/></text:h>
      <text:p text:style-name="Text_20_body">Если у вас нет диска разработчиков на флешке, скачиваем его из интернета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3">cd</text:span> <text:span text:style-name="highlight_sy0">/</text:span>home<text:span text:style-name="highlight_sy0">/</text:span>mihanik<text:span text:style-name="highlight_sy0">/</text:span>Загрузки<text:line-break/><text:span text:style-name="highlight_kw2">wget</text:span> <text:span text:style-name="highlight_re5">--no-check-certificate</text:span> https:<text:span text:style-name="highlight_sy0">//</text:span>dl.astralinux.ru<text:span text:style-name="highlight_sy0">/</text:span>astra<text:span text:style-name="highlight_sy0">/</text:span>stable<text:span text:style-name="highlight_sy0">/</text:span>smolensk<text:span text:style-name="highlight_sy0">/</text:span>international-se-version<text:span text:style-name="highlight_sy0">/</text:span>devel-smolensk-<text:span text:style-name="highlight_nu0">1.6</text:span>-09.07.2019_14.19.iso<text:line-break/><text:span text:style-name="highlight_kw2">mkdir</text:span> <text:span text:style-name="highlight_sy0">/</text:span>mnt<text:span text:style-name="highlight_sy0">/</text:span>iso<text:line-break/><text:span text:style-name="highlight_kw2">mount</text:span> <text:span text:style-name="highlight_re5">-o</text:span> loop <text:span text:style-name="highlight_sy0">/</text:span>home<text:span text:style-name="highlight_sy0">/</text:span>mihanik<text:span text:style-name="highlight_sy0">/</text:span>Загрузки<text:span text:style-name="highlight_sy0">/</text:span>devel-smolensk-<text:span text:style-name="highlight_nu0">1.6</text:span>-09.07.2019_14.19.iso <text:span text:style-name="highlight_sy0">/</text:span>mnt<text:span text:style-name="highlight_sy0">/</text:span>iso<text:span text:style-name="highlight_sy0">/</text:span><text:line-break/><text:span text:style-name="highlight_kw2">mkdir</text:span> <text:span text:style-name="highlight_sy0">/</text:span>opt<text:span text:style-name="highlight_sy0">/</text:span>distr<text:span text:style-name="highlight_sy0">/</text:span>dev_repo<text:line-break/>rsync <text:span text:style-name="highlight_re5">-a</text:span> <text:span text:style-name="highlight_re5">--progress</text:span> <text:span text:style-name="highlight_sy0">/</text:span>mnt<text:span text:style-name="highlight_sy0">/</text:span>iso<text:span text:style-name="highlight_sy0">/</text:span> <text:span text:style-name="highlight_sy0">/</text:span>opt<text:span text:style-name="highlight_sy0">/</text:span>distr<text:span text:style-name="highlight_sy0">/</text:span>dev_repo<text:span text:style-name="highlight_sy0">/</text:span><text:line-break/><text:span text:style-name="highlight_kw2">umount</text:span> <text:span text:style-name="highlight_sy0">/</text:span>mnt<text:span text:style-name="highlight_sy0">/</text:span>iso</text:p>
          </table:table-cell>
        </table:table-row>
      </table:table>
      <text:h text:style-name="Heading_20_3" text:outline-level="3"><text:bookmark-start text:name="__RefHeading___шаг_5._создаём_локальный_репозиторий_из_диска_обновлений_6"/><text:bookmark-start text:name="шаг_5._создаём_локальный_репозиторий_из_диска_обновлений"/>Шаг 5. Создаём локальный репозиторий из диска обновлений.<text:bookmark-end text:name="__RefHeading___шаг_5._создаём_локальный_репозиторий_из_диска_обновлений_6"/><text:bookmark-end text:name="шаг_5._создаём_локальный_репозиторий_из_диска_обновлений"/></text:h>
      <text:p text:style-name="Text_20_body">Если у вас нет диска с обновлениями на флешке, скачиваем его из интернета. На момент написания статьи последнее обновление имело имя <text:span text:style-name="Strong_20_Emphasis">20210730SE16</text:span>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3">cd</text:span> <text:span text:style-name="highlight_sy0">/</text:span>home<text:span text:style-name="highlight_sy0">/</text:span>mihanik<text:span text:style-name="highlight_sy0">/</text:span>Загрузки<text:line-break/><text:span text:style-name="highlight_kw2">wget</text:span> <text:span text:style-name="highlight_re5">--no-check-certificate</text:span> https:<text:span text:style-name="highlight_sy0">//</text:span>download.astralinux.ru<text:span text:style-name="highlight_sy0">/</text:span>astra<text:span text:style-name="highlight_sy0">/</text:span>stable<text:span text:style-name="highlight_sy0">/</text:span>smolensk<text:span text:style-name="highlight_sy0">/</text:span>security-updates<text:span text:style-name="highlight_sy0">/</text:span><text:span text:style-name="highlight_nu0">1.6</text:span><text:span text:style-name="highlight_sy0">/</text:span>20210730SE16<text:span text:style-name="highlight_sy0">/</text:span>20210730SE16.iso<text:line-break/><text:span text:style-name="highlight_kw2">mkdir</text:span> <text:span text:style-name="highlight_sy0">/</text:span>mnt<text:span text:style-name="highlight_sy0">/</text:span>iso<text:line-break/><text:span text:style-name="highlight_kw2">mount</text:span> <text:span text:style-name="highlight_re5">-o</text:span> loop <text:span text:style-name="highlight_sy0">/</text:span>home<text:span text:style-name="highlight_sy0">/</text:span>mihanik<text:span text:style-name="highlight_sy0">/</text:span>Загрузки<text:span text:style-name="highlight_sy0">/</text:span>20210730SE16.iso <text:span text:style-name="highlight_sy0">/</text:span>mnt<text:span text:style-name="highlight_sy0">/</text:span>iso<text:span text:style-name="highlight_sy0">/</text:span><text:line-break/><text:span text:style-name="highlight_kw2">mkdir</text:span> <text:span text:style-name="highlight_sy0">/</text:span>opt<text:span text:style-name="highlight_sy0">/</text:span>distr<text:span text:style-name="highlight_sy0">/</text:span>upd_20210730SE16<text:line-break/>rsync <text:span text:style-name="highlight_re5">-a</text:span> <text:span text:style-name="highlight_re5">--progress</text:span> <text:span text:style-name="highlight_sy0">/</text:span>mnt<text:span text:style-name="highlight_sy0">/</text:span>iso<text:span text:style-name="highlight_sy0">/</text:span> <text:span text:style-name="highlight_sy0">/</text:span>opt<text:span text:style-name="highlight_sy0">/</text:span>distr<text:span text:style-name="highlight_sy0">/</text:span>upd_20210730SE16<text:span text:style-name="highlight_sy0">/</text:span><text:line-break/><text:span text:style-name="highlight_kw2">umount</text:span> <text:span text:style-name="highlight_sy0">/</text:span>mnt<text:span text:style-name="highlight_sy0">/</text:span>iso</text:p>
          </table:table-cell>
        </table:table-row>
      </table:table>
      <text:h text:style-name="Heading_20_3" text:outline-level="3"><text:bookmark-start text:name="__RefHeading___шаг_6._подключаем_созданные_репозитории_7"/><text:bookmark-start text:name="шаг_6._подключаем_созданные_репозитории"/>Шаг 6. Подключаем созданные репозитории.<text:bookmark-end text:name="__RefHeading___шаг_6._подключаем_созданные_репозитории_7"/><text:bookmark-end text:name="шаг_6._подключаем_созданные_репозитории"/></text:h>
      <text:p text:style-name="Text_20_body">Для этого редактируем файл <text:span text:style-name="Strong_20_Emphasis">/etc/apt/sources.list. </text:span>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mcedit <text:span text:style-name="highlight_sy0">/</text:span>etc<text:span text:style-name="highlight_sy0">/</text:span>apt<text:span text:style-name="highlight_sy0">/</text:span>sources.list</text:p>
          </table:table-cell>
        </table:table-row>
      </table:table>
      <text:p text:style-name="Text_20_body">Приводим его к следующему виду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co0">## deb cdrom:[OS Astra Linux 1.6 smolensk - amd64 DVD ]/ smolensk contrib main non-free</text:span><text:line-break/>deb file:<text:span text:style-name="highlight_sy0">///</text:span>opt<text:span text:style-name="highlight_sy0">/</text:span>distr<text:span text:style-name="highlight_sy0">/</text:span>inst_repo smolensk contrib main non-free<text:line-break/>deb file:<text:span text:style-name="highlight_sy0">///</text:span>opt<text:span text:style-name="highlight_sy0">/</text:span>distr<text:span text:style-name="highlight_sy0">/</text:span>dev_repo smolensk contrib main non-free<text:line-break/>deb file:<text:span text:style-name="highlight_sy0">///</text:span>opt<text:span text:style-name="highlight_sy0">/</text:span>distr<text:span text:style-name="highlight_sy0">/</text:span>upd_20210730SE16 smolensk contrib main non-free</text:p>
          </table:table-cell>
        </table:table-row>
      </table:table>
      <text:p text:style-name="Text_20_body">Обратите внимание, первую строчку, которая уже была в файле, я закомментировал. Действительно, зачем нам каждый раз вставлять DVD с установочным диском? 😉</text:p>
      <text:h text:style-name="Heading_20_3" text:outline-level="3"><text:bookmark-start text:name="__RefHeading___шаг_7._обновляем_систему_8"/><text:bookmark-start text:name="шаг_7._обновляем_систему"/>Шаг 7. Обновляем систему.<text:bookmark-end text:name="__RefHeading___шаг_7._обновляем_систему_8"/><text:bookmark-end text:name="шаг_7._обновляем_систему"/></text:h>
      <text:p text:style-name="Text_20_body">Для этого сначала обновляем список подключенных репозиториев.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apt update</text:p>
          </table:table-cell>
        </table:table-row>
      </table:table>
      <text:p text:style-name="Text_20_body">Теперь по поводу обновления системы…</text:p>
      <text:p text:style-name="Text_20_body">У <text:span text:style-name="Strong_20_Emphasis">apt</text:span> есть ключ <text:span text:style-name="Strong_20_Emphasis">upgrade</text:span>, который выполняет только обновление одной версии пакета на другую, более свежую. Он не будет устанавливать или удалять пакеты, даже если это необходимо для обновления других. Это наиболее безопасный и надежный вариант обновления, но он может обновить не все. Например, с ее помощью не обновить ядро до более свежей версии.</text:p>
      <text:p text:style-name="Text_20_body">Ключ <text:span text:style-name="Strong_20_Emphasis">dist-upgrade</text:span> или <text:span text:style-name="Strong_20_Emphasis">full-upgrade</text:span> (это одно и то же) в дополнение к <text:span text:style-name="Strong_20_Emphasis">upgrade</text:span> обрабатывает все изменения зависимостей для новых пакетов и во время работы может удалять ненужные и ставить необходимые пакеты для обновления.</text:p>
      <text:p text:style-name="Text_20_body">Использование ключа <text:span text:style-name="Strong_20_Emphasis">dist-upgrade</text:span> несколько опасно, я так несколько раз получал повреждённую систему.</text:p>
      <text:p text:style-name="Text_20_body">Итак, обновляем систему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apt <text:span text:style-name="highlight_re5">-y</text:span> upgrade</text:p>
          </table:table-cell>
        </table:table-row>
      </table:table>
      <text:p text:style-name="Text_20_body">Придётся немного подождать.</text:p>
      <text:p text:style-name="Text_20_body">(Моё субъективное мнение: <text:span text:style-name="Strong_20_Emphasis">Astra Linux</text:span> обновляяется уж очень долго. <text:span text:style-name="Strong_20_Emphasis">Red Hat</text:span> или <text:span text:style-name="Strong_20_Emphasis">Centos</text:span> обновляются в 2-3 раза быстрее.)</text:p>
      <text:p text:style-name="Text_20_body">После обновления рекомендую перезагрузить сервер</text:p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reboot</text:p>
          </table:table-cell>
        </table:table-row>
      </table:table>
      <text:p text:style-name="Text_20_body"><text:span text:style-name="Strong_20_Emphasis">PS</text:span>.</text:p>
      <text:p text:style-name="Text_20_body">Так как я планирую установить ещё и модули дополнений для гостевой ОС от <text:span text:style-name="Strong_20_Emphasis">VirtualBox</text:span>, установлю минимальный набор необходимых для этого пакетов</text:p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apt <text:span text:style-name="highlight_re5">-y</text:span> <text:span text:style-name="highlight_kw2">install</text:span> <text:span text:style-name="highlight_kw2">gcc</text:span> <text:span text:style-name="highlight_kw2">make</text:span> python<text:line-break/>apt <text:span text:style-name="highlight_re5">-y</text:span> <text:span text:style-name="highlight_kw2">install</text:span> linux-headers-<text:span text:style-name="highlight_nu0">4.15</text:span>-generic</text:p>
          </table:table-cell>
        </table:table-row>
      </table:table>
      <text:p text:style-name="Text_20_body">Ну, и собственно, ставлю сами дополнения гостевой ОС</text:p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<text:span text:style-name="highlight_kw2">bash</text:span> <text:span text:style-name="highlight_sy0">/</text:span>media<text:span text:style-name="highlight_sy0">/</text:span>cdrom0<text:span text:style-name="highlight_sy0">/</text:span>autorun.sh<text:line-break/>reboot</text:p>
          </table:table-cell>
        </table:table-row>
      </table:table>
      <text:p text:style-name="Text_20_body">Теперь точно всё.</text:p>
      <text:p text:style-name="Text_20_body">🙂</text:p>
      <text:p text:style-name="Text_20_body">⇑ Наверх ⇑</text:p>
      <table:table table:style-name="PluginODTAutoStyle_Table_23">
        <table:table-column table:style-name="odt_auto_style_table_column_12_1"/>
        <table:table-column table:style-name="odt_auto_style_table_column_12_2"/>
        <table:table-row>
          <table:table-cell office:value-type="string" table:style-name="PluginODTAutoStyle_TableCell_24">
            <text:p text:style-name="PluginODTAutoStyle_Paragraph_25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6">
            <text:p text:style-name="PluginODTAutoStyle_Paragraph_2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4" style:family="text">
      <style:text-properties fo:color="#cc0000" fo:font-style="italic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_23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24" style:family="table-cell">
      <style:paragraph-properties fo:text-align="center"/>
      <style:table-cell-properties fo:padding="0.1cm" fo:border="0.002cm solid #000000"/>
    </style:style>
    <style:style style:name="PluginODTAutoStyle_Paragraph_25" style:family="paragraph">
      <style:paragraph-properties fo:text-align="center" fo:padding="0.1cm"/>
    </style:style>
    <style:style style:name="PluginODTAutoStyle_TableCell_26" style:family="table-cell">
      <style:paragraph-properties fo:text-align="justify"/>
      <style:table-cell-properties fo:padding="0.3cm" fo:border="0.002cm solid #000000"/>
    </style:style>
    <style:style style:name="PluginODTAutoStyle_Paragraph_2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astra_linux:подключение_репозиториев_и_обновление_системы</dc:title>
  </office:meta>
</office:document-meta>
</file>