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83a2fb9e45b602a360f64520eedc5e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re2" style:family="text">
      <style:text-properties fo:color="#993333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re1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highlight_br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7" style:family="table-cell">
      <style:table-cell-properties fo:border="0.06pt solid #8cacbb" fo:padding="0.049cm" fo:background-color="#f7f9fa"/>
    </style:style>
    <style:style style:name="PluginODTAutoStyle_Paragraph_18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_19" style:family="table">
      <style:table-properties table:align="center" style:shadow="#808080 0.18cm 0.18cm" style:rel-width="88%" style:width="425.2pt"/>
    </style:style>
    <style:style style:name="odt_auto_style_table_column_7_1" style:family="table-column">
      <style:table-column-properties style:column-width="1.5cm"/>
    </style:style>
    <style:style style:name="odt_auto_style_table_column_7_2" style:family="table-column">
      <style:table-column-properties style:column-width="13.5cm"/>
    </style:style>
    <style:style style:name="PluginODTAutoStyle_TableCell_20" style:family="table-cell">
      <style:paragraph-properties fo:text-align="center"/>
      <style:table-cell-properties fo:padding="0.1cm" fo:border="0.002cm solid #000000"/>
    </style:style>
    <style:style style:name="PluginODTAutoStyle_Paragraph_21" style:family="paragraph">
      <style:paragraph-properties fo:text-align="center" fo:padding="0.1cm"/>
    </style:style>
    <style:style style:name="PluginODTAutoStyle_TableCell_22" style:family="table-cell">
      <style:paragraph-properties fo:text-align="justify"/>
      <style:table-cell-properties fo:padding="0.3cm" fo:border="0.002cm solid #000000"/>
    </style:style>
    <style:style style:name="PluginODTAutoStyle_Paragraph_23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centos_7:запуск_службы_сервера_администрирования_1c_-_ras"/>&lt;a name="top"&gt;&lt;/a&gt;</text:span></text:p>
      <text:h text:style-name="Heading_20_1" text:outline-level="1"><text:bookmark-start text:name="__RefHeading___запуск_службы_сервера_администрирования_1c_-_ras_1"/><text:bookmark-start text:name="запуск_службы_сервера_администрирования_1c_-_ras"/>Запуск службы сервера администрирования 1C - RAS<text:bookmark-end text:name="__RefHeading___запуск_службы_сервера_администрирования_1c_-_ras_1"/><text:bookmark-end text:name="запуск_службы_сервера_администрирования_1c_-_ras"/></text:h>
      <text:p text:style-name="Text_20_body"><text:a xlink:type="simple" xlink:href="http://wiki.mihanik.net/doku.php?id=операционные_системы:linux:centos_7:запуск_службы_сервера_администрирования_1c_-_ras&amp;do=export_pdf" text:style-name="Internet_20_link" text:visited-style-name="Visited_20_Internet_20_Link">Экспорт в PDF </text:a> </text:p>
      <text:p text:style-name="Text_20_body">Дата создания: 2022/09/07 15:27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Для управления кластером серверов 1С нужно иметь службу администрирования сервера.<text:line-break/>
В <text:span text:style-name="Strong_20_Emphasis">Linux</text:span> для этих целей используется Remote Administration Service (<text:span text:style-name="Strong_20_Emphasis">RAS</text:span>)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Подробности можно почитать тут: <text:a xlink:type="simple" xlink:href="https://its.1c.ru/db/freshex1/content/1030/hdoc" text:style-name="Internet_20_link" text:visited-style-name="Visited_20_Internet_20_Link">https://its.1c.ru/db/freshex1/content/1030/hdoc</text:a></text:p>
          </table:table-cell>
        </table:table-row>
      </table:table>
      <text:p text:style-name="Text_20_body">Создаём конфигурационный файл с описанием правил работы демона/службы <text:span text:style-name="Strong_20_Emphasis">RAS</text:span>, регистрируем и запускаем саму службу при помощи приведённого ниже скрипта.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 <text:span text:style-name="Strong_20_Emphasis">Предположения</text:span>:<text:line-break/>
1. У нас установлено для параллельной работы несколько экземпляров (инстансов) сервера 1С.<text:line-break/>
2. У нас установлен сервер 1С версии 8.3.20.1838 (переменная <text:span text:style-name="Strong_20_Emphasis">ver1c</text:span>).<text:line-break/>
3. Для работы с сервером управления RAS будет использоваться порт 1545 (переменная <text:span text:style-name="Strong_20_Emphasis">portras</text:span>).<text:line-break/>
4. Служба сервера 1С называется srv1cv83.service (переменная <text:span text:style-name="Strong_20_Emphasis">srv1cname</text:span>)<text:line-break/>
5. Кластер серверов 1С использует для подключения порт 1540 (переменная <text:span text:style-name="Strong_20_Emphasis">portsrv</text:span>)</text:p>
          </table:table-cell>
        </table:table-row>
      </table:table>
      <text:p text:style-name="Text_20_body">Задаём значения переменных.</text:p>
      <table:table table:style-name="Table">
        <table:table-column table:style-name="odt_auto_style_table_column_3_1"/>
        <table:table-row>
          <table:table-cell office:value-type="string" table:style-name="PluginODTAutoStyle_TableCell_11">
            <text:p text:style-name="Preformatted_20_Text"><text:span text:style-name="highlight_re2">srvname</text:span>=<text:span text:style-name="highlight_sy0">`</text:span><text:span text:style-name="highlight_kw2">hostname</text:span><text:span text:style-name="highlight_sy0">`</text:span><text:line-break/><text:span text:style-name="highlight_re2">ver1c</text:span>=8.3.20.1838<text:line-break/><text:span text:style-name="highlight_re2">portsrv</text:span>=<text:span text:style-name="highlight_nu0">1540</text:span><text:line-break/><text:span text:style-name="highlight_re2">portras</text:span>=<text:span text:style-name="highlight_nu0">1545</text:span><text:line-break/><text:span text:style-name="highlight_re2">srv1cname</text:span>=srv1cv83.service</text:p>
          </table:table-cell>
        </table:table-row>
      </table:table>
      <text:p text:style-name="Text_20_body">Создаём конфигурационный файл с описанием демона.</text:p>
      <table:table table:style-name="Table">
        <table:table-column table:style-name="odt_auto_style_table_column_4_1"/>
        <table:table-row>
          <table:table-cell office:value-type="string" table:style-name="PluginODTAutoStyle_TableCell_13">
            <text:p text:style-name="Preformatted_20_Text"><text:span text:style-name="highlight_kw2">cat</text:span> <text:span text:style-name="highlight_sy0">&gt;</text:span> <text:span text:style-name="highlight_sy0">/</text:span>etc<text:span text:style-name="highlight_sy0">/</text:span>systemd<text:span text:style-name="highlight_sy0">/</text:span>system<text:span text:style-name="highlight_sy0">/</text:span>srv1cv8-ras-<text:span text:style-name="highlight_re1">$portras</text:span>.service <text:span text:style-name="highlight_sy0">&lt;&lt;</text:span>_EOF_<text:line-break/><text:span text:style-name="highlight_br0">[</text:span>Unit<text:span text:style-name="highlight_br0">]</text:span><text:line-break/><text:span text:style-name="highlight_re2">Description</text:span>=1C:Enterprise Remote Administration Service on port <text:span text:style-name="highlight_re1">$portras</text:span><text:line-break/><text:span text:style-name="highlight_re2">After</text:span>=network.target remote-fs.target nss-lookup.target syslog.target<text:line-break/><text:span text:style-name="highlight_re2">Requires</text:span>=<text:span text:style-name="highlight_re1">$srv1cname</text:span><text:line-break/><text:span text:style-name="highlight_br0">[</text:span>Service<text:span text:style-name="highlight_br0">]</text:span><text:line-break/><text:span text:style-name="highlight_re2">Type</text:span>=forking<text:line-break/><text:span text:style-name="highlight_re2">WorkingDirectory</text:span>=<text:span text:style-name="highlight_sy0">/</text:span>opt<text:span text:style-name="highlight_sy0">/</text:span>1cv8<text:span text:style-name="highlight_sy0">/</text:span>x86_64<text:span text:style-name="highlight_sy0">/</text:span><text:span text:style-name="highlight_re1">$ver1c</text:span><text:span text:style-name="highlight_sy0">/</text:span><text:line-break/><text:span text:style-name="highlight_re2">ExecStart</text:span>=<text:span text:style-name="highlight_sy0">/</text:span>opt<text:span text:style-name="highlight_sy0">/</text:span>1cv8<text:span text:style-name="highlight_sy0">/</text:span>x86_64<text:span text:style-name="highlight_sy0">/</text:span><text:span text:style-name="highlight_re1">$ver1c</text:span><text:span text:style-name="highlight_sy0">/</text:span>ras cluster <text:span text:style-name="highlight_re5">--daemon</text:span><text:s text:c="2"/><text:span text:style-name="highlight_re5">--port</text:span>=<text:span text:style-name="highlight_re1">$portras</text:span> <text:span text:style-name="highlight_re1">$srvname</text:span>:<text:span text:style-name="highlight_re1">$portsrv</text:span><text:line-break/><text:span text:style-name="highlight_re2">ExecReload</text:span>=<text:span text:style-name="highlight_sy0">/</text:span>bin<text:span text:style-name="highlight_sy0">/</text:span><text:span text:style-name="highlight_kw3">kill</text:span> <text:span text:style-name="highlight_re5">-s</text:span> HUP<text:s text:c="2"/><text:span text:style-name="highlight_re1">$MAINPID</text:span><text:line-break/><text:span text:style-name="highlight_re2">ExecStop</text:span>=<text:span text:style-name="highlight_sy0">/</text:span>bin<text:span text:style-name="highlight_sy0">/</text:span><text:span text:style-name="highlight_kw3">kill</text:span> <text:span text:style-name="highlight_re5">-s</text:span> QUIT<text:s text:c="2"/><text:span text:style-name="highlight_re1">$MAINPID</text:span><text:line-break/><text:span text:style-name="highlight_re2">TimeoutSec</text:span>=<text:span text:style-name="highlight_nu0">300</text:span><text:line-break/><text:span text:style-name="highlight_re2">KillSignal</text:span>=SIGINT<text:line-break/><text:span text:style-name="highlight_re2">PrivateTmp</text:span>=<text:span text:style-name="highlight_kw2">true</text:span><text:line-break/><text:span text:style-name="highlight_re2">Restart</text:span>=always<text:line-break/><text:span text:style-name="highlight_re2">RestartSec</text:span>=<text:span text:style-name="highlight_nu0">5</text:span><text:line-break/><text:span text:style-name="highlight_re2">User</text:span>=usr1cv8<text:line-break/><text:span text:style-name="highlight_re2">Group</text:span>=grp1cv8<text:line-break/><text:span text:style-name="highlight_re2">OOMScoreAdjust</text:span>=-<text:span text:style-name="highlight_nu0">100</text:span><text:line-break/><text:span text:style-name="highlight_br0">[</text:span>Install<text:span text:style-name="highlight_br0">]</text:span><text:line-break/><text:span text:style-name="highlight_re2">WantedBy</text:span>=multi-user.target<text:line-break/>_EOF_</text:p>
          </table:table-cell>
        </table:table-row>
      </table:table>
      <text:p text:style-name="Text_20_body">Настраеваем межсетевой экран.</text:p>
      <table:table table:style-name="Table">
        <table:table-column table:style-name="odt_auto_style_table_column_5_1"/>
        <table:table-row>
          <table:table-cell office:value-type="string" table:style-name="PluginODTAutoStyle_TableCell_15">
            <text:p text:style-name="Preformatted_20_Text">firewall-cmd <text:span text:style-name="highlight_re5">--add-port</text:span>=<text:span text:style-name="highlight_re1">$portras</text:span><text:span text:style-name="highlight_sy0">/</text:span>tcp <text:span text:style-name="highlight_re5">--permanent</text:span><text:line-break/>firewall-cmd <text:span text:style-name="highlight_re5">--reload</text:span></text:p>
          </table:table-cell>
        </table:table-row>
      </table:table>
      <text:p text:style-name="Text_20_body">Включаем автозапуск демона, потом его запускаем и проверяем статус.</text:p>
      <table:table table:style-name="Table">
        <table:table-column table:style-name="odt_auto_style_table_column_6_1"/>
        <table:table-row>
          <table:table-cell office:value-type="string" table:style-name="PluginODTAutoStyle_TableCell_17">
            <text:p text:style-name="Preformatted_20_Text"><text:span text:style-name="highlight_kw2">chmod</text:span> +x <text:span text:style-name="highlight_sy0">/</text:span>etc<text:span text:style-name="highlight_sy0">/</text:span>systemd<text:span text:style-name="highlight_sy0">/</text:span>system<text:span text:style-name="highlight_sy0">/</text:span>srv1cv8-ras-<text:span text:style-name="highlight_re1">$portras</text:span>.service<text:line-break/>systemctl daemon-reload<text:line-break/>systemctl <text:span text:style-name="highlight_kw3">enable</text:span> srv1cv8-ras-<text:span text:style-name="highlight_re1">$portras</text:span>.service<text:line-break/>systemctl start srv1cv8-ras-<text:span text:style-name="highlight_re1">$portras</text:span>.service<text:line-break/>systemctl status srv1cv8-ras-<text:span text:style-name="highlight_re1">$portras</text:span>.service</text:p>
          </table:table-cell>
        </table:table-row>
      </table:table>
      <text:p text:style-name="Text_20_body">Наверх </text:p>
      <table:table table:style-name="PluginODTAutoStyle_Table_19">
        <table:table-column table:style-name="odt_auto_style_table_column_7_1"/>
        <table:table-column table:style-name="odt_auto_style_table_column_7_2"/>
        <table:table-row>
          <table:table-cell office:value-type="string" table:style-name="PluginODTAutoStyle_TableCell_20">
            <text:p text:style-name="PluginODTAutoStyle_Paragraph_21"><draw:frame draw:style-name="media" draw:name="2" text:anchor-type="as-char" draw:z-index="2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22">
            <text:p text:style-name="PluginODTAutoStyle_Paragraph_23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re2" style:family="text">
      <style:text-properties fo:color="#993333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re1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highlight_br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7" style:family="table-cell">
      <style:table-cell-properties fo:border="0.06pt solid #8cacbb" fo:padding="0.049cm" fo:background-color="#f7f9fa"/>
    </style:style>
    <style:style style:name="PluginODTAutoStyle_Paragraph_18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_19" style:family="table">
      <style:table-properties table:align="center" style:shadow="#808080 0.18cm 0.18cm" style:rel-width="88%" style:width="425.2pt"/>
    </style:style>
    <style:style style:name="odt_auto_style_table_column_7_1" style:family="table-column">
      <style:table-column-properties style:column-width="1.5cm"/>
    </style:style>
    <style:style style:name="odt_auto_style_table_column_7_2" style:family="table-column">
      <style:table-column-properties style:column-width="13.5cm"/>
    </style:style>
    <style:style style:name="PluginODTAutoStyle_TableCell_20" style:family="table-cell">
      <style:paragraph-properties fo:text-align="center"/>
      <style:table-cell-properties fo:padding="0.1cm" fo:border="0.002cm solid #000000"/>
    </style:style>
    <style:style style:name="PluginODTAutoStyle_Paragraph_21" style:family="paragraph">
      <style:paragraph-properties fo:text-align="center" fo:padding="0.1cm"/>
    </style:style>
    <style:style style:name="PluginODTAutoStyle_TableCell_22" style:family="table-cell">
      <style:paragraph-properties fo:text-align="justify"/>
      <style:table-cell-properties fo:padding="0.3cm" fo:border="0.002cm solid #000000"/>
    </style:style>
    <style:style style:name="PluginODTAutoStyle_Paragraph_23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centos_7:запуск_службы_сервера_администрирования_1c_-_ras</dc:title>
  </office:meta>
</office:document-meta>
</file>