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edae628fd2e11eb0f1fbc11f22707b.png"/>
  <manifest:file-entry manifest:media-type="image/png" manifest:full-path="Pictures/05f9417c9dc5b6aea22de38632af65f2.png"/>
  <manifest:file-entry manifest:media-type="image/png" manifest:full-path="Pictures/a1a8273c3a9e711ec6b50060e34a95c7.png"/>
  <manifest:file-entry manifest:media-type="image/png" manifest:full-path="Pictures/f6f40058f1d2757f58f14fbb5da37f97.png"/>
  <manifest:file-entry manifest:media-type="image/png" manifest:full-path="Pictures/808fbdfee31f6ee3eb0aac4e7393e87c.png"/>
  <manifest:file-entry manifest:media-type="image/png" manifest:full-path="Pictures/5c83a2fb9e45b602a360f64520eedc5e.png"/>
  <manifest:file-entry manifest:media-type="image/png" manifest:full-path="Pictures/c832e4abf87487c9fb02bbc9993d28e3.png"/>
  <manifest:file-entry manifest:media-type="image/png" manifest:full-path="Pictures/d8897a640cbc1509679dbb4af8df7d43.png"/>
  <manifest:file-entry manifest:media-type="image/png" manifest:full-path="Pictures/987a52242f63fab42524c13e056bc7bc.png"/>
  <manifest:file-entry manifest:media-type="image/png" manifest:full-path="Pictures/55dbee09fc2ff339185818c6ea2766cb.png"/>
  <manifest:file-entry manifest:media-type="image/png" manifest:full-path="Pictures/a621db8890894788e2e9d95e6a4395ad.png"/>
  <manifest:file-entry manifest:media-type="image/png" manifest:full-path="Pictures/45a5fc1f109ac8e45517ab21ea012057.png"/>
  <manifest:file-entry manifest:media-type="image/png" manifest:full-path="Pictures/40838132e9bc9a3afcc84a4936a668a0.png"/>
  <manifest:file-entry manifest:media-type="image/png" manifest:full-path="Pictures/cf1028026307c2537511dcdcb4ad0605.png"/>
  <manifest:file-entry manifest:media-type="image/png" manifest:full-path="Pictures/674a91cf656f89030426d299fd1659de.png"/>
  <manifest:file-entry manifest:media-type="image/png" manifest:full-path="Pictures/d3b60b1e39d00ca0732aaf5815e0b9ad.png"/>
  <manifest:file-entry manifest:media-type="image/png" manifest:full-path="Pictures/31457e2a4d4e292f0da98bb5e4f18fc4.png"/>
  <manifest:file-entry manifest:media-type="image/png" manifest:full-path="Pictures/954ac9c79d357982386e26534347997c.png"/>
  <manifest:file-entry manifest:media-type="image/png" manifest:full-path="Pictures/888fed35693aac5399ab7a38c30b8019.png"/>
  <manifest:file-entry manifest:media-type="image/png" manifest:full-path="Pictures/aea38c4d48b1ebd1f870afec459dbf69.png"/>
  <manifest:file-entry manifest:media-type="image/png" manifest:full-path="Pictures/6d1407ebdddd2001fd3c4332ab7ed742.png"/>
  <manifest:file-entry manifest:media-type="image/png" manifest:full-path="Pictures/6380f9667f3ee1f8f57c9eadac46a97f.png"/>
  <manifest:file-entry manifest:media-type="image/png" manifest:full-path="Pictures/a121d4d44c74da7178fab24c02929a70.png"/>
  <manifest:file-entry manifest:media-type="image/png" manifest:full-path="Pictures/51bf11c67c9c994ee13964cfd249429e.png"/>
  <manifest:file-entry manifest:media-type="image/png" manifest:full-path="Pictures/e2431d4b32ce1ab9336b6ea42f107f8b.png"/>
  <manifest:file-entry manifest:media-type="image/png" manifest:full-path="Pictures/c315e67b6e1bfe396e87c31d4b83801e.png"/>
  <manifest:file-entry manifest:media-type="image/png" manifest:full-path="Pictures/aa992d128c4e8dc2bef58ad87215a265.png"/>
  <manifest:file-entry manifest:media-type="image/png" manifest:full-path="Pictures/dde35b5eab7eee3f60d2986f0991c4c5.png"/>
  <manifest:file-entry manifest:media-type="image/png" manifest:full-path="Pictures/f36a9d7fe5da7eadc7cf6e58261ead1a.png"/>
  <manifest:file-entry manifest:media-type="image/png" manifest:full-path="Pictures/216623abbecb16df5265baf1b4763212.png"/>
  <manifest:file-entry manifest:media-type="image/png" manifest:full-path="Pictures/bcf976d16efeb8e8bb7add23ab53100e.png"/>
  <manifest:file-entry manifest:media-type="image/png" manifest:full-path="Pictures/accfbf9c20473b18d046e51c57fa707b.png"/>
  <manifest:file-entry manifest:media-type="image/png" manifest:full-path="Pictures/fb084d31aa95f80329f0ca7573d6315f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fo:padding="0.3cm" fo:border="0.002cm solid #000000"/>
    </style:style>
    <style:style style:name="PluginODTAutoStyle_Paragraph_3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centos_7:установка_ос_linux_centos_7"/>&lt;a name="top"&gt;&lt;/a&gt;</text:span></text:p>
      <text:h text:style-name="Heading_20_1" text:outline-level="1"><text:bookmark-start text:name="__RefHeading___установка_ос_linux_centos_7_1"/><text:bookmark-start text:name="установка_ос_linux_centos_7"/>Установка ОС Linux CentOS 7<text:bookmark-end text:name="__RefHeading___установка_ос_linux_centos_7_1"/><text:bookmark-end text:name="установка_ос_linux_centos_7"/></text:h>
      <text:p text:style-name="Text_20_body"><text:a xlink:type="simple" xlink:href="http://wiki.mihanik.net/doku.php?id=программное_обеспечение:1с_предприятие_8:сервер_1с_на_linux_centos_7:установка_ос_linux_centos_7&amp;do=export_pdf" text:style-name="Internet_20_link" text:visited-style-name="Visited_20_Internet_20_Link">Экспорт в PDF </text:a> </text:p>
      <text:p text:style-name="Text_20_body">Дата создания: 2022/08/26 04:31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Т.к. установка Centos 7 не отличается сложностью, то инструкция будет больше похожа на комикс с картинками, которые снабжены коментариями. Этого вполне достаточно для думающего человека.</text:p>
      <text:p text:style-name="Text_20_body">Итак…</text:p>
      <text:h text:style-name="Heading_20_2" text:outline-level="2"><text:bookmark-start text:name="__RefHeading___шаг_1._скачивание_дистрибутива_2"/><text:bookmark-start text:name="шаг_1._скачивание_дистрибутива"/>Шаг 1. СКачивание дистрибутива.<text:bookmark-end text:name="__RefHeading___шаг_1._скачивание_дистрибутива_2"/><text:bookmark-end text:name="шаг_1._скачивание_дистрибутива"/></text:h>
      <text:p text:style-name="Text_20_body">Скачиваем дистрибутив, например, из репозитория Yendex <text:a xlink:type="simple" xlink:href="https://mirror.yandex.ru/" text:style-name="Internet_20_link" text:visited-style-name="Visited_20_Internet_20_Link">https://mirror.yandex.ru/</text:a></text:p>
      <text:p text:style-name="Text_20_body">Страница для скачивания: <text:a xlink:type="simple" xlink:href="https://mirror.yandex.ru/centos/7/isos/x86_64/" text:style-name="Internet_20_link" text:visited-style-name="Visited_20_Internet_20_Link">https://mirror.yandex.ru/centos/7/isos/x86_64/</text:a></text:p>
      <text:p text:style-name="Text_20_body">Ссылка на сам ISO-файл: <text:a xlink:type="simple" xlink:href="https://mirror.yandex.ru/centos/7/isos/x86_64/CentOS-7-x86_64-DVD-2009.isoCentOS-7-x86_64-DVD-2009.iso" text:style-name="Internet_20_link" text:visited-style-name="Visited_20_Internet_20_Link">CentOS-7-x86_64-DVD-2009.iso</text:a></text:p>
      <text:p text:style-name="Text_20_body">Делаем загрузочный носитель, т.е. записываем или на флешку, или на DVD, и начинаем установку.</text:p>
      <text:h text:style-name="Heading_20_2" text:outline-level="2"><text:bookmark-start text:name="__RefHeading___шаг_2._загрузка_3"/><text:bookmark-start text:name="шаг_2._загрузка"/>Шаг 2. Загрузка.<text:bookmark-end text:name="__RefHeading___шаг_2._загрузка_3"/><text:bookmark-end text:name="шаг_2._загрузка"/></text:h>
      <text:p text:style-name="Text_20_body">Загружаемся с носителя и выбираем пункт “Install Centos 7”</text:p>
      <text:p text:style-name="Text_20_body"><draw:frame draw:style-name="mediacenter" draw:name="0" text:anchor-type="paragraph" draw:z-index="0" svg:width="15.875cm" svg:height="12.246428571429cm"><draw:image xlink:href="Pictures/36edae628fd2e11eb0f1fbc11f22707b.png" xlink:type="simple" xlink:show="embed" xlink:actuate="onLoad"/></draw:frame></text:p>
      <text:p text:style-name="Text_20_body">Загрузка продолжается</text:p>
      <text:p text:style-name="Text_20_body"><draw:frame draw:style-name="mediacenter" draw:name="1" text:anchor-type="paragraph" draw:z-index="1" svg:width="15.875cm" svg:height="12.125922509225cm"><draw:image xlink:href="Pictures/05f9417c9dc5b6aea22de38632af65f2.png" xlink:type="simple" xlink:show="embed" xlink:actuate="onLoad"/></draw:frame></text:p>
      <text:p text:style-name="Text_20_body">Выбираем язык, который будет использоваться при установке системы.</text:p>
      <text:p text:style-name="Text_20_body"><draw:frame draw:style-name="mediacenter" draw:name="2" text:anchor-type="paragraph" draw:z-index="2" svg:width="15.875cm" svg:height="12.125922509225cm"><draw:image xlink:href="Pictures/a1a8273c3a9e711ec6b50060e34a95c7.png" xlink:type="simple" xlink:show="embed" xlink:actuate="onLoad"/></draw:frame></text:p>
      <text:p text:style-name="Text_20_body">Появляется список важных настроек.</text:p>
      <text:p text:style-name="Text_20_body"><draw:frame draw:style-name="mediacenter" draw:name="3" text:anchor-type="paragraph" draw:z-index="3" svg:width="15.875cm" svg:height="12.125922509225cm"><draw:image xlink:href="Pictures/f6f40058f1d2757f58f14fbb5da37f97.png" xlink:type="simple" xlink:show="embed" xlink:actuate="onLoad"/></draw:frame></text:p>
      <text:h text:style-name="Heading_20_2" text:outline-level="2"><text:bookmark-start text:name="__RefHeading___шаг_3._задание_параметров_установки_4"/><text:bookmark-start text:name="шаг_3._задание_параметров_установки"/>Шаг 3. Задание параметров установки.<text:bookmark-end text:name="__RefHeading___шаг_3._задание_параметров_установки_4"/><text:bookmark-end text:name="шаг_3._задание_параметров_установки"/></text:h>
      <text:p text:style-name="Text_20_body">Выполним необходимую настройку.</text:p>
      <text:h text:style-name="Heading_20_3" text:outline-level="3"><text:bookmark-start text:name="__RefHeading___дата_и_время_5"/><text:bookmark-start text:name="дата_и_время"/>Дата и время<text:bookmark-end text:name="__RefHeading___дата_и_время_5"/><text:bookmark-end text:name="дата_и_время"/></text:h>
      <text:p text:style-name="Text_20_body"><draw:frame draw:style-name="mediacenter" draw:name="4" text:anchor-type="paragraph" draw:z-index="4" svg:width="15.875cm" svg:height="12.125922509225cm"><draw:image xlink:href="Pictures/808fbdfee31f6ee3eb0aac4e7393e87c.png" xlink:type="simple" xlink:show="embed" xlink:actuate="onLoad"/></draw:frame></text:p>
      <text:h text:style-name="Heading_20_3" text:outline-level="3"><text:bookmark-start text:name="__RefHeading___раскладка_клавиатуры_6"/><text:bookmark-start text:name="раскладка_клавиатуры"/>Раскладка клавиатуры<text:bookmark-end text:name="__RefHeading___раскладка_клавиатуры_6"/><text:bookmark-end text:name="раскладка_клавиатуры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5" text:anchor-type="as-char" draw:z-index="5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Я предпочитаю, чтобы по-умолчанию была включена английская раскладка клавиатуры, поэтому поднимаю её повыше в списке.</text:p>
          </table:table-cell>
        </table:table-row>
      </table:table>
      <text:p text:style-name="Text_20_body"><draw:frame draw:style-name="mediacenter" draw:name="6" text:anchor-type="paragraph" draw:z-index="6" svg:width="15.875cm" svg:height="12.125922509225cm"><draw:image xlink:href="Pictures/c832e4abf87487c9fb02bbc9993d28e3.png" xlink:type="simple" xlink:show="embed" xlink:actuate="onLoad"/></draw:frame></text:p>
      <text:h text:style-name="Heading_20_3" text:outline-level="3"><text:bookmark-start text:name="__RefHeading___выбор_программ_7"/><text:bookmark-start text:name="выбор_программ"/>Выбор программ<text:bookmark-end text:name="__RefHeading___выбор_программ_7"/><text:bookmark-end text:name="выбор_программ"/></text:h>
      <text:p text:style-name="Text_20_body">Выберем установку сервера с GUI, т.к. не всем нравится работать в консоли, да и с 1С проще работать в GUI.</text:p>
      <text:p text:style-name="Text_20_body"><draw:frame draw:style-name="mediacenter" draw:name="7" text:anchor-type="paragraph" draw:z-index="7" svg:width="15.875cm" svg:height="12.125922509225cm"><draw:image xlink:href="Pictures/d8897a640cbc1509679dbb4af8df7d43.png" xlink:type="simple" xlink:show="embed" xlink:actuate="onLoad"/></draw:frame></text:p>
      <text:h text:style-name="Heading_20_3" text:outline-level="3"><text:bookmark-start text:name="__RefHeading___место_установки_8"/><text:bookmark-start text:name="место_установки"/>Место установки<text:bookmark-end text:name="__RefHeading___место_установки_8"/><text:bookmark-end text:name="место_установки"/></text:h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8" text:anchor-type="as-char" draw:z-index="8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Я предпочитаю самостоятельно настроить расположение разделов на дисках</text:p>
          </table:table-cell>
        </table:table-row>
      </table:table>
      <text:p text:style-name="Text_20_body"><draw:frame draw:style-name="mediacenter" draw:name="9" text:anchor-type="paragraph" draw:z-index="9" svg:width="15.875cm" svg:height="12.125922509225cm"><draw:image xlink:href="Pictures/987a52242f63fab42524c13e056bc7bc.png" xlink:type="simple" xlink:show="embed" xlink:actuate="onLoad"/></draw:frame></text:p>
      <text:p text:style-name="Text_20_body">В качестве схемы разбиения выбираем «Стандартный раздел»</text:p>
      <text:p text:style-name="Text_20_body"><draw:frame draw:style-name="mediacenter" draw:name="10" text:anchor-type="paragraph" draw:z-index="10" svg:width="15.875cm" svg:height="12.125922509225cm"><draw:image xlink:href="Pictures/55dbee09fc2ff339185818c6ea2766cb.png" xlink:type="simple" xlink:show="embed" xlink:actuate="onLoad"/></draw:frame></text:p>
      <text:p text:style-name="Text_20_body">После этого создаём разделы в следующем порядке:</text:p>
      <text:list text:style-name="List_20_1" text:continue-numbering="false">
        <text:list-item>
          <text:p text:style-name="List_20_1_Content_First"> <text:span text:style-name="Strong_20_Emphasis">/boot</text:span> - загрузочный. Объем раздела - 1024 мегабайта.<text:line-break/>Использовать больший размер смысла нет.</text:p>
        </text:list-item>
        <text:list-item>
          <text:p text:style-name="List_20_1_Content"> <text:span text:style-name="Strong_20_Emphasis">swap</text:span> - раздел подкачки. Объем раздела = размеру ОЗУ.<text:line-break/>Если памяти мало (менее 4 Гб), то раздел SWAP делаю в 1,5 раза больше ОЗУ.</text:p>
        </text:list-item>
        <text:list-item>
          <text:p text:style-name="List_20_1_Content_Last"> <text:span text:style-name="Strong_20_Emphasis">/</text:span> - основной (root) раздел. Объем раздела - всё остальное пространство.</text:p>
        </text:list-item>
      </text:list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1" text:anchor-type="as-char" draw:z-index="1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Файловую системы можно выбирать <text:span text:style-name="Strong_20_Emphasis">ext4</text:span>, но я предпочитаю <text:span text:style-name="Strong_20_Emphasis">xfs</text:span>.</text:p>
          </table:table-cell>
        </table:table-row>
      </table:table>
      <text:p text:style-name="Text_20_body"><draw:frame draw:style-name="mediacenter" draw:name="12" text:anchor-type="paragraph" draw:z-index="12" svg:width="15.875cm" svg:height="12.125922509225cm"><draw:image xlink:href="Pictures/a621db8890894788e2e9d95e6a4395ad.png" xlink:type="simple" xlink:show="embed" xlink:actuate="onLoad"/></draw:frame></text:p>
      <text:p text:style-name="Text_20_body">Подтверждаем указанные изменения.</text:p>
      <text:p text:style-name="Text_20_body"><draw:frame draw:style-name="mediacenter" draw:name="13" text:anchor-type="paragraph" draw:z-index="13" svg:width="15.875cm" svg:height="12.125922509225cm"><draw:image xlink:href="Pictures/45a5fc1f109ac8e45517ab21ea012057.png" xlink:type="simple" xlink:show="embed" xlink:actuate="onLoad"/></draw:frame></text:p>
      <text:h text:style-name="Heading_20_3" text:outline-level="3"><text:bookmark-start text:name="__RefHeading___сеть_и_имя_узла_9"/><text:bookmark-start text:name="сеть_и_имя_узла"/>Сеть и имя узла<text:bookmark-end text:name="__RefHeading___сеть_и_имя_узла_9"/><text:bookmark-end text:name="сеть_и_имя_узла"/></text:h>
      <text:p text:style-name="Text_20_body">Тут нужно включить автоподключение к сети и указать имя компьютера.</text:p>
      <text:p text:style-name="Text_20_body"><draw:frame draw:style-name="mediacenter" draw:name="14" text:anchor-type="paragraph" draw:z-index="14" svg:width="15.875cm" svg:height="12.125922509225cm"><draw:image xlink:href="Pictures/40838132e9bc9a3afcc84a4936a668a0.png" xlink:type="simple" xlink:show="embed" xlink:actuate="onLoad"/></draw:frame></text:p>
      <text:h text:style-name="Heading_20_3" text:outline-level="3"><text:bookmark-start text:name="__RefHeading___заключительная_проверка_10"/><text:bookmark-start text:name="заключительная_проверка"/>Заключительная проверка<text:bookmark-end text:name="__RefHeading___заключительная_проверка_10"/><text:bookmark-end text:name="заключительная_проверка"/></text:h>
      <text:p text:style-name="Text_20_body">Ещё раз проверяем, что мы правильно указали все настройки, и нажимаем кнопку «Начать установку»</text:p>
      <text:p text:style-name="Text_20_body"><draw:frame draw:style-name="mediacenter" draw:name="15" text:anchor-type="paragraph" draw:z-index="15" svg:width="15.875cm" svg:height="12.125922509225cm"><draw:image xlink:href="Pictures/cf1028026307c2537511dcdcb4ad0605.png" xlink:type="simple" xlink:show="embed" xlink:actuate="onLoad"/></draw:frame></text:p>
      <text:h text:style-name="Heading_20_2" text:outline-level="2"><text:bookmark-start text:name="__RefHeading___шаг_4._настройка_пользователей_11"/><text:bookmark-start text:name="шаг_4._настройка_пользователей"/>Шаг 4. Настройка пользователей.<text:bookmark-end text:name="__RefHeading___шаг_4._настройка_пользователей_11"/><text:bookmark-end text:name="шаг_4._настройка_пользователей"/></text:h>
      <text:p text:style-name="Text_20_body">Установщик предупредит, что пользователи у нас не настроены.</text:p>
      <text:p text:style-name="Text_20_body"><draw:frame draw:style-name="mediacenter" draw:name="16" text:anchor-type="paragraph" draw:z-index="16" svg:width="15.875cm" svg:height="12.125922509225cm"><draw:image xlink:href="Pictures/674a91cf656f89030426d299fd1659de.png" xlink:type="simple" xlink:show="embed" xlink:actuate="onLoad"/></draw:frame></text:p>
      <text:p text:style-name="Text_20_body">Зададим пароль для root</text:p>
      <text:p text:style-name="Text_20_body"><draw:frame draw:style-name="mediacenter" draw:name="17" text:anchor-type="paragraph" draw:z-index="17" svg:width="15.875cm" svg:height="12.125922509225cm"><draw:image xlink:href="Pictures/d3b60b1e39d00ca0732aaf5815e0b9ad.png" xlink:type="simple" xlink:show="embed" xlink:actuate="onLoad"/></draw:frame></text:p>
      <text:p text:style-name="Text_20_body">И создадим нового пользователя с админскими правами, т.е. sudoer’a.</text:p>
      <text:p text:style-name="Text_20_body"><draw:frame draw:style-name="mediacenter" draw:name="18" text:anchor-type="paragraph" draw:z-index="18" svg:width="15.875cm" svg:height="12.125922509225cm"><draw:image xlink:href="Pictures/31457e2a4d4e292f0da98bb5e4f18fc4.png" xlink:type="simple" xlink:show="embed" xlink:actuate="onLoad"/></draw:frame></text:p>
      <text:p text:style-name="Text_20_body">В результате получим следующий результат</text:p>
      <text:p text:style-name="Text_20_body"><draw:frame draw:style-name="mediacenter" draw:name="19" text:anchor-type="paragraph" draw:z-index="19" svg:width="15.875cm" svg:height="12.125922509225cm"><draw:image xlink:href="Pictures/954ac9c79d357982386e26534347997c.png" xlink:type="simple" xlink:show="embed" xlink:actuate="onLoad"/></draw:frame></text:p>
      <text:p text:style-name="Text_20_body">По завершении установки нам будет предложено перезагрузиться, что мы и делаем.</text:p>
      <text:p text:style-name="Text_20_body"><draw:frame draw:style-name="mediacenter" draw:name="20" text:anchor-type="paragraph" draw:z-index="20" svg:width="15.875cm" svg:height="12.125922509225cm"><draw:image xlink:href="Pictures/888fed35693aac5399ab7a38c30b8019.png" xlink:type="simple" xlink:show="embed" xlink:actuate="onLoad"/></draw:frame></text:p>
      <text:h text:style-name="Heading_20_2" text:outline-level="2"><text:bookmark-start text:name="__RefHeading___шаг_5._финальная_настройка_12"/><text:bookmark-start text:name="шаг_5._финальная_настройка"/>Шаг 5. Финальная настройка.<text:bookmark-end text:name="__RefHeading___шаг_5._финальная_настройка_12"/><text:bookmark-end text:name="шаг_5._финальная_настройка"/></text:h>
      <text:p text:style-name="Text_20_body">После перезагрузки мы увидим загрузочное меню. Ничего не трогаем, загрузка продолжится автоматически.</text:p>
      <text:p text:style-name="Text_20_body"><draw:frame draw:style-name="mediacenter" draw:name="21" text:anchor-type="paragraph" draw:z-index="21" svg:width="15.875cm" svg:height="9.3621794871795cm"><draw:image xlink:href="Pictures/aea38c4d48b1ebd1f870afec459dbf69.png" xlink:type="simple" xlink:show="embed" xlink:actuate="onLoad"/></draw:frame></text:p>
      <text:p text:style-name="Text_20_body">После перезагрузки от нас потребуют принять лицензионное соглашение.</text:p>
      <text:p text:style-name="Text_20_body"><draw:frame draw:style-name="mediacenter" draw:name="22" text:anchor-type="paragraph" draw:z-index="22" svg:width="15.875cm" svg:height="12.125922509225cm"><draw:image xlink:href="Pictures/6d1407ebdddd2001fd3c4332ab7ed742.png" xlink:type="simple" xlink:show="embed" xlink:actuate="onLoad"/></draw:frame></text:p>
      <text:p text:style-name="Text_20_body">Принимаем.</text:p>
      <text:p text:style-name="Text_20_body"><draw:frame draw:style-name="mediacenter" draw:name="23" text:anchor-type="paragraph" draw:z-index="23" svg:width="15.875cm" svg:height="12.125922509225cm"><draw:image xlink:href="Pictures/6380f9667f3ee1f8f57c9eadac46a97f.png" xlink:type="simple" xlink:show="embed" xlink:actuate="onLoad"/></draw:frame></text:p>
      <text:p text:style-name="Text_20_body">И завершаем установку.</text:p>
      <text:p text:style-name="Text_20_body"><draw:frame draw:style-name="mediacenter" draw:name="24" text:anchor-type="paragraph" draw:z-index="24" svg:width="15.875cm" svg:height="12.125922509225cm"><draw:image xlink:href="Pictures/a121d4d44c74da7178fab24c02929a70.png" xlink:type="simple" xlink:show="embed" xlink:actuate="onLoad"/></draw:frame></text:p>
      <text:p text:style-name="Text_20_body">Всё, установка завершена.</text:p>
      <text:h text:style-name="Heading_20_2" text:outline-level="2"><text:bookmark-start text:name="__RefHeading___шаг_6._первый_вход_в_систему_13"/><text:bookmark-start text:name="шаг_6._первый_вход_в_систему"/>Шаг 6. Первый вход в систему.<text:bookmark-end text:name="__RefHeading___шаг_6._первый_вход_в_систему_13"/><text:bookmark-end text:name="шаг_6._первый_вход_в_систему"/></text:h>
      <text:p text:style-name="Text_20_body">Выбираем пользователя, указываем пароль и нажимаем кнопку «Войти».</text:p>
      <text:p text:style-name="Text_20_body"><draw:frame draw:style-name="mediacenter" draw:name="25" text:anchor-type="paragraph" draw:z-index="25" svg:width="15.875cm" svg:height="12.125922509225cm"><draw:image xlink:href="Pictures/51bf11c67c9c994ee13964cfd249429e.png" xlink:type="simple" xlink:show="embed" xlink:actuate="onLoad"/></draw:frame></text:p>
      <text:p text:style-name="Text_20_body">Отвечаем на вопросы мастера первоначальной настройки профиля пользователя</text:p>
      <text:p text:style-name="Text_20_body"><draw:frame draw:style-name="mediacenter" draw:name="26" text:anchor-type="paragraph" draw:z-index="26" svg:width="15.875cm" svg:height="12.125922509225cm"><draw:image xlink:href="Pictures/e2431d4b32ce1ab9336b6ea42f107f8b.png" xlink:type="simple" xlink:show="embed" xlink:actuate="onLoad"/></draw:frame></text:p>
      <text:p text:style-name="Text_20_body"><draw:frame draw:style-name="mediacenter" draw:name="27" text:anchor-type="paragraph" draw:z-index="27" svg:width="15.875cm" svg:height="12.125922509225cm"><draw:image xlink:href="Pictures/c315e67b6e1bfe396e87c31d4b83801e.png" xlink:type="simple" xlink:show="embed" xlink:actuate="onLoad"/></draw:frame></text:p>
      <text:p text:style-name="Text_20_body"><draw:frame draw:style-name="mediacenter" draw:name="28" text:anchor-type="paragraph" draw:z-index="28" svg:width="15.875cm" svg:height="12.125922509225cm"><draw:image xlink:href="Pictures/aa992d128c4e8dc2bef58ad87215a265.png" xlink:type="simple" xlink:show="embed" xlink:actuate="onLoad"/></draw:frame></text:p>
      <text:p text:style-name="Text_20_body"><draw:frame draw:style-name="mediacenter" draw:name="29" text:anchor-type="paragraph" draw:z-index="29" svg:width="15.875cm" svg:height="12.125922509225cm"><draw:image xlink:href="Pictures/dde35b5eab7eee3f60d2986f0991c4c5.png" xlink:type="simple" xlink:show="embed" xlink:actuate="onLoad"/></draw:frame></text:p>
      <text:p text:style-name="Text_20_body"><draw:frame draw:style-name="mediacenter" draw:name="30" text:anchor-type="paragraph" draw:z-index="30" svg:width="15.875cm" svg:height="12.125922509225cm"><draw:image xlink:href="Pictures/f36a9d7fe5da7eadc7cf6e58261ead1a.png" xlink:type="simple" xlink:show="embed" xlink:actuate="onLoad"/></draw:frame></text:p>
      <text:p text:style-name="Text_20_body">После завершения работы мастера настройки откроется справочник «Начало работы».</text:p>
      <text:p text:style-name="Text_20_body"><draw:frame draw:style-name="mediacenter" draw:name="31" text:anchor-type="paragraph" draw:z-index="31" svg:width="15.875cm" svg:height="12.125922509225cm"><draw:image xlink:href="Pictures/216623abbecb16df5265baf1b4763212.png" xlink:type="simple" xlink:show="embed" xlink:actuate="onLoad"/></draw:frame>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32" text:anchor-type="as-char" draw:z-index="32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Его можно изучить, но я обычно его сразу закрываю.</text:p>
          </table:table-cell>
        </table:table-row>
      </table:table>
      <text:p text:style-name="Text_20_body">Выходим на рабочий стол</text:p>
      <text:p text:style-name="Text_20_body"><draw:frame draw:style-name="mediacenter" draw:name="33" text:anchor-type="paragraph" draw:z-index="33" svg:width="15.875cm" svg:height="12.125922509225cm"><draw:image xlink:href="Pictures/bcf976d16efeb8e8bb7add23ab53100e.png" xlink:type="simple" xlink:show="embed" xlink:actuate="onLoad"/></draw:frame></text:p>
      <text:p text:style-name="Text_20_body">И в заключение покажу, как открыть всем известный <text:span text:style-name="Strong_20_Emphasis">терминал</text:span></text:p>
      <text:p text:style-name="Text_20_body"><draw:frame draw:style-name="mediacenter" draw:name="34" text:anchor-type="paragraph" draw:z-index="34" svg:width="15.875cm" svg:height="12.125922509225cm"><draw:image xlink:href="Pictures/accfbf9c20473b18d046e51c57fa707b.png" xlink:type="simple" xlink:show="embed" xlink:actuate="onLoad"/></draw:frame></text:p>
      <text:p text:style-name="Text_20_body"><draw:frame draw:style-name="mediacenter" draw:name="35" text:anchor-type="paragraph" draw:z-index="35" svg:width="15.875cm" svg:height="12.125922509225cm"><draw:image xlink:href="Pictures/fb084d31aa95f80329f0ca7573d6315f.png" xlink:type="simple" xlink:show="embed" xlink:actuate="onLoad"/></draw:frame></text:p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36" text:anchor-type="as-char" draw:z-index="36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Поздравляю! <text:line-break/>
Настройка завершена!!!</text:p>
          </table:table-cell>
        </table:table-row>
      </table:table>
      <text:h text:style-name="Heading_20_2" text:outline-level="2"><text:bookmark-start text:name="__RefHeading___ps_14"/><text:bookmark-start text:name="ps"/>PS.<text:bookmark-end text:name="__RefHeading___ps_14"/><text:bookmark-end text:name="ps"/></text:h>
      <text:p text:style-name="Text_20_body">Инструкция не исчерпывающая, не содержит теоретического материала, но для начала знакомства с Centos 7 – это самое то.</text:p>
      <text:p text:style-name="Text_20_body">Наверх </text:p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37" text:anchor-type="as-char" draw:z-index="37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fo:padding="0.3cm" fo:border="0.002cm solid #000000"/>
    </style:style>
    <style:style style:name="PluginODTAutoStyle_Paragraph_3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centos_7:установка_ос_linux_centos_7</dc:title>
  </office:meta>
</office:document-meta>
</file>