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287f569dff56396379b0b0d1f21a3a.png"/>
  <manifest:file-entry manifest:media-type="image/png" manifest:full-path="Pictures/4ad6c538f3c23d74e6ee5387e29131f7.png"/>
  <manifest:file-entry manifest:media-type="image/png" manifest:full-path="Pictures/e19ac6e9aeff9c53d4c2df7996dc8582.png"/>
  <manifest:file-entry manifest:media-type="image/png" manifest:full-path="Pictures/5c83a2fb9e45b602a360f64520eedc5e.png"/>
  <manifest:file-entry manifest:media-type="image/png" manifest:full-path="Pictures/c20cf2ff2bc70d16f1fc0031f18e0952.png"/>
  <manifest:file-entry manifest:media-type="image/png" manifest:full-path="Pictures/bdc2c6d9b53ed32ccd1312f66eff34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kvm:virt_viewer_для_windows"/>&lt;a name="top"&gt;&lt;/a&gt;</text:span></text:p>
      <text:h text:style-name="Heading_20_1" text:outline-level="1"><text:bookmark-start text:name="__RefHeading___virt_viewer_для_windows_1"/><text:bookmark-start text:name="virt_viewer_для_windows"/>Virt viewer для Windows<text:bookmark-end text:name="__RefHeading___virt_viewer_для_windows_1"/><text:bookmark-end text:name="virt_viewer_для_windows"/></text:h>
      <text:p text:style-name="Text_20_body"><text:a xlink:type="simple" xlink:href="http://wiki.mihanik.net/doku.php?id=операционные_системы:linux:kvm:virt_viewer_для_windows&amp;do=export_pdf" text:style-name="Internet_20_link" text:visited-style-name="Visited_20_Internet_20_Link"> Экспорт в PDF </text:a> </text:p>
      <text:p text:style-name="Text_20_body">Дата создания: 2024/05/21 05:15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list text:style-name="List_20_1" text:continue-numbering="false">
        <text:list-item>
          <text:p text:style-name="List_20_1_Content_First"> Хост виртуализации с гипервизором KVM.</text:p>
        </text:list-item>
        <text:list-item>
          <text:p text:style-name="List_20_1_Content"> На хосте виртуализации работает виртуальная машина.</text:p>
        </text:list-item>
        <text:list-item>
          <text:p text:style-name="List_20_1_Content_Last"> ПК с установленной ОС  Windows.</text:p>
        </text:list-item>
      </text:list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list text:style-name="List_20_1" text:continue-numbering="false">
        <text:list-item>
          <text:p text:style-name="LastListParagraph_List_20_1_Content_First"> Управлять виртуальной машиной с ПК, на котором установлена ОС Windows.</text:p>
        </text:list-item>
      </text:list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.<text:bookmark-end text:name="__RefHeading___шаг_1_5"/><text:bookmark-end text:name="шаг_1"/></text:h>
      <text:p text:style-name="Text_20_body">На ПК с Windows дём на сайт <text:a xlink:type="simple" xlink:href="https://virt-manager.org/download" text:style-name="Internet_20_link" text:visited-style-name="Visited_20_Internet_20_Link">https://virt-manager.org/download</text:a>.</text:p>
      <text:p text:style-name="Text_20_body">Скачиваем программу <text:span text:style-name="Strong_20_Emphasis">virt-viewer</text:span> соответствующей разрядности.</text:p>
      <text:p text:style-name="Text_20_body"><draw:frame draw:style-name="mediacenter" draw:name="0" text:anchor-type="paragraph" draw:z-index="0" svg:width="15.875cm" svg:height="2.4847826086957cm"><draw:image xlink:href="Pictures/97287f569dff56396379b0b0d1f21a3a.png" xlink:type="simple" xlink:show="embed" xlink:actuate="onLoad"/></draw:frame></text:p>
      <text:p text:style-name="Text_20_body">Устанавливаем <text:span text:style-name="Strong_20_Emphasis">virt-viewer</text:span> на ПК с Windows.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Идём на ПК с гипервизором, запускаем <text:span text:style-name="Strong_20_Emphasis">Virt-manager</text:span>.</text:p>
      <text:list text:style-name="Numbering_20_1" text:continue-numbering="false">
        <text:list-item>
          <text:p text:style-name="Numbering_20_1_Content_First"> Открываем свойства виртуальной машины, к которой нужно подключаться из-под Windows.</text:p>
        </text:list-item>
        <text:list-item>
          <text:p text:style-name="Numbering_20_1_Content"> Переходим на «Дисплей Spice».</text:p>
        </text:list-item>
        <text:list-item>
          <text:p text:style-name="Numbering_20_1_Content"> Настраиваем параметры.</text:p>
        </text:list-item>
        <text:list-item>
          <text:p text:style-name="Numbering_20_1_Content_Last"> Нажимаем кнопку «Применить».</text:p>
        </text:list-item>
      </text:list>
      <text:p text:style-name="Text_20_body"><draw:frame draw:style-name="mediacenter" draw:name="1" text:anchor-type="paragraph" draw:z-index="1" svg:width="15.875cm" svg:height="12.603165434381cm"><draw:image xlink:href="Pictures/4ad6c538f3c23d74e6ee5387e29131f7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ажно! <text:line-break/>Запомните порт, на котором работает дисплей Spice. <text:line-break/>В моём примере - это <text:span text:style-name="Strong_20_Emphasis">tcp/ip 5900</text:span></text:p>
          </table:table-cell>
        </table:table-row>
      </table:table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На ПК с гипервизором разрешаем подключения на порт 5900 (мы его узнали на предыдущем шаге). Для этого запускаем терминал, становимся суперпользователем <text:span text:style-name="Strong_20_Emphasis">root</text:span> и подаём 2 команды.</text:p>
      <text:p text:style-name="Text_20_body">
----
--
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Надеюсь, что вы знаете IP-адрес своего ПК с гипервизором, он нам пригодится на следующем шаге. <text:line-break/>Ели не знаете, то его можно уточнить при помощи команды <text:line-break/><text:span text:style-name="Strong_20_Emphasis">ifconfig</text:span>
</text:p>
          </table:table-cell>
        </table:table-row>
      </table:table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Возвращаемся на ПК с Windows.</text:p>
      <text:list text:style-name="Numbering_20_1" text:continue-numbering="false">
        <text:list-item>
          <text:p text:style-name="Numbering_20_1_Content_First"> Запускаем программу <text:span text:style-name="Strong_20_Emphasis">Remote viewer</text:span></text:p>
        </text:list-item>
        <text:list-item>
          <text:p text:style-name="Numbering_20_1_Content"> Указываем адрес подключения.</text:p>
        </text:list-item>
        <text:list-item>
          <text:p text:style-name="Numbering_20_1_Content_Last"> Нажимаем кнопку подключиться.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ём случае адрес подключения получился таким: spice://192.168.100.10:5900Здесь:</text:p>
            <text:list text:style-name="List_20_1" text:continue-numbering="false">
              <text:list-item>
                <text:p text:style-name="List_20_1_Content_First"> spice - протокол подключения</text:p>
              </text:list-item>
              <text:list-item>
                <text:p text:style-name="List_20_1_Content"> 192.168.100.10 - IP-адрес хоста виртуализации</text:p>
              </text:list-item>
              <text:list-item>
                <text:p text:style-name="List_20_1_Content_Last"> 5900 - порт подключения.</text:p>
              </text:list-item>
            </text:list>
          </table:table-cell>
        </table:table-row>
      </table:table>
      <text:p text:style-name="Text_20_body"><draw:frame draw:style-name="mediacenter" draw:name="5" text:anchor-type="paragraph" draw:z-index="5" svg:width="15.875cm" svg:height="8.9296875cm"><draw:image xlink:href="Pictures/c20cf2ff2bc70d16f1fc0031f18e0952.png" xlink:type="simple" xlink:show="embed" xlink:actuate="onLoad"/></draw:frame></text:p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Начинаем управлять виртуальной машиной.</text:p>
      <text:p text:style-name="Text_20_body"><draw:frame draw:style-name="mediacenter" draw:name="6" text:anchor-type="paragraph" draw:z-index="6" svg:width="15.875cm" svg:height="8.9296875cm"><draw:image xlink:href="Pictures/bdc2c6d9b53ed32ccd1312f66eff3426.png" xlink:type="simple" xlink:show="embed" xlink:actuate="onLoad"/></draw:frame></text:p>
      <text:h text:style-name="Heading_20_2" text:outline-level="2"><text:bookmark-start text:name="__RefHeading___источники_10"/><text:bookmark-start text:name="источники"/>Источники<text:bookmark-end text:name="__RefHeading___источники_10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virt-manager.org/download" text:style-name="Internet_20_link" text:visited-style-name="Visited_20_Internet_20_Link">https://virt-manager.org/download</text:a></text:p>
        </text:list-item>
      </text:list>
      <text:p text:style-name="Text_20_body">⇑ Наверх ⇑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7" text:anchor-type="as-char" draw:z-index="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kvm:virt_viewer_для_windows</dc:title>
  </office:meta>
</office:document-meta>
</file>