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48a85b1d6fc439677631a7f4f7a107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virtualbox:установка_virtualbox_guest_addition_в_centos_7"/>&lt;a name="top"&gt;&lt;/a&gt;</text:span></text:p>
      <text:h text:style-name="Heading_20_1" text:outline-level="1"><text:bookmark-start text:name="__RefHeading___установка_virtualbox_guest_addition_в_centos_7_1"/><text:bookmark-start text:name="установка_virtualbox_guest_addition_в_centos_7"/>Установка virtualbox guest addition в centos 7<text:bookmark-end text:name="__RefHeading___установка_virtualbox_guest_addition_в_centos_7_1"/><text:bookmark-end text:name="установка_virtualbox_guest_addition_в_centos_7"/></text:h>
      <text:p text:style-name="Text_20_body"><text:a xlink:type="simple" xlink:href="http://wiki.mihanik.net/doku.php?id=linux:virtualbox:установка_virtualbox_guest_addition_в_centos_7&amp;do=export_pdf" text:style-name="Internet_20_link" text:visited-style-name="Visited_20_Internet_20_Link">Экспорт в PDF</text:a> </text:p>
      <text:p text:style-name="Text_20_body">Если при установке гостевых дополнений VirtualBox внутри виртуалки с Centos 7 получаете такую ошибку</text:p>
      <text:p text:style-name="Text_20_body"><draw:frame draw:style-name="mediacenter" draw:name="0" text:anchor-type="paragraph" draw:z-index="0" svg:width="15.875cm" svg:height="11.502807328605cm"><draw:image xlink:href="Pictures/f148a85b1d6fc439677631a7f4f7a107.png" xlink:type="simple" xlink:show="embed" xlink:actuate="onLoad"/></draw:frame></text:p>
      <text:p text:style-name="Text_20_body">просто доустановите необходимые пакеты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yum</text:span> <text:span text:style-name="highlight_re5">-y</text:span> <text:span text:style-name="highlight_kw2">install</text:span> epel-release<text:line-break/><text:span text:style-name="highlight_kw2">yum</text:span> <text:span text:style-name="highlight_re5">-y</text:span> <text:span text:style-name="highlight_kw2">install</text:span> <text:span text:style-name="highlight_kw2">gcc</text:span> <text:span text:style-name="highlight_kw2">make</text:span> python <text:span text:style-name="highlight_kw2">perl</text:span> kernel-headers kernel-devel<text:line-break/><text:span text:style-name="highlight_kw2">yum</text:span> <text:span text:style-name="highlight_re5">-y</text:span> <text:span text:style-name="highlight_kw2">install</text:span> kernel-devel-$<text:span text:style-name="highlight_br0">(</text:span><text:span text:style-name="highlight_kw2">uname</text:span> -r<text:span text:style-name="highlight_br0">)</text:span>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virtualbox:установка_virtualbox_guest_addition_в_centos_7</dc:title>
  </office:meta>
</office:document-meta>
</file>