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551e879b7368b5c57a98fdcd91de324b.png"/>
  <manifest:file-entry manifest:media-type="image/png" manifest:full-path="Pictures/4876260bb7068f0f6d1bc3b9d8328379.png"/>
  <manifest:file-entry manifest:media-type="image/png" manifest:full-path="Pictures/cb1cb78f0d51edc51a09b4a454a36bc6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дисковая_подсистема:проверка_файловой_системы_на_наличие_ошибок"/>&lt;a name="top"&gt;&lt;/a&gt;</text:span></text:p>
      <text:h text:style-name="Heading_20_1" text:outline-level="1"><text:bookmark-start text:name="__RefHeading___проверка_файловой_системы_на_наличие_ошибок_1"/><text:bookmark-start text:name="проверка_файловой_системы_на_наличие_ошибок"/>Проверка файловой системы на наличие ошибок<text:bookmark-end text:name="__RefHeading___проверка_файловой_системы_на_наличие_ошибок_1"/><text:bookmark-end text:name="проверка_файловой_системы_на_наличие_ошибок"/></text:h>
      <text:p text:style-name="Text_20_body"><text:a xlink:type="simple" xlink:href="http://wiki.mihanik.net/doku.php?id=windows:дисковая_подсистема:проверка_файловой_системы_на_наличие_ошибок&amp;do=export_pdf" text:style-name="Internet_20_link" text:visited-style-name="Visited_20_Internet_20_Link">Экспорт в PDF</text:a> </text:p>
      <text:h text:style-name="Heading_20_2" text:outline-level="2"><text:bookmark-start text:name="__RefHeading___проблема_2"/><text:bookmark-start text:name="проблема"/>Проблема<text:bookmark-end text:name="__RefHeading___проблема_2"/><text:bookmark-end text:name="проблема"/></text:h>
      <text:p text:style-name="Text_20_body">При выполнении определенных действий или открытии определенных файлов происходит сбой системы или зависают программы.</text:p>
      <text:h text:style-name="Heading_20_2" text:outline-level="2"><text:bookmark-start text:name="__RefHeading___решение_3"/><text:bookmark-start text:name="решение"/>Решение<text:bookmark-end text:name="__RefHeading___решение_3"/><text:bookmark-end text:name="решение"/></text:h>
      <text:p text:style-name="Text_20_body">Иногда при доступе к определенным файлам начинает медленно работать компьютер или зависают какие-либо программы. Эта проблема может вызываться ошибками на жестком диске.</text:p>
      <text:p text:style-name="Text_20_body">Устранить проблему можно с помощью средства проверки диска. Оно позволяет найти и автоматически устранить ошибки файловой системы, чтобы вы могли и дальше вести запись и чтение данных на жестком диске. Средство проверки диска можно использовать не только для локальных жестких дисков, но и для съемных носителей, например USB-устройств флэш-памяти или карт памяти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Пример: <text:a xlink:type="simple" xlink:href="https://support.microsoft.com/ru-ru/topic/%D0%BF%D1%80%D0%BE%D0%B2%D0%B5%D1%80%D0%BA%D0%B0-%D0%B6%D0%B5%D1%81%D1%82%D0%BA%D0%BE%D0%B3%D0%BE-%D0%B4%D0%B8%D1%81%D0%BA%D0%B0-%D0%BD%D0%B0-%D0%BD%D0%B0%D0%BB%D0%B8%D1%87%D0%B8%D0%B5-%D0%BE%D1%88%D0%B8%D0%B1%D0%BE%D0%BA-%D0%B2-windows-7-ddeb9e4b-6777-b2bd-4507-9259dba1a495Проверка жесткого диска на наличие ошибок в Windows 7" text:style-name="Internet_20_link" text:visited-style-name="Visited_20_Internet_20_Link">https://support.microsoft.com/ru-ru/topic/%D0%BF%D1%80%D0%BE%D0%B2%D0%B5%D1%80%D0%BA%D0%B0-%D0%B6%D0%B5%D1%81%D1%82%D0%BA%D0%BE%D0%B3%D0%BE-%D0%B4%D0%B8%D1%81%D0%BA%D0%B0-%D0%BD%D0%B0-%D0%BD%D0%B0%D0%BB%D0%B8%D1%87%D0%B8%D0%B5-%D0%BE%D1%88%D0%B8%D0%B1%D0%BE%D0%BA-%D0%B2-windows-7-ddeb9e4b-6777-b2bd-4507-9259dba1a495Проверка жесткого диска на наличие ошибок в Windows 7</text:a></text:p>
          </table:table-cell>
        </table:table-row>
      </table:table>
      <text:h text:style-name="Heading_20_2" text:outline-level="2"><text:bookmark-start text:name="__RefHeading___универсальный_способ_4"/><text:bookmark-start text:name="универсальный_способ"/>Универсальный способ<text:bookmark-end text:name="__RefHeading___универсальный_способ_4"/><text:bookmark-end text:name="универсальный_способ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Предположим, что проверить на ошибки нужно файловую систему на диске <text:span text:style-name="Strong_20_Emphasis">C:</text:span></text:p>
          </table:table-cell>
        </table:table-row>
      </table:table>
      <text:p text:style-name="Text_20_body">1. Запускаем командную строку от имени администратора: <text:span text:style-name="Strong_20_Emphasis">Пуск-Выполнить-CMD</text:span></text:p>
      <text:p text:style-name="Text_20_body"><draw:frame draw:style-name="mediacenter" draw:name="2" text:anchor-type="paragraph" draw:z-index="2" svg:width="15.875cm" svg:height="9.5047770700637cm"><draw:image xlink:href="Pictures/4876260bb7068f0f6d1bc3b9d8328379.png" xlink:type="simple" xlink:show="embed" xlink:actuate="onLoad"/></draw:frame></text:p>
      <text:p text:style-name="Text_20_body">2. Открывается командная строка</text:p>
      <text:p text:style-name="Text_20_body"><draw:frame draw:style-name="mediacenter" draw:name="3" text:anchor-type="paragraph" draw:z-index="3" svg:width="15.875cm" svg:height="8.4286427145709cm"><draw:image xlink:href="Pictures/cb1cb78f0d51edc51a09b4a454a36bc6.png" xlink:type="simple" xlink:show="embed" xlink:actuate="onLoad"/></draw:frame></text:p>
      <text:p text:style-name="Text_20_body">3. Устанавливаем «грязный» бит на диске C:.</text:p>
      <text:p text:style-name="Text_20_body">4. Перезагружаем ПК, например, так</text:p>
      <text:p text:style-name="Text_20_body">5. При загрузке ПК файловая система на диске C: будет проверена на наличие ошибок.</text:p>
      <text:p text:style-name="Text_20_body">⇑ Наверх ⇑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дисковая_подсистема:проверка_файловой_системы_на_наличие_ошибок</dc:title>
  </office:meta>
</office:document-meta>
</file>