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1e879b7368b5c57a98fdcd91de324b.png"/>
  <manifest:file-entry manifest:media-type="image/png" manifest:full-path="Pictures/ff065cf4bf0fb9ea0fa997276c010101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диспетчер_учетных_данных_windows_управление_сохраненными_паролями"/>&lt;a name="top"&gt;&lt;/a&gt;</text:span></text:p>
      <text:h text:style-name="Heading_20_1" text:outline-level="1"><text:bookmark-start text:name="__RefHeading___диспетчер_учетных_данных_windowsуправление_сохраненными_паролями_1"/><text:bookmark-start text:name="диспетчер_учетных_данных_windowsуправление_сохраненными_паролями"/>Диспетчер учетных данных Windows: управление сохраненными паролями<text:bookmark-end text:name="__RefHeading___диспетчер_учетных_данных_windowsуправление_сохраненными_паролями_1"/><text:bookmark-end text:name="диспетчер_учетных_данных_windowsуправление_сохраненными_паролями"/></text:h>
      <text:p text:style-name="Text_20_body"><text:a xlink:type="simple" xlink:href="http://wiki.mihanik.net/doku.php?id=операционные_системы:windows:диспетчер_учетных_данных_windows_управление_сохраненными_паролями&amp;do=export_pdf" text:style-name="Internet_20_link" text:visited-style-name="Visited_20_Internet_20_Link"> Экспорт в PDF </text:a> </text:p>
      <text:p text:style-name="Text_20_body">Дата создания: 2025/05/12 05:3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На ПК в менеджере паролей сохранено множество паролей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ist_20_1_Content_First"> Добавлять новые</text:p>
        </text:list-item>
        <text:list-item>
          <text:p text:style-name="List_20_1_Content"> Удалять старые</text:p>
        </text:list-item>
        <text:list-item>
          <text:p text:style-name="List_20_1_Content"> Экспортировать пароли</text:p>
        </text:list-item>
        <text:list-item>
          <text:p text:style-name="List_20_1_Content_Last"> Импортировать пароли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Экспорт/Импорт очень полезны при «переезде» пользователя с одного ПК на другой.</text:p>
          </table:table-cell>
        </table:table-row>
      </table:table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Запускаем менеджер паролей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RunDll32.exe keymgr.dll,KRShowKeyMgr</text:p>
          </table:table-cell>
        </table:table-row>
      </table:table>
      <text:p text:style-name="Text_20_body"><draw:frame draw:style-name="mediacenter" draw:name="1" text:anchor-type="paragraph" draw:z-index="1" svg:width="15.875cm" svg:height="16.030637254902cm"><draw:image xlink:href="Pictures/ff065cf4bf0fb9ea0fa997276c010101.png" xlink:type="simple" xlink:show="embed" xlink:actuate="onLoad"/></draw:frame></text:p>
      <text:p text:style-name="Text_20_body">Выполняем необходимые действия с нашими паролями.</text:p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list text:style-name="List_20_1" text:continue-numbering="false">
        <text:list-item>
          <text:p text:style-name="List_20_1_Content_First"> <text:a xlink:type="simple" xlink:href="https://winitpro.ru/index.php/2012/04/17/upravlenie-soxranennymi-parolyami-v-windows-7/" text:style-name="Internet_20_link" text:visited-style-name="Visited_20_Internet_20_Link">https://winitpro.ru/index.php/2012/04/17/upravlenie-soxranennymi-parolyami-v-windows-7/</text:a></text:p>
        </text:list-item>
        <text:list-item>
          <text:p text:style-name="List_20_1_Content_Last"> <text:a xlink:type="simple" xlink:href="https://winitpro.ru/index.php/2018/06/28/zapusk-programmy-bez-prav-admina-i-zaprosa-uac/" text:style-name="Internet_20_link" text:visited-style-name="Visited_20_Internet_20_Link">https://winitpro.ru/index.php/2018/06/28/zapusk-programmy-bez-prav-admina-i-zaprosa-uac/</text:a></text:p>
        </text:list-item>
      </text:list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диспетчер_учетных_данных_windows_управление_сохраненными_паролями</dc:title>
  </office:meta>
</office:document-meta>
</file>