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f6a7c36205484610701090cee5d9470a.png"/>
  <manifest:file-entry manifest:media-type="image/png" manifest:full-path="Pictures/ab63aed06890940e32c63fa3c4cdf0c3.png"/>
  <manifest:file-entry manifest:media-type="image/png" manifest:full-path="Pictures/e4543c7dea65f38b12e4e6aa2af4d378.png"/>
  <manifest:file-entry manifest:media-type="image/png" manifest:full-path="Pictures/82990de2303967c5adbef1377f4a3a83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как_в_windows_узнать_имя_своего_компьютера"/>&lt;a name="top"&gt;&lt;/a&gt;</text:span></text:p>
      <text:h text:style-name="Heading_20_1" text:outline-level="1"><text:bookmark-start text:name="__RefHeading___как_в_windows_узнать_имя_своего_компьютера_1"/><text:bookmark-start text:name="как_в_windows_узнать_имя_своего_компьютера"/>Как в Windows узнать имя своего компьютера<text:bookmark-end text:name="__RefHeading___как_в_windows_узнать_имя_своего_компьютера_1"/><text:bookmark-end text:name="как_в_windows_узнать_имя_своего_компьютера"/></text:h>
      <text:p text:style-name="Text_20_body"><text:a xlink:type="simple" xlink:href="http://wiki.mihanik.net/doku.php?id=операционные_системы:windows:как_в_windows_узнать_имя_своего_компьютера&amp;do=export_pdf" text:style-name="Internet_20_link" text:visited-style-name="Visited_20_Internet_20_Link"> Экспорт в PDF </text:a> </text:p>
      <text:p text:style-name="Text_20_body">Дата создания: 2025/09/18 07:06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Вы работаете на ПК под управлением операционной системы Windows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знать имя своего ПК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вариант_1_5"/><text:bookmark-start text:name="вариант_1"/>Вариант 1<text:bookmark-end text:name="__RefHeading___вариант_1_5"/><text:bookmark-end text:name="вариант_1"/></text:h>
      <text:h text:style-name="Heading_20_4" text:outline-level="4"><text:bookmark-start text:name="__RefHeading___шаг_1_6"/><text:bookmark-start text:name="шаг_1"/>Шаг 1<text:bookmark-end text:name="__RefHeading___шаг_1_6"/><text:bookmark-end text:name="шаг_1"/></text:h>
      <text:p text:style-name="Text_20_body">Открываем командную строку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Как это сделать можно почитать тут: 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" text:style-name="Internet_20_link" text:visited-style-name="Visited_20_Internet_20_Link">Как открыть окно "Командной строки" Windows</text:a></text:p>
          </table:table-cell>
        </table:table-row>
      </table:table>
      <text:h text:style-name="Heading_20_4" text:outline-level="4"><text:bookmark-start text:name="__RefHeading___шаг_2_7"/><text:bookmark-start text:name="шаг_2"/>Шаг 2<text:bookmark-end text:name="__RefHeading___шаг_2_7"/><text:bookmark-end text:name="шаг_2"/></text:h>
      <text:p text:style-name="Text_20_body">Печатаем команду</text:p>
      <text:p text:style-name="Preformatted_20_Text">hostname</text:p>
      <text:p text:style-name="Text_20_body">и нажимаем на Enter.</text:p>
      <text:p text:style-name="Text_20_body">Windows отобразит имя вашего компьютера.</text:p>
      <text:p text:style-name="Text_20_body"><draw:frame draw:style-name="mediacenter" draw:name="1" text:anchor-type="paragraph" draw:z-index="1" svg:width="15.875cm" svg:height="8.4730614300101cm"><draw:image xlink:href="Pictures/f6a7c36205484610701090cee5d9470a.png" xlink:type="simple" xlink:show="embed" xlink:actuate="onLoad"/></draw:frame></text:p>
      <text:h text:style-name="Heading_20_3" text:outline-level="3"><text:bookmark-start text:name="__RefHeading___вариант_2_8"/><text:bookmark-start text:name="вариант_2"/>Вариант 2<text:bookmark-end text:name="__RefHeading___вариант_2_8"/><text:bookmark-end text:name="вариант_2"/></text:h>
      <text:h text:style-name="Heading_20_4" text:outline-level="4"><text:bookmark-start text:name="__RefHeading___шаг_1_9"/><text:bookmark-start text:name="шаг_11"/>Шаг 1<text:bookmark-end text:name="__RefHeading___шаг_1_9"/><text:bookmark-end text:name="шаг_11"/></text:h>
      <text:p text:style-name="Text_20_body"><text:span text:style-name="Strong_20_Emphasis">ПРАВОЙ</text:span> кнопкой мыши кликаем по кнопке «<text:span text:style-name="Strong_20_Emphasis">Пуск</text:span>» и выбираем пункт «<text:span text:style-name="Strong_20_Emphasis">Выполнить</text:span>»</text:p>
      <text:p text:style-name="Text_20_body"><draw:frame draw:style-name="mediacenter" draw:name="2" text:anchor-type="paragraph" draw:z-index="2" svg:width="15.875cm" svg:height="11.90625cm"><draw:image xlink:href="Pictures/ab63aed06890940e32c63fa3c4cdf0c3.png" xlink:type="simple" xlink:show="embed" xlink:actuate="onLoad"/></draw:frame></text:p>
      <text:h text:style-name="Heading_20_4" text:outline-level="4"><text:bookmark-start text:name="__RefHeading___шаг_2_10"/><text:bookmark-start text:name="шаг_21"/>Шаг 2<text:bookmark-end text:name="__RefHeading___шаг_2_10"/><text:bookmark-end text:name="шаг_21"/></text:h>
      <text:p text:style-name="Text_20_body">Печатаем команду</text:p>
      <text:p text:style-name="Preformatted_20_Text">sysdm.cpl</text:p>
      <text:p text:style-name="Text_20_body"><draw:frame draw:style-name="mediacenter" draw:name="3" text:anchor-type="paragraph" draw:z-index="3" svg:width="15.875cm" svg:height="11.90625cm"><draw:image xlink:href="Pictures/e4543c7dea65f38b12e4e6aa2af4d378.png" xlink:type="simple" xlink:show="embed" xlink:actuate="onLoad"/></draw:frame></text:p>
      <text:p text:style-name="Text_20_body">и нажимаем на клавиатуре <text:span text:style-name="Strong_20_Emphasis">Enter</text:span> или кнопку <text:span text:style-name="Strong_20_Emphasis">&lt;OK&gt;</text:span>.</text:p>
      <text:p text:style-name="Text_20_body">Windows отобразит имя вашего компьютера.</text:p>
      <text:p text:style-name="Text_20_body"><draw:frame draw:style-name="mediacenter" draw:name="4" text:anchor-type="paragraph" draw:z-index="4" svg:width="15.875cm" svg:height="11.90625cm"><draw:image xlink:href="Pictures/82990de2303967c5adbef1377f4a3a83.png" xlink:type="simple" xlink:show="embed" xlink:actuate="onLoad"/></draw:frame></text:p>
      <text:h text:style-name="Heading_20_2" text:outline-level="2"><text:bookmark-start text:name="__RefHeading___источники_11"/><text:bookmark-start text:name="источники"/>Источники<text:bookmark-end text:name="__RefHeading___источники_11"/><text:bookmark-end text:name="источники"/></text:h>
      <text:list text:style-name="List_20_1" text:continue-numbering="false">
        <text:list-item>
          <text:p text:style-name="LastListParagraph_List_20_1_Content_First"> Документация по Windows</text:p>
        </text:list-item>
      </text:list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5" text:anchor-type="as-char" draw:z-index="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как_в_windows_узнать_имя_своего_компьютера</dc:title>
  </office:meta>
</office:document-meta>
</file>