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f28c597fa740d809ecb32042bb5d20c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завершить_свой_сеанс_windows"/>&lt;a name="top"&gt;&lt;/a&gt;</text:span></text:p>
      <text:h text:style-name="Heading_20_1" text:outline-level="1"><text:bookmark-start text:name="__RefHeading___как_завершить_свой_сеанс_в_windows_1"/><text:bookmark-start text:name="как_завершить_свой_сеанс_в_windows"/>Как завершить свой сеанс в Windows?<text:bookmark-end text:name="__RefHeading___как_завершить_свой_сеанс_в_windows_1"/><text:bookmark-end text:name="как_завершить_свой_сеанс_в_windows"/></text:h>
      <text:p text:style-name="Text_20_body"><text:a xlink:type="simple" xlink:href="http://wiki.mihanik.net/doku.php?id=операционные_системы:windows:как_завершить_свой_сеанс_windows&amp;do=export_pdf" text:style-name="Internet_20_link" text:visited-style-name="Visited_20_Internet_20_Link"> Экспорт в PDF </text:a> </text:p>
      <text:p text:style-name="Text_20_body">Дата создания: 2022/07/04 11:57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Некоторые это называют «Выйти из системы» или «Выйти из себя».</text:p>
          </table:table-cell>
        </table:table-row>
      </table:table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<text:a xlink:type="simple" xlink:href="https://wiki.mihanik.net/doku.php/%D0%BE%D0%BF%D0%B5%D1%80%D0%B0%D1%86%D0%B8%D0%BE%D0%BD%D0%BD%D1%8B%D0%B5_%D1%81%D0%B8%D1%81%D1%82%D0%B5%D0%BC%D1%8B:windows:%D0%BA%D0%B0%D0%BA_%D0%BE%D1%82%D0%BA%D1%80%D1%8B%D1%82%D1%8C_%D0%BE%D0%BA%D0%BD%D0%BE_%D0%B2%D1%8B%D0%BF%D0%BE%D0%BB%D0%BD%D0%B8%D1%82%D1%8C" text:style-name="Internet_20_link" text:visited-style-name="Visited_20_Internet_20_Link">Открываем окно "Выполнить"</text:a></text:p>
      <text:p text:style-name="Text_20_body"><draw:frame draw:style-name="mediacenter" draw:name="1" text:anchor-type="paragraph" draw:z-index="1" svg:width="15.875cm" svg:height="8.0240909090909cm"><draw:image xlink:href="Pictures/f28c597fa740d809ecb32042bb5d20c9.png" xlink:type="simple" xlink:show="embed" xlink:actuate="onLoad"/></draw:frame></text:p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Вводим команду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logoff</text:p>
          </table:table-cell>
        </table:table-row>
      </table:table>
      <text:p text:style-name="Text_20_body">И нажимаем кнопку «<text:span text:style-name="Strong_20_Emphasis">ОК</text:span>» (или клавишу <text:span text:style-name="Strong_20_Emphasis">Enter</text:span>)</text:p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завершить_свой_сеанс_windows</dc:title>
  </office:meta>
</office:document-meta>
</file>