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5e6115b3ba22096f1605049b0ff8948d.pn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отключить_автоматическое_восстановление_windows"/>&lt;a name="top"&gt;&lt;/a&gt;</text:span></text:p>
      <text:h text:style-name="Heading_20_1" text:outline-level="1"><text:bookmark-start text:name="__RefHeading___как_отключить_автоматическое_восстановление_windows_1"/><text:bookmark-start text:name="как_отключить_автоматическое_восстановление_windows"/>Как отключить автоматическое восстановление windows<text:bookmark-end text:name="__RefHeading___как_отключить_автоматическое_восстановление_windows_1"/><text:bookmark-end text:name="как_отключить_автоматическое_восстановление_windows"/></text:h>
      <text:p text:style-name="Text_20_body"><text:a xlink:type="simple" xlink:href="http://wiki.mihanik.net/doku.php?id=операционные_системы:windows:как_отключить_автоматическое_восстановление_windows&amp;do=export_pdf" text:style-name="Internet_20_link" text:visited-style-name="Visited_20_Internet_20_Link">Экспорт в PDF</text:a> </text:p>
      <text:p text:style-name="Text_20_body">Дата создания: 2022/05/20 02:19 (C) mihanik</text:p>
      <text:p text:style-name="Text_20_body"><draw:a xlink:type="simple" xlink:href="https://wiki.mihanik.net/doku.php/%D0%BE%D0%BF%D0%B5%D1%80%D0%B0%D1%86%D0%B8%D0%BE%D0%BD%D0%BD%D1%8B%D0%B5_%D1%81%D0%B8%D1%81%D1%82%D0%B5%D0%BC%D1%8B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1. В консоли выходим на список видимых установленных систем и подробностей при её загрузке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bcdedit</text:p>
          </table:table-cell>
        </table:table-row>
      </table:table>
      <text:p text:style-name="Text_20_body"><draw:frame draw:style-name="mediacenter" draw:name="1" text:anchor-type="paragraph" draw:z-index="1" svg:width="15.875cm" svg:height="10.244666666667cm"><draw:image xlink:href="Pictures/5e6115b3ba22096f1605049b0ff8948d.png" xlink:type="simple" xlink:show="embed" xlink:actuate="onLoad"/></draw:frame></text:p>
      <text:p text:style-name="Text_20_body">2. Смотрим на секцию Загрузка Windows для Windows в части description. Секция должна начинаться с идентификатора {default}. Ключевой параметр — recoveryenabled. Именно положение Yes или No говорит о том, будет ли система восстанавливать сама себя в случае краха или перейдёт к демонстрации отчёта об ошибках. Чтобы отключить автоматическое восстановление Windows достаточно ввести команду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bcdedit /set {идентификатор} recoveryenabled No</text:p>
          </table:table-cell>
        </table:table-row>
      </table:table>
      <text:p text:style-name="Text_20_body">Если система в единственном экземпляре, вместо идентификатор стоит вставить именно default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bcdedit /set {default} recoveryenabled No</text:p>
          </table:table-cell>
        </table:table-row>
      </table:table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Чтобы вернуть всё на свои места, сменить аргумент No на Yes:</text:p>
            <table:table table:style-name="Table">
              <table:table-column table:style-name="odt_auto_style_table_column_5_1"/>
              <table:table-row>
                <table:table-cell office:value-type="string" table:style-name="PluginODTAutoStyle_TableCell_12">
                  <text:p text:style-name="Preformatted_20_Text">bcdedit /set {default} recoveryenabled Yes</text:p>
                </table:table-cell>
              </table:table-row>
            </table:table>
          </table:table-cell>
        </table:table-row>
      </table:table>
      <text:p text:style-name="Text_20_body">⇑ Наверх ⇑</text:p>
      <table:table table:style-name="PluginODTAutoStyle_Table_14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5">
            <text:p text:style-name="PluginODTAutoStyle_Paragraph_16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7">
            <text:p text:style-name="PluginODTAutoStyle_Paragraph_18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отключить_автоматическое_восстановление_windows</dc:title>
  </office:meta>
</office:document-meta>
</file>