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gif" manifest:full-path="Pictures/bcb9728d59b40c659f2dfae83719eaf7.gif"/>
  <manifest:file-entry manifest:media-type="image/png" manifest:full-path="Pictures/8ae5fd9040a2c373bdfd9e98813b2e1a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отключить_обновление_windows_10_или_11"/>&lt;a name="top"&gt;&lt;/a&gt;</text:span></text:p>
      <text:h text:style-name="Heading_20_1" text:outline-level="1"><text:bookmark-start text:name="__RefHeading___как_отключить_обновление_windows_10_или_11_1"/><text:bookmark-start text:name="как_отключить_обновление_windows_10_или_11"/>Как отключить обновление Windows 10 или 11<text:bookmark-end text:name="__RefHeading___как_отключить_обновление_windows_10_или_11_1"/><text:bookmark-end text:name="как_отключить_обновление_windows_10_или_11"/></text:h>
      <text:p text:style-name="Text_20_body"><text:a xlink:type="simple" xlink:href="http://wiki.mihanik.net/doku.php?id=операционные_системы:windows:как_отключить_обновление_windows_10_или_11&amp;do=export_pdf" text:style-name="Internet_20_link" text:visited-style-name="Visited_20_Internet_20_Link"> Экспорт в PDF </text:a> </text:p>
      <text:p text:style-name="Text_20_body">Дата создания: 2023/10/20 13:39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К с установленной Windows 10 или 11. На ПК включена служба обновления Windows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Запретить устанавливать обновления Windows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Суть решения в том, что мы подменим адреса серверов обновлений Windows. Укажем адрес несуществующего сервера обновлений « »(пробел).</text:p>
          </table:table-cell>
        </table:table-row>
      </table:table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Открываем командную строку от имени администратора.</text:p>
      <text:p text:style-name="Text_20_body">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ТУТ</text:a> можно почитать, как это делается.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В командной строке выполняем следующие команды: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reg ADD HKEY_LOCAL_MACHINE\Software\Policies\Microsoft\Windows\WindowsUpdate /v DoNotConnectToWindowsUpdateInternetLocations /t REG_DWORD /d 1 /f<text:line-break/>reg ADD HKEY_LOCAL_MACHINE\Software\Policies\Microsoft\Windows\WindowsUpdate /v DisableWindowsUpdateAccess /t REG_DWORD /d 1 /f<text:line-break/>reg ADD HKEY_LOCAL_MACHINE\Software\Policies\Microsoft\Windows\WindowsUpdate /v WUServer /t REG_SZ /d " " /f<text:line-break/>reg ADD HKEY_LOCAL_MACHINE\Software\Policies\Microsoft\Windows\WindowsUpdate /v WUStatusServer /t REG_SZ /d " " /f<text:line-break/>reg ADD HKEY_LOCAL_MACHINE\Software\Policies\Microsoft\Windows\WindowsUpdate /v UpdateServiceUrlAlternate /t REG_SZ /d " " /f<text:line-break/>reg ADD HKEY_LOCAL_MACHINE\Software\Policies\Microsoft\Windows\WindowsUpdate\AU /v UseWUServer /t REG_DWORD /d 1 /f</text:p>
          </table:table-cell>
        </table:table-row>
      </table:table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<text:a xlink:type="simple" xlink:href="https://wiki.mihanik.net/doku.php/%D0%BE%D0%BF%D0%B5%D1%80%D0%B0%D1%86%D0%B8%D0%BE%D0%BD%D0%BD%D1%8B%D0%B5_%D1%81%D0%B8%D1%81%D1%82%D0%B5%D0%BC%D1%8B:windows:disablewindowsupdates.bat" text:style-name="Internet_20_link" text:visited-style-name="Visited_20_Internet_20_Link"> Скачать файл со скриптом (bat-файл).</text:a></text:p>
          </table:table-cell>
        </table:table-row>
      </table:table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Радуемся, что обновления не работают. <draw:frame draw:style-name="media" draw:name="2" text:anchor-type="as-char" draw:z-index="2" svg:width="0.396875cm" svg:height="0.396875cm"><draw:image xlink:href="Pictures/bcb9728d59b40c659f2dfae83719eaf7.gif" xlink:type="simple" xlink:show="embed" xlink:actuate="onLoad"/></draw:frame></text:p>
      <text:p text:style-name="Text_20_body"><draw:frame draw:style-name="mediacenter" draw:name="3" text:anchor-type="paragraph" draw:z-index="3" svg:width="15.875cm" svg:height="12.301806478405cm"><draw:image xlink:href="Pictures/8ae5fd9040a2c373bdfd9e98813b2e1a.png" xlink:type="simple" xlink:show="embed" xlink:actuate="onLoad"/></draw:frame></text:p>
      <text:h text:style-name="Heading_20_2" text:outline-level="2"><text:bookmark-start text:name="__RefHeading___ссылки_8"/><text:bookmark-start text:name="ссылки"/>Ссылки<text:bookmark-end text:name="__RefHeading___ссылки_8"/><text:bookmark-end text:name="ссылки"/></text:h>
      <text:list text:style-name="List_20_1" text:continue-numbering="false">
        <text:list-item>
          <text:p text:style-name="List_20_1_Content_First"> <text:a xlink:type="simple" xlink:href="https://learn.microsoft.com/ru-ru/windows/privacy/manage-connections-from-windows-operating-system-components-to-microsoft-services#29-windows-update" text:style-name="Internet_20_link" text:visited-style-name="Visited_20_Internet_20_Link">https://learn.microsoft.com/ru-ru/windows/privacy/manage-connections-from-windows-operating-system-components-to-microsoft-services#29-windows-update</text:a> - официальное руководство</text:p>
        </text:list-item>
        <text:list-item>
          <text:p text:style-name="List_20_1_Content_Last"> <text:a xlink:type="simple" xlink:href="https://remontka.pro/disable-updates-windows-11/?ysclid=lnwsyos81o581168375" text:style-name="Internet_20_link" text:visited-style-name="Visited_20_Internet_20_Link">https://remontka.pro/disable-updates-windows-11/?ysclid=lnwsyos81o581168375</text:a> - тут я нашёл идею</text:p>
        </text:list-item>
      </text:list>
      <text:p text:style-name="Text_20_body">⇑ Наверх ⇑</text:p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>
            <text:p text:style-name="PluginODTAutoStyle_Paragraph_15"><draw:frame draw:style-name="media" draw:name="4" text:anchor-type="as-char" draw:z-index="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6">
            <text:p text:style-name="PluginODTAutoStyle_Paragraph_1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отключить_обновление_windows_10_или_11</dc:title>
  </office:meta>
</office:document-meta>
</file>