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8c597fa740d809ecb32042bb5d20c9.png"/>
  <manifest:file-entry manifest:media-type="image/png" manifest:full-path="Pictures/5599e1c06fef67687ff21b34b197697d.png"/>
  <manifest:file-entry manifest:media-type="image/png" manifest:full-path="Pictures/31b45d768bf083493eb34cd65b8c226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как_открыть_окно_свойств_системы"/>&lt;a name="top"&gt;&lt;/a&gt;</text:span></text:p>
      <text:h text:style-name="Heading_20_1" text:outline-level="1"><text:bookmark-start text:name="__RefHeading___как_открыть_окно_свойств_системы_1"/><text:bookmark-start text:name="как_открыть_окно_свойств_системы"/>Как открыть окно свойств системы ?<text:bookmark-end text:name="__RefHeading___как_открыть_окно_свойств_системы_1"/><text:bookmark-end text:name="как_открыть_окно_свойств_системы"/></text:h>
      <text:p text:style-name="Text_20_body"><text:a xlink:type="simple" xlink:href="http://wiki.mihanik.net/doku.php?id=операционные_системы:windows:как_открыть_окно_свойств_системы&amp;do=export_pdf" text:style-name="Internet_20_link" text:visited-style-name="Visited_20_Internet_20_Link">Экспорт в PDF </text:a> </text:p>
      <text:p text:style-name="Text_20_body">Дата создания: 2022/07/04 11:20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шаг_1_2"/><text:bookmark-start text:name="шаг_1"/>Шаг 1.<text:bookmark-end text:name="__RefHeading___шаг_1_2"/><text:bookmark-end text:name="шаг_1"/></text:h>
      <text:p text:style-name="Text_20_body"><text:a xlink:type="simple" xlink:href="https://wiki.mihanik.net/doku.php/%D0%BE%D0%BF%D0%B5%D1%80%D0%B0%D1%86%D0%B8%D0%BE%D0%BD%D0%BD%D1%8B%D0%B5_%D1%81%D0%B8%D1%81%D1%82%D0%B5%D0%BC%D1%8B:windows:%D0%BA%D0%B0%D0%BA_%D0%BE%D1%82%D0%BA%D1%80%D1%8B%D1%82%D1%8C_%D0%BE%D0%BA%D0%BD%D0%BE_%D0%B2%D1%8B%D0%BF%D0%BE%D0%BB%D0%BD%D0%B8%D1%82%D1%8C" text:style-name="Internet_20_link" text:visited-style-name="Visited_20_Internet_20_Link">Открываем окно "Выполнить"</text:a></text:p>
      <text:p text:style-name="Text_20_body"><draw:frame draw:style-name="mediacenter" draw:name="0" text:anchor-type="paragraph" draw:z-index="0" svg:width="15.875cm" svg:height="8.0240909090909cm"><draw:image xlink:href="Pictures/f28c597fa740d809ecb32042bb5d20c9.png" xlink:type="simple" xlink:show="embed" xlink:actuate="onLoad"/></draw:frame></text:p>
      <text:h text:style-name="Heading_20_2" text:outline-level="2"><text:bookmark-start text:name="__RefHeading___шаг_2_3"/><text:bookmark-start text:name="шаг_2"/>Шаг 2.<text:bookmark-end text:name="__RefHeading___шаг_2_3"/><text:bookmark-end text:name="шаг_2"/></text:h>
      <text:p text:style-name="Text_20_body">Вводим команду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control system</text:p>
          </table:table-cell>
        </table:table-row>
      </table:table>
      <text:p text:style-name="Text_20_body"><draw:frame draw:style-name="mediacenter" draw:name="1" text:anchor-type="paragraph" draw:z-index="1" svg:width="15.875cm" svg:height="7.9663636363636cm"><draw:image xlink:href="Pictures/5599e1c06fef67687ff21b34b197697d.png" xlink:type="simple" xlink:show="embed" xlink:actuate="onLoad"/></draw:frame></text:p>
      <text:p text:style-name="Text_20_body">И нажимаем кнопку «ОК» (или клавишу Enter)</text:p>
      <text:h text:style-name="Heading_20_2" text:outline-level="2"><text:bookmark-start text:name="__RefHeading___шаг_3_4"/><text:bookmark-start text:name="шаг_3"/>Шаг 3.<text:bookmark-end text:name="__RefHeading___шаг_3_4"/><text:bookmark-end text:name="шаг_3"/></text:h>
      <text:p text:style-name="Text_20_body">Открывается окно свойств системы</text:p>
      <text:p text:style-name="Text_20_body"><draw:frame draw:style-name="mediacenter" draw:name="2" text:anchor-type="paragraph" draw:z-index="2" svg:width="15.875cm" svg:height="12.078804347826cm"><draw:image xlink:href="Pictures/31b45d768bf083493eb34cd65b8c226e.png" xlink:type="simple" xlink:show="embed" xlink:actuate="onLoad"/></draw:frame></text:p>
      <text:p text:style-name="Text_20_body">Наверх 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как_открыть_окно_свойств_системы</dc:title>
  </office:meta>
</office:document-meta>
</file>