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42a53afcf3fb620fa3a81d96010c04.png"/>
  <manifest:file-entry manifest:media-type="image/png" manifest:full-path="Pictures/e19ac6e9aeff9c53d4c2df7996dc8582.png"/>
  <manifest:file-entry manifest:media-type="image/jpeg" manifest:full-path="Pictures/e2fa8370ecef18c0c314f1d7a8af4412.jpg"/>
  <manifest:file-entry manifest:media-type="image/png" manifest:full-path="Pictures/1f6bed84332c61dc151943637f7bbbd2.png"/>
  <manifest:file-entry manifest:media-type="image/png" manifest:full-path="Pictures/8feb68123795f50ad9a4fd09b45a1660.png"/>
  <manifest:file-entry manifest:media-type="image/png" manifest:full-path="Pictures/e3fc8fc2caae4718b3bdb9d7cd7764d8.png"/>
  <manifest:file-entry manifest:media-type="image/png" manifest:full-path="Pictures/773d7798d0b6d0b2b0dd21784a63238f.png"/>
  <manifest:file-entry manifest:media-type="image/png" manifest:full-path="Pictures/5c83a2fb9e45b602a360f64520eedc5e.png"/>
  <manifest:file-entry manifest:media-type="image/png" manifest:full-path="Pictures/f11ae76e5c6a5caac0af809553e37f65.png"/>
  <manifest:file-entry manifest:media-type="image/png" manifest:full-path="Pictures/551e879b7368b5c57a98fdcd91de324b.png"/>
  <manifest:file-entry manifest:media-type="image/png" manifest:full-path="Pictures/ace26de3d6346fb2723085f2b22706f7.png"/>
  <manifest:file-entry manifest:media-type="image/png" manifest:full-path="Pictures/cdc2ee74260ed4ee4b6ce4c1d100e268.png"/>
  <manifest:file-entry manifest:media-type="image/png" manifest:full-path="Pictures/3dad2c6a0318cca09b3a484253358f40.png"/>
  <manifest:file-entry manifest:media-type="image/png" manifest:full-path="Pictures/e69699c6ce16b6e77c69f510615dbf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  <style:style style:name="PluginODTAutoStyle_Table_28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9" style:family="table-cell">
      <style:paragraph-properties fo:text-align="center"/>
      <style:table-cell-properties fo:padding="0.1cm" fo:border="0.002cm solid #000000"/>
    </style:style>
    <style:style style:name="PluginODTAutoStyle_Paragraph_30" style:family="paragraph">
      <style:paragraph-properties fo:text-align="center" fo:padding="0.1cm"/>
    </style:style>
    <style:style style:name="PluginODTAutoStyle_TableCell_31" style:family="table-cell">
      <style:paragraph-properties fo:text-align="justify"/>
      <style:table-cell-properties fo:padding="0.3cm" fo:border="0.002cm solid #000000"/>
    </style:style>
    <style:style style:name="PluginODTAutoStyle_Paragraph_32" style:family="paragraph">
      <style:paragraph-properties fo:text-align="justify" fo:padding="0.3cm"/>
    </style:style>
    <style:style style:name="PluginODTAutoStyle_Table_33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4" style:family="table-cell">
      <style:paragraph-properties fo:text-align="center"/>
      <style:table-cell-properties fo:padding="0.1cm" fo:border="0.002cm solid #000000"/>
    </style:style>
    <style:style style:name="PluginODTAutoStyle_Paragraph_35" style:family="paragraph">
      <style:paragraph-properties fo:text-align="center" fo:padding="0.1cm"/>
    </style:style>
    <style:style style:name="PluginODTAutoStyle_TableCell_36" style:family="table-cell">
      <style:paragraph-properties fo:text-align="justify"/>
      <style:table-cell-properties fo:padding="0.3cm" fo:border="0.002cm solid #000000"/>
    </style:style>
    <style:style style:name="PluginODTAutoStyle_Paragraph_37" style:family="paragraph">
      <style:paragraph-properties fo:text-align="justify" fo:padding="0.3cm"/>
    </style:style>
    <style:style style:name="PluginODTAutoStyle_Table_38" style:family="table">
      <style:table-properties table:align="center" style:shadow="#808080 0.18cm 0.18cm" style:rel-width="-12149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9" style:family="table-cell">
      <style:paragraph-properties fo:text-align="center"/>
      <style:table-cell-properties fo:padding="0.1cm" fo:border="0.002cm solid #000000"/>
    </style:style>
    <style:style style:name="PluginODTAutoStyle_Paragraph_40" style:family="paragraph">
      <style:paragraph-properties fo:text-align="center" fo:padding="0.1cm"/>
    </style:style>
    <style:style style:name="PluginODTAutoStyle_TableCell_41" style:family="table-cell">
      <style:paragraph-properties fo:text-align="justify"/>
      <style:table-cell-properties fo:padding="0.3cm" fo:border="0.002cm solid #000000"/>
    </style:style>
    <style:style style:name="PluginODTAutoStyle_Paragraph_42" style:family="paragraph">
      <style:paragraph-properties fo:text-align="justify" fo:padding="0.3cm"/>
    </style:style>
    <style:style style:name="PluginODTAutoStyle_Table_43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4" style:family="table-cell">
      <style:paragraph-properties fo:text-align="center"/>
      <style:table-cell-properties fo:padding="0.1cm" fo:border="0.002cm solid #000000"/>
    </style:style>
    <style:style style:name="PluginODTAutoStyle_Paragraph_45" style:family="paragraph">
      <style:paragraph-properties fo:text-align="center" fo:padding="0.1cm"/>
    </style:style>
    <style:style style:name="PluginODTAutoStyle_TableCell_46" style:family="table-cell">
      <style:paragraph-properties fo:text-align="justify"/>
      <style:table-cell-properties fo:padding="0.3cm" fo:border="0.002cm solid #000000"/>
    </style:style>
    <style:style style:name="PluginODTAutoStyle_Paragraph_47" style:family="paragraph">
      <style:paragraph-properties fo:text-align="justify" fo:padding="0.3cm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paragraph-properties fo:text-align="justify"/>
      <style:table-cell-properties fo:padding="0.3cm" fo:border="0.002cm solid #000000"/>
    </style:style>
    <style:style style:name="PluginODTAutoStyle_Paragraph_52" style:family="paragraph">
      <style:paragraph-properties fo:text-align="justify" fo:padding="0.3cm"/>
    </style:style>
    <style:style style:name="PluginODTAutoStyle_Table_53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54" style:family="table-cell">
      <style:paragraph-properties fo:text-align="center"/>
      <style:table-cell-properties fo:padding="0.1cm" fo:border="0.002cm solid #000000"/>
    </style:style>
    <style:style style:name="PluginODTAutoStyle_Paragraph_55" style:family="paragraph">
      <style:paragraph-properties fo:text-align="center" fo:padding="0.1cm"/>
    </style:style>
    <style:style style:name="PluginODTAutoStyle_TableCell_56" style:family="table-cell">
      <style:paragraph-properties fo:text-align="justify"/>
      <style:table-cell-properties fo:padding="0.3cm" fo:border="0.002cm solid #000000"/>
    </style:style>
    <style:style style:name="PluginODTAutoStyle_Paragraph_57" style:family="paragraph">
      <style:paragraph-properties fo:text-align="justify" fo:padding="0.3cm"/>
    </style:style>
    <style:style style:name="PluginODTAutoStyle_Table_58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9" style:family="table-cell">
      <style:paragraph-properties fo:text-align="center"/>
      <style:table-cell-properties fo:padding="0.1cm" fo:border="0.002cm solid #000000"/>
    </style:style>
    <style:style style:name="PluginODTAutoStyle_Paragraph_60" style:family="paragraph">
      <style:paragraph-properties fo:text-align="center" fo:padding="0.1cm"/>
    </style:style>
    <style:style style:name="PluginODTAutoStyle_TableCell_61" style:family="table-cell">
      <style:paragraph-properties fo:text-align="justify"/>
      <style:table-cell-properties fo:padding="0.3cm" fo:border="0.002cm solid #000000"/>
    </style:style>
    <style:style style:name="PluginODTAutoStyle_Paragraph_6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подключиться_к_серверу_через_удаленный_рабочий_стол_rdp"/>&lt;a name="top"&gt;&lt;/a&gt;</text:span></text:p>
      <text:h text:style-name="Heading_20_1" text:outline-level="1"><text:bookmark-start text:name="__RefHeading___как_подключиться_к_серверу_через_удаленный_рабочий_стол_rdp_1"/><text:bookmark-start text:name="как_подключиться_к_серверу_через_удаленный_рабочий_стол_rdp"/>Как подключиться к серверу через удаленный рабочий стол (RDP)?<text:bookmark-end text:name="__RefHeading___как_подключиться_к_серверу_через_удаленный_рабочий_стол_rdp_1"/><text:bookmark-end text:name="как_подключиться_к_серверу_через_удаленный_рабочий_стол_rdp"/></text:h>
      <text:p text:style-name="Text_20_body"><text:a xlink:type="simple" xlink:href="http://wiki.mihanik.net/doku.php?id=операционные_системы:windows:как_подключиться_к_серверу_через_удаленный_рабочий_стол_rdp&amp;do=export_pdf" text:style-name="Internet_20_link" text:visited-style-name="Visited_20_Internet_20_Link">Экспорт в PDF </text:a> </text:p>
      <text:p text:style-name="Text_20_body">Дата создания: 2022/06/27 17:3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Подключение к удаленному рабочему столу производится с помощью <text:span text:style-name="Strong_20_Emphasis">RDP-клиента</text:span>. RDP (Remote Desktop Protocol) клиент установлен во всех ОС Windows, начиная с Windows XP. Для Linux вы можете использовать rdesktop, FreeRDP или Remmina, для Android – установите приложение <text:a xlink:type="simple" xlink:href="https://play.google.com/store/apps/details?id=com.microsoft.rdc.android&amp;hl=ru" text:style-name="Internet_20_link" text:visited-style-name="Visited_20_Internet_20_Link">RD Client</text:a> от компании Microsfot, для iPhone – рекомендуем штатный RDP или альтернативный iTap RDP, для MAC OS – нужно установить обновленный <text:a xlink:type="simple" xlink:href="https://itunes.apple.com/ru/app/microsoft-remote-desktop/id715768417?l=en&amp;mt=12" text:style-name="Internet_20_link" text:visited-style-name="Visited_20_Internet_20_Link">Microsoft Remote Desktop</text:a>.</text:p>
      <text:p text:style-name="Text_20_body">Постараюсь описать универсальный способ запуска RDP-клиента, который будет работать в любой версии Windows.</text:p>
      <text:p text:style-name="Text_20_body">Для запуска RDP клиента под Windows выполните на вашем компьютере: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Выходим на рабочий стол.</text:p>
      <text:p text:style-name="Text_20_body"><draw:frame draw:style-name="mediacenter" draw:name="0" text:anchor-type="paragraph" draw:z-index="0" svg:width="15.875cm" svg:height="11.90625cm"><draw:image xlink:href="Pictures/0842a53afcf3fb620fa3a81d96010c04.png" xlink:type="simple" xlink:show="embed" xlink:actuate="onLoad"/></draw:frame></text:p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Нажимаем комбинацию клавишей «Windows»+«R»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ужно сначала нажать клавишу «Windows», потом, удерживая клавишу «Windows» нажатой, один раз нажать на клавишу «R», затем отпустить клавишу «Windows».</text:p>
          </table:table-cell>
        </table:table-row>
      </table:table>
      <text:p text:style-name="Text_20_body"><draw:frame draw:style-name="mediacenter" draw:name="2" text:anchor-type="paragraph" draw:z-index="2" svg:width="15.875cm" svg:height="7.5018088822355cm"><draw:image xlink:href="Pictures/e2fa8370ecef18c0c314f1d7a8af4412.jpg" xlink:type="simple" xlink:show="embed" xlink:actuate="onLoad"/></draw:frame></text:p>
      <text:h text:style-name="Heading_20_2" text:outline-level="2"><text:bookmark-start text:name="__RefHeading___шаг_3_4"/><text:bookmark-start text:name="шаг_3"/>Шаг 3.<text:bookmark-end text:name="__RefHeading___шаг_3_4"/><text:bookmark-end text:name="шаг_3"/></text:h>
      <text:p text:style-name="Text_20_body">Появится окно «Выполнить».</text:p>
      <text:p text:style-name="Text_20_body"><draw:frame draw:style-name="mediacenter" draw:name="3" text:anchor-type="paragraph" draw:z-index="3" svg:width="15.875cm" svg:height="11.90625cm"><draw:image xlink:href="Pictures/1f6bed84332c61dc151943637f7bbbd2.png" xlink:type="simple" xlink:show="embed" xlink:actuate="onLoad"/></draw:frame></text:p>
      <text:h text:style-name="Heading_20_2" text:outline-level="2"><text:bookmark-start text:name="__RefHeading___шаг_4_5"/><text:bookmark-start text:name="шаг_4"/>Шаг 4.<text:bookmark-end text:name="__RefHeading___шаг_4_5"/><text:bookmark-end text:name="шаг_4"/></text:h>
      <text:p text:style-name="Text_20_body">В окне «Выполнить» печатаем команду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mstsc</text:p>
          </table:table-cell>
        </table:table-row>
      </table:table>
      <text:p text:style-name="Text_20_body"><draw:frame draw:style-name="mediacenter" draw:name="4" text:anchor-type="paragraph" draw:z-index="4" svg:width="15.875cm" svg:height="11.90625cm"><draw:image xlink:href="Pictures/8feb68123795f50ad9a4fd09b45a1660.png" xlink:type="simple" xlink:show="embed" xlink:actuate="onLoad"/></draw:frame></text:p>
      <text:p text:style-name="Text_20_body">И нажимаем на клавиатуре клавишу «Enter» или мышкой кликаем по кнопке «ОК».</text:p>
      <text:h text:style-name="Heading_20_2" text:outline-level="2"><text:bookmark-start text:name="__RefHeading___шаг_5_6"/><text:bookmark-start text:name="шаг_5"/>Шаг 5.<text:bookmark-end text:name="__RefHeading___шаг_5_6"/><text:bookmark-end text:name="шаг_5"/></text:h>
      <text:p text:style-name="Text_20_body">Откроется основное окно RDP-клиента.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Для отображения дополнительных функций нажмите кнопку “Показать параметры”</text:p>
          </table:table-cell>
        </table:table-row>
      </table:table>
      <text:p text:style-name="Text_20_body"><draw:frame draw:style-name="mediacenter" draw:name="6" text:anchor-type="paragraph" draw:z-index="6" svg:width="15.875cm" svg:height="11.90625cm"><draw:image xlink:href="Pictures/e3fc8fc2caae4718b3bdb9d7cd7764d8.png" xlink:type="simple" xlink:show="embed" xlink:actuate="onLoad"/></draw:frame></text:p>
      <text:h text:style-name="Heading_20_2" text:outline-level="2"><text:bookmark-start text:name="__RefHeading___шаг_6_7"/><text:bookmark-start text:name="шаг_6"/>Шаг 6.<text:bookmark-end text:name="__RefHeading___шаг_6_7"/><text:bookmark-end text:name="шаг_6"/></text:h>
      <text:p text:style-name="Text_20_body">Окно программы изменится.</text:p>
      <text:p text:style-name="Text_20_body">Тут необходимо указать:</text:p>
      <text:list text:style-name="List_20_1" text:continue-numbering="false">
        <text:list-item>
          <text:p text:style-name="List_20_1_Content_First"> имя компьютера</text:p>
        </text:list-item>
        <text:list-item>
          <text:p text:style-name="List_20_1_Content_Last"> имя пользователя</text:p>
        </text:list-item>
      </text:list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ажно!!! Если требуется подключиться непосредственно к консоли, после имени компьютера через пробел следует указать <text:span text:style-name="Strong_20_Emphasis">/admin</text:span> !</text:p>
          </table:table-cell>
        </table:table-row>
      </table:table>
      <text:p text:style-name="Text_20_body"><draw:frame draw:style-name="mediacenter" draw:name="8" text:anchor-type="paragraph" draw:z-index="8" svg:width="15.875cm" svg:height="11.90625cm"><draw:image xlink:href="Pictures/773d7798d0b6d0b2b0dd21784a63238f.png" xlink:type="simple" xlink:show="embed" xlink:actuate="onLoad"/></draw:frame></text:p>
      <table:table table:style-name="PluginODTAutoStyle_Table_18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9">
            <text:p text:style-name="PluginODTAutoStyle_Paragraph_20"><draw:frame draw:style-name="media" draw:name="9" text:anchor-type="as-char" draw:z-index="9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1">
            <text:p text:style-name="PluginODTAutoStyle_Paragraph_22">Если вы не хотите каждый раз при подключении к серверу вводить свой пароль, поставьте галочку «Разрешить мне сохранять учётные данные»!</text:p>
          </table:table-cell>
        </table:table-row>
      </table:table>
      <text:h text:style-name="Heading_20_2" text:outline-level="2"><text:bookmark-start text:name="__RefHeading___шаг_7_8"/><text:bookmark-start text:name="шаг_7"/>Шаг 7.<text:bookmark-end text:name="__RefHeading___шаг_7_8"/><text:bookmark-end text:name="шаг_7"/></text:h>
      <text:p text:style-name="Text_20_body">На закладке «Экран» можете установить необходимые параметры экрана при подключении.</text:p>
      <text:p text:style-name="Text_20_body"><draw:frame draw:style-name="mediacenter" draw:name="10" text:anchor-type="paragraph" draw:z-index="10" svg:width="15.875cm" svg:height="11.90625cm"><draw:image xlink:href="Pictures/f11ae76e5c6a5caac0af809553e37f65.png" xlink:type="simple" xlink:show="embed" xlink:actuate="onLoad"/></draw:frame></text:p>
      <table:table table:style-name="PluginODTAutoStyle_Table_23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4">
            <text:p text:style-name="PluginODTAutoStyle_Paragraph_25"><draw:frame draw:style-name="media" draw:name="11" text:anchor-type="as-char" draw:z-index="1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26">
            <text:p text:style-name="PluginODTAutoStyle_Paragraph_27">Я обычно использую полноэкранное подключение и цвета High Color (16-бит).</text:p>
          </table:table-cell>
        </table:table-row>
      </table:table>
      <text:h text:style-name="Heading_20_2" text:outline-level="2"><text:bookmark-start text:name="__RefHeading___шаг_8_9"/><text:bookmark-start text:name="шаг_8"/>Шаг 8.<text:bookmark-end text:name="__RefHeading___шаг_8_9"/><text:bookmark-end text:name="шаг_8"/></text:h>
      <text:p text:style-name="Text_20_body">На закладке «Локальные ресурсы» делаем дополнительные настройки.</text:p>
      <table:table table:style-name="PluginODTAutoStyle_Table_28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9">
            <text:p text:style-name="PluginODTAutoStyle_Paragraph_30"><draw:frame draw:style-name="media" draw:name="12" text:anchor-type="as-char" draw:z-index="1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1">
            <text:p text:style-name="PluginODTAutoStyle_Paragraph_32">Не забудьте установить галочки использования буфера обмена и ваших принтеров.</text:p>
          </table:table-cell>
        </table:table-row>
      </table:table>
      <text:p text:style-name="Text_20_body"><draw:frame draw:style-name="mediacenter" draw:name="13" text:anchor-type="paragraph" draw:z-index="13" svg:width="15.875cm" svg:height="11.90625cm"><draw:image xlink:href="Pictures/ace26de3d6346fb2723085f2b22706f7.png" xlink:type="simple" xlink:show="embed" xlink:actuate="onLoad"/></draw:frame></text:p>
      <text:h text:style-name="Heading_20_2" text:outline-level="2"><text:bookmark-start text:name="__RefHeading___шаг_9_10"/><text:bookmark-start text:name="шаг_9"/>Шаг 9.<text:bookmark-end text:name="__RefHeading___шаг_9_10"/><text:bookmark-end text:name="шаг_9"/></text:h>
      <text:p text:style-name="Text_20_body">Не забываем про вкладку «Взаимодействие».</text:p>
      <text:p text:style-name="Text_20_body"><draw:frame draw:style-name="mediacenter" draw:name="14" text:anchor-type="paragraph" draw:z-index="14" svg:width="15.875cm" svg:height="11.90625cm"><draw:image xlink:href="Pictures/cdc2ee74260ed4ee4b6ce4c1d100e268.png" xlink:type="simple" xlink:show="embed" xlink:actuate="onLoad"/></draw:frame></text:p>
      <text:h text:style-name="Heading_20_2" text:outline-level="2"><text:bookmark-start text:name="__RefHeading___шаг_10_11"/><text:bookmark-start text:name="шаг_10"/>Шаг 10.<text:bookmark-end text:name="__RefHeading___шаг_10_11"/><text:bookmark-end text:name="шаг_10"/></text:h>
      <text:p text:style-name="Text_20_body">И про вкладку «Дополнительно».</text:p>
      <text:p text:style-name="Text_20_body"><draw:frame draw:style-name="mediacenter" draw:name="15" text:anchor-type="paragraph" draw:z-index="15" svg:width="15.875cm" svg:height="11.90625cm"><draw:image xlink:href="Pictures/3dad2c6a0318cca09b3a484253358f40.png" xlink:type="simple" xlink:show="embed" xlink:actuate="onLoad"/></draw:frame></text:p>
      <text:h text:style-name="Heading_20_2" text:outline-level="2"><text:bookmark-start text:name="__RefHeading___шаг_11_12"/><text:bookmark-start text:name="шаг_11"/>Шаг 11.<text:bookmark-end text:name="__RefHeading___шаг_11_12"/><text:bookmark-end text:name="шаг_11"/></text:h>
      <text:p text:style-name="Text_20_body">После выполнения всех настроек нажимаем кнопку «Подключить».</text:p>
      <table:table table:style-name="PluginODTAutoStyle_Table_33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4">
            <text:p text:style-name="PluginODTAutoStyle_Paragraph_35"><draw:frame draw:style-name="media" draw:name="16" text:anchor-type="as-char" draw:z-index="1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6">
            <table:table table:style-name="PluginODTAutoStyle_Table_38">
              <table:table-column table:style-name="odt_auto_style_table_column_9_1"/>
              <table:table-column table:style-name="odt_auto_style_table_column_9_2"/>
              <table:table-row>
                <table:table-cell office:value-type="string" table:style-name="PluginODTAutoStyle_TableCell_39">
                  <text:p text:style-name="PluginODTAutoStyle_Paragraph_40"><draw:frame draw:style-name="media" draw:name="17" text:anchor-type="as-char" draw:z-index="17" svg:width="1.27cm" svg:height="1.27cm"><draw:image xlink:href="Pictures/e19ac6e9aeff9c53d4c2df7996dc8582.png" xlink:type="simple" xlink:show="embed" xlink:actuate="onLoad"/></draw:frame></text:p>
                </table:table-cell>
                <table:table-cell office:value-type="string" table:style-name="PluginODTAutoStyle_TableCell_41">
                  <text:p text:style-name="PluginODTAutoStyle_Paragraph_42"><text:span text:style-name="Strong_20_Emphasis">ВАЖНО!!!</text:span></text:p>
                </table:table-cell>
              </table:table-row>
            </table:table>
            <text:p text:style-name="Text_20_body">Если вы подключаетесь к серверу, который работает под управлением операционной системы Linux, перед нажатием кнопки «Подключить» <text:span text:style-name="Strong_20_Emphasis">ОБЯЗАТЕЛЬНО(!!!)</text:span> переключитесь на английскую раскладку клавиатуры!!!</text:p>
          </table:table-cell>
        </table:table-row>
      </table:table>
      <table:table table:style-name="PluginODTAutoStyle_Table_43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44">
            <text:p text:style-name="PluginODTAutoStyle_Paragraph_45"><draw:frame draw:style-name="media" draw:name="18" text:anchor-type="as-char" draw:z-index="1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6">
            <text:p text:style-name="PluginODTAutoStyle_Paragraph_47">Если вы ставили галочку для сохранения пароля, вас попросят ввести ваш пароль!</text:p>
          </table:table-cell>
        </table:table-row>
      </table:table>
      <table:table table:style-name="PluginODTAutoStyle_Table_48">
        <table:table-column table:style-name="odt_auto_style_table_column_11_1"/>
        <table:table-column table:style-name="odt_auto_style_table_column_11_2"/>
        <table:table-row>
          <table:table-cell office:value-type="string" table:style-name="PluginODTAutoStyle_TableCell_49">
            <text:p text:style-name="PluginODTAutoStyle_Paragraph_50"><draw:frame draw:style-name="media" draw:name="19" text:anchor-type="as-char" draw:z-index="1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1">
            <text:p text:style-name="PluginODTAutoStyle_Paragraph_52">Важно! Если вы копируете/вставляете пароль, то вставлять пароль нужно обязательно только с помощью комбинации CTRL+V, вставка пароля мышкой работает не корректно!</text:p>
          </table:table-cell>
        </table:table-row>
      </table:table>
      <text:p text:style-name="Text_20_body"><draw:frame draw:style-name="mediacenter" draw:name="20" text:anchor-type="paragraph" draw:z-index="20" svg:width="15.875cm" svg:height="11.90625cm"><draw:image xlink:href="Pictures/e69699c6ce16b6e77c69f510615dbf5b.png" xlink:type="simple" xlink:show="embed" xlink:actuate="onLoad"/></draw:frame></text:p>
      <text:h text:style-name="Heading_20_2" text:outline-level="2"><text:bookmark-start text:name="__RefHeading___шаг_12_13"/><text:bookmark-start text:name="шаг_12"/>Шаг 12.<text:bookmark-end text:name="__RefHeading___шаг_12_13"/><text:bookmark-end text:name="шаг_12"/></text:h>
      <text:p text:style-name="Text_20_body">Могут появится дополнительные предупреждения.</text:p>
      <table:table table:style-name="PluginODTAutoStyle_Table_53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54">
            <text:p text:style-name="PluginODTAutoStyle_Paragraph_55"><draw:frame draw:style-name="media" draw:name="21" text:anchor-type="as-char" draw:z-index="2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56">
            <text:p text:style-name="PluginODTAutoStyle_Paragraph_57">Если появится окно “не удается проверить подлинность” – установите галочку “больше не выводить запрос” и нажмите кнопку “Да”.</text:p>
          </table:table-cell>
        </table:table-row>
      </table:table>
      <text:p text:style-name="Text_20_body"><draw:a xlink:type="simple" xlink:href="https://www.mihanik.net/wp-content/uploads/2017/05/mstsc-20.png"/></text:p>
      <text:p text:style-name="Text_20_body"><draw:a xlink:type="simple" xlink:href="https://www.mihanik.net/wp-content/uploads/2017/05/mstsc-21.png"/></text:p>
      <text:h text:style-name="Heading_20_2" text:outline-level="2"><text:bookmark-start text:name="__RefHeading___шаг_13_14"/><text:bookmark-start text:name="шаг_13"/>Шаг 13.<text:bookmark-end text:name="__RefHeading___шаг_13_14"/><text:bookmark-end text:name="шаг_13"/></text:h>
      <text:p text:style-name="Text_20_body">После нажатия кнопки “ОК”, если пароль был введен правильно – произойдет подключение к серверу и вы увидите перед собой его удаленный рабочий стол.</text:p>
      <text:p text:style-name="Text_20_body">Наверх </text:p>
      <table:table table:style-name="PluginODTAutoStyle_Table_58">
        <table:table-column table:style-name="odt_auto_style_table_column_13_1"/>
        <table:table-column table:style-name="odt_auto_style_table_column_13_2"/>
        <table:table-row>
          <table:table-cell office:value-type="string" table:style-name="PluginODTAutoStyle_TableCell_59">
            <text:p text:style-name="PluginODTAutoStyle_Paragraph_60"><draw:frame draw:style-name="media" draw:name="22" text:anchor-type="as-char" draw:z-index="2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1">
            <text:p text:style-name="PluginODTAutoStyle_Paragraph_6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  <style:style style:name="PluginODTAutoStyle_Table_28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9" style:family="table-cell">
      <style:paragraph-properties fo:text-align="center"/>
      <style:table-cell-properties fo:padding="0.1cm" fo:border="0.002cm solid #000000"/>
    </style:style>
    <style:style style:name="PluginODTAutoStyle_Paragraph_30" style:family="paragraph">
      <style:paragraph-properties fo:text-align="center" fo:padding="0.1cm"/>
    </style:style>
    <style:style style:name="PluginODTAutoStyle_TableCell_31" style:family="table-cell">
      <style:paragraph-properties fo:text-align="justify"/>
      <style:table-cell-properties fo:padding="0.3cm" fo:border="0.002cm solid #000000"/>
    </style:style>
    <style:style style:name="PluginODTAutoStyle_Paragraph_32" style:family="paragraph">
      <style:paragraph-properties fo:text-align="justify" fo:padding="0.3cm"/>
    </style:style>
    <style:style style:name="PluginODTAutoStyle_Table_33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4" style:family="table-cell">
      <style:paragraph-properties fo:text-align="center"/>
      <style:table-cell-properties fo:padding="0.1cm" fo:border="0.002cm solid #000000"/>
    </style:style>
    <style:style style:name="PluginODTAutoStyle_Paragraph_35" style:family="paragraph">
      <style:paragraph-properties fo:text-align="center" fo:padding="0.1cm"/>
    </style:style>
    <style:style style:name="PluginODTAutoStyle_TableCell_36" style:family="table-cell">
      <style:paragraph-properties fo:text-align="justify"/>
      <style:table-cell-properties fo:padding="0.3cm" fo:border="0.002cm solid #000000"/>
    </style:style>
    <style:style style:name="PluginODTAutoStyle_Paragraph_37" style:family="paragraph">
      <style:paragraph-properties fo:text-align="justify" fo:padding="0.3cm"/>
    </style:style>
    <style:style style:name="PluginODTAutoStyle_Table_38" style:family="table">
      <style:table-properties table:align="center" style:shadow="#808080 0.18cm 0.18cm" style:rel-width="-12149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9" style:family="table-cell">
      <style:paragraph-properties fo:text-align="center"/>
      <style:table-cell-properties fo:padding="0.1cm" fo:border="0.002cm solid #000000"/>
    </style:style>
    <style:style style:name="PluginODTAutoStyle_Paragraph_40" style:family="paragraph">
      <style:paragraph-properties fo:text-align="center" fo:padding="0.1cm"/>
    </style:style>
    <style:style style:name="PluginODTAutoStyle_TableCell_41" style:family="table-cell">
      <style:paragraph-properties fo:text-align="justify"/>
      <style:table-cell-properties fo:padding="0.3cm" fo:border="0.002cm solid #000000"/>
    </style:style>
    <style:style style:name="PluginODTAutoStyle_Paragraph_42" style:family="paragraph">
      <style:paragraph-properties fo:text-align="justify" fo:padding="0.3cm"/>
    </style:style>
    <style:style style:name="PluginODTAutoStyle_Table_43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4" style:family="table-cell">
      <style:paragraph-properties fo:text-align="center"/>
      <style:table-cell-properties fo:padding="0.1cm" fo:border="0.002cm solid #000000"/>
    </style:style>
    <style:style style:name="PluginODTAutoStyle_Paragraph_45" style:family="paragraph">
      <style:paragraph-properties fo:text-align="center" fo:padding="0.1cm"/>
    </style:style>
    <style:style style:name="PluginODTAutoStyle_TableCell_46" style:family="table-cell">
      <style:paragraph-properties fo:text-align="justify"/>
      <style:table-cell-properties fo:padding="0.3cm" fo:border="0.002cm solid #000000"/>
    </style:style>
    <style:style style:name="PluginODTAutoStyle_Paragraph_47" style:family="paragraph">
      <style:paragraph-properties fo:text-align="justify" fo:padding="0.3cm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paragraph-properties fo:text-align="justify"/>
      <style:table-cell-properties fo:padding="0.3cm" fo:border="0.002cm solid #000000"/>
    </style:style>
    <style:style style:name="PluginODTAutoStyle_Paragraph_52" style:family="paragraph">
      <style:paragraph-properties fo:text-align="justify" fo:padding="0.3cm"/>
    </style:style>
    <style:style style:name="PluginODTAutoStyle_Table_53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54" style:family="table-cell">
      <style:paragraph-properties fo:text-align="center"/>
      <style:table-cell-properties fo:padding="0.1cm" fo:border="0.002cm solid #000000"/>
    </style:style>
    <style:style style:name="PluginODTAutoStyle_Paragraph_55" style:family="paragraph">
      <style:paragraph-properties fo:text-align="center" fo:padding="0.1cm"/>
    </style:style>
    <style:style style:name="PluginODTAutoStyle_TableCell_56" style:family="table-cell">
      <style:paragraph-properties fo:text-align="justify"/>
      <style:table-cell-properties fo:padding="0.3cm" fo:border="0.002cm solid #000000"/>
    </style:style>
    <style:style style:name="PluginODTAutoStyle_Paragraph_57" style:family="paragraph">
      <style:paragraph-properties fo:text-align="justify" fo:padding="0.3cm"/>
    </style:style>
    <style:style style:name="PluginODTAutoStyle_Table_58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9" style:family="table-cell">
      <style:paragraph-properties fo:text-align="center"/>
      <style:table-cell-properties fo:padding="0.1cm" fo:border="0.002cm solid #000000"/>
    </style:style>
    <style:style style:name="PluginODTAutoStyle_Paragraph_60" style:family="paragraph">
      <style:paragraph-properties fo:text-align="center" fo:padding="0.1cm"/>
    </style:style>
    <style:style style:name="PluginODTAutoStyle_TableCell_61" style:family="table-cell">
      <style:paragraph-properties fo:text-align="justify"/>
      <style:table-cell-properties fo:padding="0.3cm" fo:border="0.002cm solid #000000"/>
    </style:style>
    <style:style style:name="PluginODTAutoStyle_Paragraph_6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подключиться_к_серверу_через_удаленный_рабочий_стол_rdp</dc:title>
  </office:meta>
</office:document-meta>
</file>