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работа_с_принтерами:исправить_ошибку_0x0000011b_подключения_принтера_в_windows"/>&lt;a name="top"&gt;&lt;/a&gt;</text:span></text:p>
      <text:h text:style-name="Heading_20_1" text:outline-level="1"><text:bookmark-start text:name="__RefHeading___исправить_ошибку_0x0000011b_подключения_принтера_в_windows_1"/><text:bookmark-start text:name="исправить_ошибку_0x0000011b_подключения_принтера_в_windows"/>Исправить ошибку 0x0000011b подключения принтера в windows<text:bookmark-end text:name="__RefHeading___исправить_ошибку_0x0000011b_подключения_принтера_в_windows_1"/><text:bookmark-end text:name="исправить_ошибку_0x0000011b_подключения_принтера_в_windows"/></text:h>
      <text:p text:style-name="Text_20_body"><text:a xlink:type="simple" xlink:href="http://wiki.mihanik.net/doku.php?id=windows:работа_с_принтерами:исправить_ошибку_0x0000011b_подключения_принтера_в_windows&amp;do=export_pdf" text:style-name="Internet_20_link" text:visited-style-name="Visited_20_Internet_20_Link">Экспорт в PDF </text:a> </text:p>
      <text:p text:style-name="Text_20_body"><draw:a xlink:type="simple" xlink:href="https://wiki.mihanik.net/doku.php/%D0%BE%D0%BF%D0%B5%D1%80%D0%B0%D1%86%D0%B8%D0%BE%D0%BD%D0%BD%D1%8B%D0%B5_%D1%81%D0%B8%D1%81%D1%82%D0%B5%D0%BC%D1%8B:windows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Ошибка возникает на ПК, на котором пытаются подключить сетевой принтер, расположенный на соседнем ПК.</text:p>
      <text:p text:style-name="Text_20_body">1. На ПК с принтером от имени администратора запускаем командную строку.</text:p>
      <text:p text:style-name="Text_20_body">2. В командной строке выполняем</text:p>
      <text:p text:style-name="Text_20_body">
«»
«»
</text:p>
      <text:p text:style-name="Text_20_body">3. Перезагружаем ПК с принтером.</text:p>
      <text:p text:style-name="Text_20_body">4. Пробуем опять подключить сетевой принтер.</text:p>
      <text:p text:style-name="Text_20_body">PS.<text:line-break/>
Идея взята отсюда: <text:a xlink:type="simple" xlink:href="https://mywebpc.ru/windows/error-fix-0x0000011b-printer/" text:style-name="Internet_20_link" text:visited-style-name="Visited_20_Internet_20_Link">https://mywebpc.ru/windows/error-fix-0x0000011b-printer/</text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работа_с_принтерами:исправить_ошибку_0x0000011b_подключения_принтера_в_windows</dc:title>
  </office:meta>
</office:document-meta>
</file>