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принтерами:очистка_очереди_печати"/>&lt;a name="top"&gt;&lt;/a&gt;</text:span></text:p>
      <text:h text:style-name="Heading_20_1" text:outline-level="1"><text:bookmark-start text:name="__RefHeading___очистка_очереди_печати_1"/><text:bookmark-start text:name="очистка_очереди_печати"/>Очистка очереди печати<text:bookmark-end text:name="__RefHeading___очистка_очереди_печати_1"/><text:bookmark-end text:name="очистка_очереди_печати"/></text:h>
      <text:p text:style-name="Text_20_body"><text:a xlink:type="simple" xlink:href="http://wiki.mihanik.net/doku.php?id=windows:работа_с_принтерами:очистка_очереди_печати&amp;do=export_pdf" text:style-name="Internet_20_link" text:visited-style-name="Visited_20_Internet_20_Link">Экспорт в PDF</text:a> </text:p>
      <text:p text:style-name="Text_20_body">Дата создания: 2022/01/14 09:35 (C) mihanik</text:p>
      <text:p text:style-name="Text_20_body"><draw:a xlink:type="simple" xlink:href="https://wiki.mihanik.net/doku.php/%D0%BE%D0%BF%D0%B5%D1%80%D0%B0%D1%86%D0%B8%D0%BE%D0%BD%D0%BD%D1%8B%D0%B5_%D1%81%D0%B8%D1%81%D1%82%D0%B5%D0%BC%D1%8B:windows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net stop spooler<text:line-break/>del %systemroot%\system32\spool\printers\*.shd /F /S /Q<text:line-break/>del %systemroot%\system32\spool\printers\*.spl /F /S /Q<text:line-break/>net start spooler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принтерами:очистка_очереди_печати</dc:title>
  </office:meta>
</office:document-meta>
</file>