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88bd7bb2401cdea3119d9fac8b893c.png"/>
  <manifest:file-entry manifest:media-type="image/png" manifest:full-path="Pictures/0d99729276fa01942d89c67333532eaf.png"/>
  <manifest:file-entry manifest:media-type="image/png" manifest:full-path="Pictures/b5e576a7e6c104cba559beb97af716d4.png"/>
  <manifest:file-entry manifest:media-type="image/png" manifest:full-path="Pictures/6b1b6b4a598acf22198d7f8f41854e71.png"/>
  <manifest:file-entry manifest:media-type="image/png" manifest:full-path="Pictures/a3dca77325a35f6d38012a8d8ae03a1e.png"/>
  <manifest:file-entry manifest:media-type="image/png" manifest:full-path="Pictures/59830dd4d99d23a0f992d6563d8b4f6a.png"/>
  <manifest:file-entry manifest:media-type="image/png" manifest:full-path="Pictures/198fee03038f3033802a16b08c323b5d.png"/>
  <manifest:file-entry manifest:media-type="image/png" manifest:full-path="Pictures/4d11a8db7eb4412a2aab84a79cf7646c.png"/>
  <manifest:file-entry manifest:media-type="image/png" manifest:full-path="Pictures/78421c87d531f2662a14ee5cf6b4db70.png"/>
  <manifest:file-entry manifest:media-type="image/png" manifest:full-path="Pictures/8bc18fd29f60c70dffec792351a8af07.png"/>
  <manifest:file-entry manifest:media-type="image/png" manifest:full-path="Pictures/994a37f1c285afaa5a9a7a79ed1735ca.png"/>
  <manifest:file-entry manifest:media-type="image/png" manifest:full-path="Pictures/afaae422123ddf62e39811f4357c818a.png"/>
  <manifest:file-entry manifest:media-type="image/png" manifest:full-path="Pictures/02ec8e303a923dda9d0a1e06b13b6232.png"/>
  <manifest:file-entry manifest:media-type="image/png" manifest:full-path="Pictures/9aa9491f0c00e4c6f848dd80b140f93d.png"/>
  <manifest:file-entry manifest:media-type="image/png" manifest:full-path="Pictures/96c3408aba635dbabbd47ac89db7b0c7.png"/>
  <manifest:file-entry manifest:media-type="image/png" manifest:full-path="Pictures/e1df14da61bc05d2d049eb2a89b74c96.png"/>
  <manifest:file-entry manifest:media-type="image/png" manifest:full-path="Pictures/914a6be32796bbfc5f4eb44494ea1717.png"/>
  <manifest:file-entry manifest:media-type="image/png" manifest:full-path="Pictures/ec012d3d8bdfaf6713152a265c3a53d4.png"/>
  <manifest:file-entry manifest:media-type="image/png" manifest:full-path="Pictures/5c83a2fb9e45b602a360f64520eedc5e.png"/>
  <manifest:file-entry manifest:media-type="image/png" manifest:full-path="Pictures/96f5d84f7140bcf3359e29a32d565e17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  <style:style style:name="PluginODTAutoStyle_Table_19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0" style:family="table-cell">
      <style:paragraph-properties fo:text-align="center"/>
      <style:table-cell-properties fo:padding="0.1cm" fo:border="0.002cm solid #000000"/>
    </style:style>
    <style:style style:name="PluginODTAutoStyle_Paragraph_21" style:family="paragraph">
      <style:paragraph-properties fo:text-align="center" fo:padding="0.1cm"/>
    </style:style>
    <style:style style:name="PluginODTAutoStyle_TableCell_22" style:family="table-cell">
      <style:paragraph-properties fo:text-align="justify"/>
      <style:table-cell-properties fo:padding="0.3cm" fo:border="0.002cm solid #000000"/>
    </style:style>
    <style:style style:name="PluginODTAutoStyle_Paragraph_23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удалённый_рабочий_стол:реализация_2fa_через_otp_на_windows"/>&lt;a name="top"&gt;&lt;/a&gt;</text:span></text:p>
      <text:h text:style-name="Heading_20_1" text:outline-level="1"><text:bookmark-start text:name="__RefHeading___реализация_2af_через_otp_на_windows_1"/><text:bookmark-start text:name="реализация_2af_через_otp_на_windows"/>Реализация 2AF через OTP на Windows<text:bookmark-end text:name="__RefHeading___реализация_2af_через_otp_на_windows_1"/><text:bookmark-end text:name="реализация_2af_через_otp_на_windows"/></text:h>
      <text:p text:style-name="Text_20_body"><text:a xlink:type="simple" xlink:href="http://wiki.mihanik.net/doku.php?id=операционные_системы:windows:удалённый_рабочий_стол:реализация_2fa_через_otp_на_windows&amp;do=export_pdf" text:style-name="Internet_20_link" text:visited-style-name="Visited_20_Internet_20_Link"> Экспорт в PDF </text:a> </text:p>
      <text:p text:style-name="Text_20_body">Дата создания: 2026/02/10 14:3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Компьютер под управлением ОС Windows, к которому вы подключаетесь через удалённый рабочий стол.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Усилить безопасность подключения к компьютеру с использованием двухфакторной авторизации (2FA).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Для реализации 2FA через OTP на Windows нам понадобится open source продукт под названием <text:span text:style-name="Strong_20_Emphasis">multiOTP</text:span> <text:a xlink:type="simple" xlink:href="https://github.com/multiOTP/multiotp/wiki/" text:style-name="Internet_20_link" text:visited-style-name="Visited_20_Internet_20_Link">https://github.com/multiOTP/multiotp/wiki/</text:a>, а точнее его отдельный компонент <text:span text:style-name="Strong_20_Emphasis">multiOTPCredentialProvider</text:span> <text:a xlink:type="simple" xlink:href="https://github.com/multiOTP/multiOTPCredentialProvider" text:style-name="Internet_20_link" text:visited-style-name="Visited_20_Internet_20_Link">https://github.com/multiOTP/multiOTPCredentialProvider</text:a></text:p>
      <text:p text:style-name="Text_20_body">И так, открываем страницу <text:a xlink:type="simple" xlink:href="https://github.com/multiOTP/multiOTPCredentialProvider" text:style-name="Internet_20_link" text:visited-style-name="Visited_20_Internet_20_Link">https://github.com/multiOTP/multiOTPCredentialProvider</text:a> .</text:p>
      <text:p text:style-name="Text_20_body"><draw:frame draw:style-name="mediacenter" draw:name="0" text:anchor-type="paragraph" draw:z-index="0" svg:width="15.875cm" svg:height="11.90625cm"><draw:image xlink:href="Pictures/fe88bd7bb2401cdea3119d9fac8b893c.png" xlink:type="simple" xlink:show="embed" xlink:actuate="onLoad"/></draw:frame></text:p>
      <text:p text:style-name="Text_20_body">Проматываем немного ниже и скачиваем Microsoft Visual C + + Redistributable 2015-2022</text:p>
      <text:p text:style-name="Text_20_body"><draw:frame draw:style-name="mediacenter" draw:name="1" text:anchor-type="paragraph" draw:z-index="1" svg:width="15.875cm" svg:height="11.90625cm"><draw:image xlink:href="Pictures/0d99729276fa01942d89c67333532eaf.png" xlink:type="simple" xlink:show="embed" xlink:actuate="onLoad"/></draw:frame></text:p>
      <text:p text:style-name="Text_20_body">Открываем пупку с загрузками и устанавливаем Visual C++ Redistributable</text:p>
      <text:p text:style-name="Text_20_body"><draw:frame draw:style-name="mediacenter" draw:name="2" text:anchor-type="paragraph" draw:z-index="2" svg:width="15.875cm" svg:height="11.90625cm"><draw:image xlink:href="Pictures/b5e576a7e6c104cba559beb97af716d4.png" xlink:type="simple" xlink:show="embed" xlink:actuate="onLoad"/></draw:frame></text:p>
      <text:p text:style-name="Text_20_body"><draw:frame draw:style-name="mediacenter" draw:name="3" text:anchor-type="paragraph" draw:z-index="3" svg:width="15.875cm" svg:height="11.90625cm"><draw:image xlink:href="Pictures/6b1b6b4a598acf22198d7f8f41854e71.png" xlink:type="simple" xlink:show="embed" xlink:actuate="onLoad"/></draw:frame></text:p>
      <text:p text:style-name="Text_20_body"><draw:frame draw:style-name="mediacenter" draw:name="4" text:anchor-type="paragraph" draw:z-index="4" svg:width="15.875cm" svg:height="11.90625cm"><draw:image xlink:href="Pictures/a3dca77325a35f6d38012a8d8ae03a1e.png" xlink:type="simple" xlink:show="embed" xlink:actuate="onLoad"/></draw:frame></text:p>
      <text:p text:style-name="Text_20_body"><draw:frame draw:style-name="mediacenter" draw:name="5" text:anchor-type="paragraph" draw:z-index="5" svg:width="15.875cm" svg:height="11.90625cm"><draw:image xlink:href="Pictures/59830dd4d99d23a0f992d6563d8b4f6a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Теперь переходим на страницу с <text:a xlink:type="simple" xlink:href="https://download.multiotp.net/credential-provider/" text:style-name="Internet_20_link" text:visited-style-name="Visited_20_Internet_20_Link"> multiOTPCredentialProvider</text:a></text:p>
      <text:p text:style-name="Text_20_body"><draw:frame draw:style-name="mediacenter" draw:name="6" text:anchor-type="paragraph" draw:z-index="6" svg:width="15.875cm" svg:height="11.90625cm"><draw:image xlink:href="Pictures/198fee03038f3033802a16b08c323b5d.png" xlink:type="simple" xlink:show="embed" xlink:actuate="onLoad"/></draw:frame></text:p>
      <text:p text:style-name="Text_20_body">И скачиваем последнюю версию программного продукта</text:p>
      <text:p text:style-name="Text_20_body"><draw:frame draw:style-name="mediacenter" draw:name="7" text:anchor-type="paragraph" draw:z-index="7" svg:width="15.875cm" svg:height="11.90625cm"><draw:image xlink:href="Pictures/4d11a8db7eb4412a2aab84a79cf7646c.png" xlink:type="simple" xlink:show="embed" xlink:actuate="onLoad"/></draw:frame></text:p>
      <text:p text:style-name="Text_20_body">Распаковываем архив</text:p>
      <text:p text:style-name="Text_20_body"><draw:frame draw:style-name="mediacenter" draw:name="8" text:anchor-type="paragraph" draw:z-index="8" svg:width="15.875cm" svg:height="11.90625cm"><draw:image xlink:href="Pictures/78421c87d531f2662a14ee5cf6b4db70.png" xlink:type="simple" xlink:show="embed" xlink:actuate="onLoad"/></draw:frame></text:p>
      <text:p text:style-name="Text_20_body">Можем запускать установщик.</text:p>
      <text:p text:style-name="Text_20_body"><draw:frame draw:style-name="mediacenter" draw:name="9" text:anchor-type="paragraph" draw:z-index="9" svg:width="15.875cm" svg:height="11.90625cm"><draw:image xlink:href="Pictures/8bc18fd29f60c70dffec792351a8af07.png" xlink:type="simple" xlink:show="embed" xlink:actuate="onLoad"/></draw:frame>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Установку опишу просто скриншотами</text:p>
      <text:p text:style-name="Text_20_body"><draw:frame draw:style-name="mediacenter" draw:name="10" text:anchor-type="paragraph" draw:z-index="10" svg:width="15.875cm" svg:height="11.90625cm"><draw:image xlink:href="Pictures/994a37f1c285afaa5a9a7a79ed1735ca.png" xlink:type="simple" xlink:show="embed" xlink:actuate="onLoad"/></draw:frame></text:p>
      <text:p text:style-name="Text_20_body"><draw:frame draw:style-name="mediacenter" draw:name="11" text:anchor-type="paragraph" draw:z-index="11" svg:width="15.875cm" svg:height="11.90625cm"><draw:image xlink:href="Pictures/afaae422123ddf62e39811f4357c818a.png" xlink:type="simple" xlink:show="embed" xlink:actuate="onLoad"/></draw:frame></text:p>
      <text:p text:style-name="Text_20_body"><draw:frame draw:style-name="mediacenter" draw:name="12" text:anchor-type="paragraph" draw:z-index="12" svg:width="15.875cm" svg:height="11.90625cm"><draw:image xlink:href="Pictures/02ec8e303a923dda9d0a1e06b13b6232.png" xlink:type="simple" xlink:show="embed" xlink:actuate="onLoad"/></draw:frame></text:p>
      <text:p text:style-name="Text_20_body"><draw:frame draw:style-name="mediacenter" draw:name="13" text:anchor-type="paragraph" draw:z-index="13" svg:width="15.875cm" svg:height="11.90625cm"><draw:image xlink:href="Pictures/9aa9491f0c00e4c6f848dd80b140f93d.png" xlink:type="simple" xlink:show="embed" xlink:actuate="onLoad"/></draw:frame></text:p>
      <text:p text:style-name="Text_20_body"><draw:frame draw:style-name="mediacenter" draw:name="14" text:anchor-type="paragraph" draw:z-index="14" svg:width="15.875cm" svg:height="11.90625cm"><draw:image xlink:href="Pictures/96c3408aba635dbabbd47ac89db7b0c7.png" xlink:type="simple" xlink:show="embed" xlink:actuate="onLoad"/></draw:frame></text:p>
      <text:p text:style-name="Text_20_body"><draw:frame draw:style-name="mediacenter" draw:name="15" text:anchor-type="paragraph" draw:z-index="15" svg:width="15.875cm" svg:height="11.90625cm"><draw:image xlink:href="Pictures/e1df14da61bc05d2d049eb2a89b74c96.png" xlink:type="simple" xlink:show="embed" xlink:actuate="onLoad"/></draw:frame></text:p>
      <text:p text:style-name="Text_20_body"><draw:frame draw:style-name="mediacenter" draw:name="16" text:anchor-type="paragraph" draw:z-index="16" svg:width="15.875cm" svg:height="11.90625cm"><draw:image xlink:href="Pictures/914a6be32796bbfc5f4eb44494ea1717.png" xlink:type="simple" xlink:show="embed" xlink:actuate="onLoad"/></draw:frame></text:p>
      <text:p text:style-name="Text_20_body"><draw:frame draw:style-name="mediacenter" draw:name="17" text:anchor-type="paragraph" draw:z-index="17" svg:width="15.875cm" svg:height="11.90625cm"><draw:image xlink:href="Pictures/ec012d3d8bdfaf6713152a265c3a53d4.png" xlink:type="simple" xlink:show="embed" xlink:actuate="onLoad"/></draw:frame></text:p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Теперь нужно настроить <text:span text:style-name="Strong_20_Emphasis">КАЖДОМУ</text:span> пользователю доступ по RDP с использованием 2FA.</text:p>
      <text:p text:style-name="Text_20_body">Открываем командную строку от имени администратора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8" text:anchor-type="as-char" draw:z-index="18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Как это сделать можно посмотреть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тут</text:a></text:p>
          </table:table-cell>
        </table:table-row>
      </table:table>
      <text:p text:style-name="Text_20_body">Создаём папку, которая нам потом понадобится для хранения QR-кодов пользователей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md c:\multiotp</text:p>
          </table:table-cell>
        </table:table-row>
      </table:table>
      <text:p text:style-name="Text_20_body">Переходим в папку с установленным <text:span text:style-name="Strong_20_Emphasis">multiOTP</text:span>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cd "C:\Program Files\multiOTP"</text:p>
          </table:table-cell>
        </table:table-row>
      </table:table>
      <text:p text:style-name="Text_20_body">Для пользователя <text:span text:style-name="Strong_20_Emphasis">mihanik</text:span> задаём вход через <text:span text:style-name="Strong_20_Emphasis">multiOTP</text:span>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multiotp.exe -debug -display-log -create mihanik TOTP A5FA39B90E408D3838E1 6</text:p>
          </table:table-cell>
        </table:table-row>
      </table:table>
      <text:p text:style-name="Text_20_body">Здесь:</text:p>
      <text:list text:style-name="List_20_1" text:continue-numbering="false">
        <text:list-item>
          <text:p text:style-name="List_20_1_Content_First"> mihanik - имя пользователя</text:p>
        </text:list-item>
        <text:list-item>
          <text:p text:style-name="List_20_1_Content"> A5FA39B90E408D3838E1 - любой 160 битный ключ (Hexadecimal, Шестнадцатеричный ключ, 20 символов), можно создать в <text:a xlink:type="simple" xlink:href="https://numbergenerator.org/random-16-digit-hex-codes-generator#!numbers=1&amp;length=20&amp;addfilters=" text:style-name="Internet_20_link" text:visited-style-name="Visited_20_Internet_20_Link"> онлайн генераторе</text:a>  .</text:p>
        </text:list-item>
        <text:list-item>
          <text:p text:style-name="List_20_1_Content_Last"> 6 - количество символов в одноразовом пароле</text:p>
        </text:list-item>
      </text:list>
      <text:p text:style-name="Text_20_body">И сразу же создадим пользователю qr код для добавления в аутентификатор: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multiotp.exe -qrcode mihanik "c:\multiotp\totp_mihanik.png"</text:p>
          </table:table-cell>
        </table:table-row>
      </table:table>
      <text:p text:style-name="Text_20_body">Код добавляем в программу атентификатор на своём смартфоне.</text:p>
      <text:p text:style-name="Text_20_body">Например, <text:span text:style-name="Strong_20_Emphasis">Яндекс.Ключ</text:span>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Теперь пробуем подключиться к компьютеру посредством RDP.</text:p>
      <text:p text:style-name="Text_20_body">Видим, что нас просят указать код для подключения</text:p>
      <text:p text:style-name="Text_20_body"><draw:frame draw:style-name="mediacenter" draw:name="19" text:anchor-type="paragraph" draw:z-index="19" svg:width="15.875cm" svg:height="8.4997395833333cm"><draw:image xlink:href="Pictures/96f5d84f7140bcf3359e29a32d565e17.png" xlink:type="simple" xlink:show="embed" xlink:actuate="onLoad"/></draw:frame></text:p>
      <table:table table:style-name="PluginODTAutoStyle_Table_14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5">
            <text:p text:style-name="PluginODTAutoStyle_Paragraph_16"><draw:frame draw:style-name="media" draw:name="20" text:anchor-type="as-char" draw:z-index="2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7">
            <text:p text:style-name="PluginODTAutoStyle_Paragraph_18">Этот код будет показываться только при подключении по RDP</text:p>
          </table:table-cell>
        </table:table-row>
      </table:table>
      <text:h text:style-name="Heading_20_3" text:outline-level="3"><text:bookmark-start text:name="__RefHeading___шаг_6_10"/><text:bookmark-start text:name="шаг_6"/>Шаг 6<text:bookmark-end text:name="__RefHeading___шаг_6_10"/><text:bookmark-end text:name="шаг_6"/></text:h>
      <text:p text:style-name="Text_20_body">Вводим код из аутентификатора, попадаем на удалённый рабочий стол.</text:p>
      <text:h text:style-name="Heading_20_2" text:outline-level="2"><text:bookmark-start text:name="__RefHeading___источники_11"/><text:bookmark-start text:name="источники"/>Источники<text:bookmark-end text:name="__RefHeading___источники_11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vk.com/wall-95686747_42520" text:style-name="Internet_20_link" text:visited-style-name="Visited_20_Internet_20_Link">https://vk.com/wall-95686747_42520</text:a></text:p>
        </text:list-item>
      </text:list>
      <text:p text:style-name="Text_20_body">⇑ Наверх ⇑</text:p>
      <table:table table:style-name="PluginODTAutoStyle_Table_19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20">
            <text:p text:style-name="PluginODTAutoStyle_Paragraph_21"><draw:frame draw:style-name="media" draw:name="21" text:anchor-type="as-char" draw:z-index="2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2">
            <text:p text:style-name="PluginODTAutoStyle_Paragraph_23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  <style:style style:name="PluginODTAutoStyle_Table_19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20" style:family="table-cell">
      <style:paragraph-properties fo:text-align="center"/>
      <style:table-cell-properties fo:padding="0.1cm" fo:border="0.002cm solid #000000"/>
    </style:style>
    <style:style style:name="PluginODTAutoStyle_Paragraph_21" style:family="paragraph">
      <style:paragraph-properties fo:text-align="center" fo:padding="0.1cm"/>
    </style:style>
    <style:style style:name="PluginODTAutoStyle_TableCell_22" style:family="table-cell">
      <style:paragraph-properties fo:text-align="justify"/>
      <style:table-cell-properties fo:padding="0.3cm" fo:border="0.002cm solid #000000"/>
    </style:style>
    <style:style style:name="PluginODTAutoStyle_Paragraph_23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удалённый_рабочий_стол:реализация_2fa_через_otp_на_windows</dc:title>
  </office:meta>
</office:document-meta>
</file>