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-3.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14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5" style:family="table-cell">
      <style:paragraph-properties fo:text-align="center"/>
      <style:table-cell-properties fo:padding="0.1cm" fo:border="0.002cm solid #000000"/>
    </style:style>
    <style:style style:name="PluginODTAutoStyle_Paragraph_16" style:family="paragraph">
      <style:paragraph-properties fo:text-align="center" fo:padding="0.1cm"/>
    </style:style>
    <style:style style:name="PluginODTAutoStyle_TableCell_17" style:family="table-cell">
      <style:paragraph-properties fo:text-align="justify"/>
      <style:table-cell-properties fo:padding="0.3cm" fo:border="0.002cm solid #000000"/>
    </style:style>
    <style:style style:name="PluginODTAutoStyle_Paragraph_18" style:family="paragraph">
      <style:paragraph-properties fo:text-align="justify" fo:padding="0.3cm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fo:padding="0.3cm" fo:border="0.002cm solid #000000"/>
    </style:style>
    <style:style style:name="PluginODTAutoStyle_Paragraph_3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управление_службами_windows_из_командной_строки"/>&lt;a name="top"&gt;&lt;/a&gt;</text:span></text:p>
      <text:h text:style-name="Heading_20_1" text:outline-level="1"><text:bookmark-start text:name="__RefHeading___управление_службами_windows_из_командной_строки_1"/><text:bookmark-start text:name="управление_службами_windows_из_командной_строки"/>Управление службами windows из командной строки<text:bookmark-end text:name="__RefHeading___управление_службами_windows_из_командной_строки_1"/><text:bookmark-end text:name="управление_службами_windows_из_командной_строки"/></text:h>
      <text:p text:style-name="Text_20_body"><text:a xlink:type="simple" xlink:href="http://wiki.mihanik.net/doku.php?id=операционные_системы:windows:управление_службами_windows_из_командной_строки&amp;do=export_pdf" text:style-name="Internet_20_link" text:visited-style-name="Visited_20_Internet_20_Link">Экспорт в PDF</text:a> </text:p>
      <text:p text:style-name="Text_20_body">Дата создания: 2022/05/17 09:23 (C) mihanik</text:p>
      <text:p text:style-name="Text_20_body"><draw:a xlink:type="simple" xlink:href="https://wiki.mihanik.net/doku.php/%D0%BE%D0%BF%D0%B5%D1%80%D0%B0%D1%86%D0%B8%D0%BE%D0%BD%D0%BD%D1%8B%D0%B5_%D1%81%D0%B8%D1%81%D1%82%D0%B5%D0%BC%D1%8B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Источник:<text:line-break/>
<text:a xlink:type="simple" xlink:href="https://docs.microsoft.com/ru-ru/windows-server/administration/windows-commands/sc-config" text:style-name="Internet_20_link" text:visited-style-name="Visited_20_Internet_20_Link">https://docs.microsoft.com/ru-ru/windows-server/administration/windows-commands/sc-config</text:a></text:p>
          </table:table-cell>
        </table:table-row>
      </table:table>
      <text:h text:style-name="Heading_20_2" text:outline-level="2"><text:bookmark-start text:name="__RefHeading___остановить_службу_2"/><text:bookmark-start text:name="остановить_службу"/>1. Остановить службу.<text:bookmark-end text:name="__RefHeading___остановить_службу_2"/><text:bookmark-end text:name="остановить_службу"/></text:h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net stop &lt;имя службы&gt;</text:p>
          </table:table-cell>
        </table:table-row>
      </table:table>
      <text:h text:style-name="Heading_20_2" text:outline-level="2"><text:bookmark-start text:name="__RefHeading___запустить_службу_3"/><text:bookmark-start text:name="запустить_службу"/>2. Запустить службу.<text:bookmark-end text:name="__RefHeading___запустить_службу_3"/><text:bookmark-end text:name="запустить_службу"/></text:h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net start &lt;имя службы&gt;</text:p>
          </table:table-cell>
        </table:table-row>
      </table:table>
      <text:h text:style-name="Heading_20_2" text:outline-level="2"><text:bookmark-start text:name="__RefHeading___удалить_службу_4"/><text:bookmark-start text:name="удалить_службу"/>3. Удалить службу.<text:bookmark-end text:name="__RefHeading___удалить_службу_4"/><text:bookmark-end text:name="удалить_службу"/></text:h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sc delete &lt;имя службы&gt;</text:p>
          </table:table-cell>
        </table:table-row>
      </table:table>
      <text:h text:style-name="Heading_20_2" text:outline-level="2"><text:bookmark-start text:name="__RefHeading___отключить_службу_5"/><text:bookmark-start text:name="отключить_службу"/>4. Отключить службу<text:bookmark-end text:name="__RefHeading___отключить_службу_5"/><text:bookmark-end text:name="отключить_службу"/></text:h>
      <table:table table:style-name="Table">
        <table:table-column table:style-name="odt_auto_style_table_column_5_1"/>
        <table:table-row>
          <table:table-cell office:value-type="string" table:style-name="PluginODTAutoStyle_TableCell_12">
            <text:p text:style-name="Preformatted_20_Text">sc config &lt;имя службы&gt; start= disabled</text:p>
          </table:table-cell>
        </table:table-row>
      </table:table>
      <table:table table:style-name="PluginODTAutoStyle_Table_14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15">
            <text:p text:style-name="PluginODTAutoStyle_Paragraph_16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7">
            <text:p text:style-name="PluginODTAutoStyle_Paragraph_18">Не забывайте после <text:span text:style-name="Strong_20_Emphasis">start=</text:span> делать пробел!</text:p>
          </table:table-cell>
        </table:table-row>
      </table:table>
      <text:h text:style-name="Heading_20_2" text:outline-level="2"><text:bookmark-start text:name="__RefHeading___изменить_способ_запуска_службы_6"/><text:bookmark-start text:name="изменить_способ_запуска_службы"/>5. Изменить способ запуска службы<text:bookmark-end text:name="__RefHeading___изменить_способ_запуска_службы_6"/><text:bookmark-end text:name="изменить_способ_запуска_службы"/></text:h>
      <table:table table:style-name="Table">
        <table:table-column table:style-name="odt_auto_style_table_column_7_1"/>
        <table:table-row>
          <table:table-cell office:value-type="string" table:style-name="PluginODTAutoStyle_TableCell_19">
            <text:p text:style-name="Preformatted_20_Text">sc config &lt;имя службы&gt; start= &lt;способ запуска&gt;</text:p>
          </table:table-cell>
        </table:table-row>
      </table:table>
      <table:table table:style-name="PluginODTAutoStyle_Table_21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22">
            <text:p text:style-name="PluginODTAutoStyle_Paragraph_23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Не забывайте после <text:span text:style-name="Strong_20_Emphasis">start=</text:span> делать пробел!</text:p>
          </table:table-cell>
        </table:table-row>
      </table:table>
      <table:table table:style-name="PluginODTAutoStyle_Table_26">
        <table:table-column table:style-name="odt_auto_style_table_column_9_1"/>
        <table:table-column table:style-name="odt_auto_style_table_column_9_2"/>
        <table:table-row>
          <table:table-cell office:value-type="string" table:style-name="PluginODTAutoStyle_TableCell_27">
            <text:p text:style-name="PluginODTAutoStyle_Paragraph_28"><draw:frame draw:style-name="media" draw:name="4" text:anchor-type="as-char" draw:z-index="4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9">
            <table:table table:style-name="Table">
              <table:table-column/>
              <table:table-row>
                <table:table-cell office:value-type="string" table:style-name="tableheader">
                  <text:p text:style-name="Table_20_Heading">Способ запуска</text:p>
                </table:table-cell>
              </table:table-row>
            </table:table>
            <text:p text:style-name="Text_20_body"><text:span text:style-name="Strong_20_Emphasis">boot</text:span> Драйвер устройства, который загружается загрузчиком системы.
<text:span text:style-name="Strong_20_Emphasis">system</text:span> Драйвер устройства, который запускается при инициализации ядра.
<text:span text:style-name="Strong_20_Emphasis">auto</text:span> Служба, которая автоматически запускается при каждой перезагрузке компьютера и даже в том случае, если на компьютер не вошел ни один пользователь
<text:span text:style-name="Strong_20_Emphasis">delayed-auto</text:span>Служба, которая запускается автоматически через некоторое время после запуска других автоматических служб.
<text:span text:style-name="Strong_20_Emphasis">demand</text:span> Служба, которая должна запускаться вручную. Это значение используется по умолчанию, если не указан параметр <text:span text:style-name="Strong_20_Emphasis">start=</text:span>
<text:span text:style-name="Strong_20_Emphasis">disabled</text:span> Служба, которую нельзя запустить. Чтобы запустить отключенную службу, выберите другой тип запуска</text:p>
          </table:table-cell>
        </table:table-row>
      </table:table>
      <text:p text:style-name="Text_20_body">⇑ Наверх ⇑</text:p>
      <table:table table:style-name="PluginODTAutoStyle_Table_31">
        <table:table-column table:style-name="odt_auto_style_table_column_11_1"/>
        <table:table-column table:style-name="odt_auto_style_table_column_11_2"/>
        <table:table-row>
          <table:table-cell office:value-type="string" table:style-name="PluginODTAutoStyle_TableCell_32">
            <text:p text:style-name="PluginODTAutoStyle_Paragraph_33"><draw:frame draw:style-name="media" draw:name="5" text:anchor-type="as-char" draw:z-index="5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-3.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14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5" style:family="table-cell">
      <style:paragraph-properties fo:text-align="center"/>
      <style:table-cell-properties fo:padding="0.1cm" fo:border="0.002cm solid #000000"/>
    </style:style>
    <style:style style:name="PluginODTAutoStyle_Paragraph_16" style:family="paragraph">
      <style:paragraph-properties fo:text-align="center" fo:padding="0.1cm"/>
    </style:style>
    <style:style style:name="PluginODTAutoStyle_TableCell_17" style:family="table-cell">
      <style:paragraph-properties fo:text-align="justify"/>
      <style:table-cell-properties fo:padding="0.3cm" fo:border="0.002cm solid #000000"/>
    </style:style>
    <style:style style:name="PluginODTAutoStyle_Paragraph_18" style:family="paragraph">
      <style:paragraph-properties fo:text-align="justify" fo:padding="0.3cm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paragraph-properties fo:text-align="justify"/>
      <style:table-cell-properties fo:padding="0.3cm" fo:border="0.002cm solid #000000"/>
    </style:style>
    <style:style style:name="PluginODTAutoStyle_Paragraph_30" style:family="paragraph">
      <style:paragraph-properties fo:text-align="justify"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paragraph-properties fo:text-align="justify"/>
      <style:table-cell-properties fo:padding="0.3cm" fo:border="0.002cm solid #000000"/>
    </style:style>
    <style:style style:name="PluginODTAutoStyle_Paragraph_3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управление_службами_windows_из_командной_строки</dc:title>
  </office:meta>
</office:document-meta>
</file>