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  <manifest:file-entry manifest:media-type="image/png" manifest:full-path="Pictures/a1a1fc3ecae2da5d7ebe17f6a860a47f.png"/>
  <manifest:file-entry manifest:media-type="image/png" manifest:full-path="Pictures/5c83a2fb9e45b602a360f64520eedc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rdp_произошла_ошибка_при_проверке_подлинности"/>&lt;a name="top"&gt;&lt;/a&gt;</text:span></text:p>
      <text:h text:style-name="Heading_20_1" text:outline-level="1"><text:bookmark-start text:name="__RefHeading___rdpпроизошла_ошибка_при_проверке_подлинности_1"/><text:bookmark-start text:name="rdpпроизошла_ошибка_при_проверке_подлинности"/>RDP: произошла ошибка при проверке подлинности.<text:bookmark-end text:name="__RefHeading___rdpпроизошла_ошибка_при_проверке_подлинности_1"/><text:bookmark-end text:name="rdpпроизошла_ошибка_при_проверке_подлинности"/></text:h>
      <text:p text:style-name="Text_20_body"><text:a xlink:type="simple" xlink:href="http://wiki.mihanik.net/doku.php?id=операционные_системы:windows:rdp_gроизошла_ошибка_при_проверке_подлинности&amp;do=export_pdf" text:style-name="Internet_20_link" text:visited-style-name="Visited_20_Internet_20_Link">Экспорт в PDF </text:a> </text:p>
      <text:p text:style-name="Text_20_body">Дата создания: 2022/07/04 15:14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Если при подключении к удалённому рабочему столу компьютер «ругается»: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одключение к удаленному рабочему столу<text:line-break/><text:line-break/>
Произошла ошибка при проверке подлинности.<text:line-break/>
Не удается установить связь с локальной системой безопасности<text:line-break/><text:line-break/>
Удаленный компьютер: * <text:line-break/>
Причиной ошибки может быть пароль с истекшим сроком действия. <text:line-break/>
Обновите ваш пароль, если срок его действия истек. <text:line-break/>
Обратитесь за помощью к вашему администратору или в службу технической поддержки.</text:p>
          </table:table-cell>
        </table:table-row>
      </table:table>
      <text:p text:style-name="Horizontal_20_Line"/>
      <text:p text:style-name="Text_20_body"><draw:frame draw:style-name="mediacenter" draw:name="1" text:anchor-type="paragraph" draw:z-index="1" svg:width="15.875cm" svg:height="6.2734230055659cm"><draw:image xlink:href="Pictures/a1a1fc3ecae2da5d7ebe17f6a860a47f.png" xlink:type="simple" xlink:show="embed" xlink:actuate="onLoad"/></draw:frame></text:p>
      <text:p text:style-name="Horizontal_20_Line"/>
      <text:p text:style-name="Text_20_body">Скорее всего причиной стал сбой в работе <text:span text:style-name="Strong_20_Emphasis">КриптоПро CSP</text:span>.</text:p>
      <text:p text:style-name="Text_20_body">Подтверждением этому может стать наличие многочисленных ошибок, связанных с КриптоПро CSP, в журналах Windows.</text:p>
      <text:p text:style-name="Text_20_body">Решением будет полная переустановка КриптоПро CSP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ажно! При переустановке будет потеряна информация о лицензии КриптоПро, поэтому заранее найдите ваш серийный ключ, иначе вы не сможете больше работать с КриптоПро CSP.</text:p>
          </table:table-cell>
        </table:table-row>
      </table:table>
      <text:p text:style-name="Text_20_body"> Наверх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rdp_произошла_ошибка_при_проверке_подлинности</dc:title>
  </office:meta>
</office:document-meta>
</file>