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eac83b9c4621e6eb787b3bfa72fae7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windows_11:установка_windows_11_на_несовместимый_пк"/>&lt;a name="top"&gt;&lt;/a&gt;</text:span></text:p>
      <text:h text:style-name="Heading_20_1" text:outline-level="1"><text:bookmark-start text:name="__RefHeading___установка_windows_11_на_несовместимый_пк_1"/><text:bookmark-start text:name="установка_windows_11_на_несовместимый_пк"/>Установка Windows 11 на несовместимый ПК<text:bookmark-end text:name="__RefHeading___установка_windows_11_на_несовместимый_пк_1"/><text:bookmark-end text:name="установка_windows_11_на_несовместимый_пк"/></text:h>
      <text:p text:style-name="Text_20_body"><text:a xlink:type="simple" xlink:href="http://wiki.mihanik.net/doku.php?id=операционные_системы:windows:windows_11:установка_windows_11_на_несовместимый_пк&amp;do=export_pdf" text:style-name="Internet_20_link" text:visited-style-name="Visited_20_Internet_20_Link"> Экспорт в PDF </text:a> </text:p>
      <text:p text:style-name="Text_20_body">Дата создания: 2023/12/06 10:3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frame draw:style-name="mediacenter" draw:name="0" text:anchor-type="paragraph" draw:z-index="0" svg:width="15.875cm" svg:height="8.9589477211796cm"><draw:image xlink:href="Pictures/bfeac83b9c4621e6eb787b3bfa72fae7.png" xlink:type="simple" xlink:show="embed" xlink:actuate="onLoad"/></draw:frame></text:p>
      <text:p text:style-name="Text_20_body">Если во время установки Windows 11 возникает сообщение «Запуск Windows 11 на этом компьютере невозможен», то необходимо перед началом установки Windows 11 выполнить следующее:</text:p>
      <text:h text:style-name="Heading_20_2" text:outline-level="2"><text:bookmark-start text:name="__RefHeading___нажать_shift_f10_2"/><text:bookmark-start text:name="нажать_shift_f10"/>1. Нажать &lt;Shift&gt;+&lt;F10&gt;<text:bookmark-end text:name="__RefHeading___нажать_shift_f10_2"/><text:bookmark-end text:name="нажать_shift_f10"/></text:h>
      <text:p text:style-name="Text_20_body">Откроется окно командной строки</text:p>
      <text:h text:style-name="Heading_20_2" text:outline-level="2"><text:bookmark-start text:name="__RefHeading___запустить_regedit.exe_3"/><text:bookmark-start text:name="запустить_regedit.exe"/>2. Запустить regedit.exe<text:bookmark-end text:name="__RefHeading___запустить_regedit.exe_3"/><text:bookmark-end text:name="запустить_regedit.exe"/></text:h>
      <text:h text:style-name="Heading_20_2" text:outline-level="2"><text:bookmark-start text:name="__RefHeading___добавить_в_реестре_куст_hkey_local_machine_system_setup_labconfig_4"/><text:bookmark-start text:name="добавить_в_реестре_куст_hkey_local_machine_system_setup_labconfig"/>3. Добавить в реестре куст HKEY_LOCAL_MACHINE\SYSTEM\Setup\LabConfig<text:bookmark-end text:name="__RefHeading___добавить_в_реестре_куст_hkey_local_machine_system_setup_labconfig_4"/><text:bookmark-end text:name="добавить_в_реестре_куст_hkey_local_machine_system_setup_labconfig"/></text:h>
      <text:h text:style-name="Heading_20_2" text:outline-level="2"><text:bookmark-start text:name="__RefHeading___создать_несколько_параметров_которые_отключают_проверку_совместимости_windows_11_и_железа_5"/><text:bookmark-start text:name="создать_несколько_параметров_которые_отключают_проверку_совместимости_windows_11_и_железа"/>4. Создать несколько параметров, которые отключают проверку совместимости Windows 11 и "железа".<text:bookmark-end text:name="__RefHeading___создать_несколько_параметров_которые_отключают_проверку_совместимости_windows_11_и_железа_5"/><text:bookmark-end text:name="создать_несколько_параметров_которые_отключают_проверку_совместимости_windows_11_и_железа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"BypassTPMCheck"=dword: 00000001<text:line-break/>"BypassSecureBootCheck"=dword: 00000001<text:line-break/>"BypassRAMCheck"=dword: 00000001<text:line-break/>"BypassStorageCheck"=dword: 00000001<text:line-break/>"BypassCPUCheck"=dword: 00000001</text:p>
          </table:table-cell>
        </table:table-row>
      </table:table>
      <text:h text:style-name="Heading_20_2" text:outline-level="2"><text:bookmark-start text:name="__RefHeading___ps_6"/><text:bookmark-start text:name="ps"/>PS.<text:bookmark-end text:name="__RefHeading___ps_6"/><text:bookmark-end text:name="ps"/></text:h>
      <text:p text:style-name="Text_20_body">Можно на установочную флешку записать файл <text:a xlink:type="simple" xlink:href="https://wiki.mihanik.net/doku.php/%D0%BE%D0%BF%D0%B5%D1%80%D0%B0%D1%86%D0%B8%D0%BE%D0%BD%D0%BD%D1%8B%D0%B5_%D1%81%D0%B8%D1%81%D1%82%D0%B5%D0%BC%D1%8B:windows:windows_11:installwin11.reg" text:style-name="Internet_20_link" text:visited-style-name="Visited_20_Internet_20_Link">installwin11.reg</text:a>, а потом при помощи regedit импортировать его в реестр.</text:p>
      <text:p text:style-name="Text_20_body">Использованная информация</text:p>
      <text:list text:style-name="List_20_1" text:continue-numbering="false">
        <text:list-item>
          <text:p text:style-name="LastListParagraph_List_20_1_Content_First"> <text:a xlink:type="simple" xlink:href="https://dzen.ru/a/Y2MyZRtPWgyWtv7f" text:style-name="Internet_20_link" text:visited-style-name="Visited_20_Internet_20_Link">https://dzen.ru/a/Y2MyZRtPWgyWtv7f</text:a></text:p>
        </text:list-item>
      </text:list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windows_11:установка_windows_11_на_несовместимый_пк</dc:title>
  </office:meta>
</office:document-meta>
</file>