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7c75a847306363631c293b35477a49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олезные_ссылки:лицензионные_программы_бесплатно"/>&lt;a name="top"&gt;&lt;/a&gt;</text:span></text:p>
      <text:h text:style-name="Heading_20_1" text:outline-level="1"><text:bookmark-start text:name="__RefHeading___лицензионные_программы_бесплатно_1"/><text:bookmark-start text:name="лицензионные_программы_бесплатно"/>Лицензионные программы бесплатно<text:bookmark-end text:name="__RefHeading___лицензионные_программы_бесплатно_1"/><text:bookmark-end text:name="лицензионные_программы_бесплатно"/></text:h>
      <text:p text:style-name="Text_20_body"><text:a xlink:type="simple" xlink:href="http://wiki.mihanik.net/doku.php?id=полезные_ссылки:лицензионные_программы_бесплатно&amp;do=export_pdf" text:style-name="Internet_20_link" text:visited-style-name="Visited_20_Internet_20_Link">Экспорт в PDF </text:a> </text:p>
      <text:p text:style-name="Text_20_body">Дата создания: 2022/04/19 17:31 (C) mihanik</text:p>
      <text:p text:style-name="Text_20_body"><draw:a xlink:type="simple" xlink:href="https://wiki.mihanik.net/doku.php/start"><draw:frame draw:style-name="media" draw:name="0" text:anchor-type="as-char" draw:z-index="0" svg:width="1.3229166666667cm" svg:height="1.0583333333333cm"><draw:image xlink:href="Pictures/6d7c75a847306363631c293b35477a49.png" xlink:type="simple" xlink:show="embed" xlink:actuate="onLoad"/></draw:frame></draw:a></text:p>
      <text:p text:style-name="Text_20_body"><text:a xlink:type="simple" xlink:href="https://ru.giveawayoftheday.com/" text:style-name="Internet_20_link" text:visited-style-name="Visited_20_Internet_20_Link">https://ru.giveawayoftheday.com/</text:a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олезные_ссылки:лицензионные_программы_бесплатно</dc:title>
  </office:meta>
</office:document-meta>
</file>