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python:получение_stdout_команды_dos"/>&lt;a name="top"&gt;&lt;/a&gt;</text:span></text:p>
      <text:h text:style-name="Heading_20_1" text:outline-level="1"><text:bookmark-start text:name="__RefHeading___получение_stdout_команды_dos_1"/><text:bookmark-start text:name="получение_stdout_команды_dos"/>Получение stdout команды dos<text:bookmark-end text:name="__RefHeading___получение_stdout_команды_dos_1"/><text:bookmark-end text:name="получение_stdout_команды_dos"/></text:h>
      <text:p text:style-name="Text_20_body"><text:a xlink:type="simple" xlink:href="http://wiki.mihanik.net/doku.php?id=программирование_и_scripting:python:получение_stdout_команды_dos&amp;do=export_pdf" text:style-name="Internet_20_link" text:visited-style-name="Visited_20_Internet_20_Link">Экспорт в PDF </text:a> </text:p>
      <text:p text:style-name="Text_20_body">Дата создания: 2022/04/19 17:15 (C) mihanik</text:p>
      <text:p text:style-name="Text_20_body"><draw:a xlink:type="simple" xlink:href="https://wiki.mihanik.net/doku.php/%D0%BF%D1%80%D0%BE%D0%B3%D1%80%D0%B0%D0%BC%D0%BC%D0%B8%D1%80%D0%BE%D0%B2%D0%B0%D0%BD%D0%B8%D0%B5_%D0%B8_scripting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<text:line-break/># Функция получения STDOUT команды DOS<text:line-break/># Вход: командная строка<text:line-break/># Выход: список строк из STDOUT<text:line-break/>#<text:line-break/>def get_stdout( MyCmdLine ):<text:line-break/><text:s text:c="4"/>MySTDOUT=[]<text:line-break/><text:s text:c="4"/>try:<text:line-break/><text:s text:c="8"/>MySTDOUT = os.popen(MyCmdLine).read().splitlines()<text:line-break/><text:s text:c="4"/>except Exception:<text:line-break/><text:s text:c="8"/>pass<text:line-break/><text:s text:c="4"/>finally:<text:line-break/><text:s text:c="8"/>return MySTDOUT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python:получение_stdout_команды_dos</dc:title>
  </office:meta>
</office:document-meta>
</file>