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ирование_и_scripting:python:чтение_из_реестра_windows"/>&lt;a name="top"&gt;&lt;/a&gt;</text:span></text:p>
      <text:h text:style-name="Heading_20_1" text:outline-level="1"><text:bookmark-start text:name="__RefHeading___чтение_из_реестра_windows_1"/><text:bookmark-start text:name="чтение_из_реестра_windows"/>Чтение из реестра Windows<text:bookmark-end text:name="__RefHeading___чтение_из_реестра_windows_1"/><text:bookmark-end text:name="чтение_из_реестра_windows"/></text:h>
      <text:p text:style-name="Text_20_body"><text:a xlink:type="simple" xlink:href="http://wiki.mihanik.net/doku.php?id=программирование_и_scripting:python:чтение_из_реестра_windows&amp;do=export_pdf" text:style-name="Internet_20_link" text:visited-style-name="Visited_20_Internet_20_Link">Экспорт в PDF </text:a> </text:p>
      <text:p text:style-name="Text_20_body">Дата создания: 2022/04/19 17:17 (C) mihanik</text:p>
      <text:p text:style-name="Text_20_body"><draw:a xlink:type="simple" xlink:href="https://wiki.mihanik.net/doku.php/%D0%BF%D1%80%D0%BE%D0%B3%D1%80%D0%B0%D0%BC%D0%BC%D0%B8%D1%80%D0%BE%D0%B2%D0%B0%D0%BD%D0%B8%D0%B5_%D0%B8_scripting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OldID = 0<text:line-break/>try:<text:line-break/><text:tab/>reg_key = _winreg.OpenKey(_winreg.HKEY_LOCAL_MACHINE, r'SYSTEM\LiteManager\v3.4\Server\Parameters', 0, _winreg.KEY_READ)<text:line-break/><text:tab/>OldID = _winreg.QueryValueEx(reg_key, "ID (read only)")[0]<text:line-break/>except:<text:line-break/><text:tab/>pass</text:p>
          </table:table-cell>
        </table:table-row>
      </table:table>
      <text:p text:style-name="Text_20_body">⇑ Наверх ⇑</text:p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ирование_и_scripting:python:чтение_из_реестра_windows</dc:title>
  </office:meta>
</office:document-meta>
</file>