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945bc5e666a3fed189e090d7598624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vbscript:start"/>&lt;a name="top"&gt;&lt;/a&gt;</text:span></text:p>
      <text:h text:style-name="Heading_20_1" text:outline-level="1"><text:bookmark-start text:name="__RefHeading___vbscript_1"/><text:bookmark-start text:name="vbscript"/>VBScript<text:bookmark-end text:name="__RefHeading___vbscript_1"/><text:bookmark-end text:name="vbscript"/></text:h>
      <text:p text:style-name="Text_20_body"><text:a xlink:type="simple" xlink:href="http://wiki.mihanik.net/doku.php?id=программирование_и_scripting:vbscript:start&amp;do=export_pdf" text:style-name="Internet_20_link" text:visited-style-name="Visited_20_Internet_20_Link"> Экспорт в PDF </text:a> </text:p>
      <text:p text:style-name="Text_20_body">Дата создания: 2024/07/03 03:5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center" draw:name="0" text:anchor-type="paragraph" draw:z-index="0" svg:width="6.6145833333333cm" svg:height="6.4029166666667cm"><draw:image xlink:href="Pictures/e0945bc5e666a3fed189e090d7598624.jpg" xlink:type="simple" xlink:show="embed" xlink:actuate="onLoad"/></draw:frame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vbscript:start</dc:title>
  </office:meta>
</office:document-meta>
</file>