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7c75a847306363631c293b35477a49.png"/>
  <manifest:file-entry manifest:media-type="image/jpeg" manifest:full-path="Pictures/c2100c2cc1803bd911bd373461736a9a.jpg"/>
  <manifest:file-entry manifest:media-type="image/jpeg" manifest:full-path="Pictures/8ac08ff035cb3e59a81dfe717554d358.jpg"/>
  <manifest:file-entry manifest:media-type="image/jpeg" manifest:full-path="Pictures/1d25981718833ec667ba9717ee6e1ca8.jpg"/>
  <manifest:file-entry manifest:media-type="image/jpeg" manifest:full-path="Pictures/0611cb04ce84d330e764958bd9dffed7.jpg"/>
  <manifest:file-entry manifest:media-type="image/jpeg" manifest:full-path="Pictures/7cb2dcba148fe628c24027c5518a6392.jpg"/>
  <manifest:file-entry manifest:media-type="image/jpeg" manifest:full-path="Pictures/97ca00d6b3e72cc0fbd53d75fbec9feb.jpg"/>
  <manifest:file-entry manifest:media-type="image/jpeg" manifest:full-path="Pictures/27114ce3dbf7df0742ec970683192b31.jpg"/>
  <manifest:file-entry manifest:media-type="image/png" manifest:full-path="Pictures/e19ac6e9aeff9c53d4c2df7996dc8582.png"/>
  <manifest:file-entry manifest:media-type="image/png" manifest:full-path="Pictures/5c83a2fb9e45b602a360f64520eedc5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антивирусы:антивирус_касперского:установка_kaspersky_на_удалённый_компьютер"/>&lt;a name="top"&gt;&lt;/a&gt;</text:span></text:p>
      <text:h text:style-name="Heading_20_1" text:outline-level="1"><text:bookmark-start text:name="__RefHeading___установка_антивируса_касперского_на_удалённый_компьютер_1"/><text:bookmark-start text:name="установка_антивируса_касперского_на_удалённый_компьютер"/>Установка антивируса Касперского на удалённый компьютер<text:bookmark-end text:name="__RefHeading___установка_антивируса_касперского_на_удалённый_компьютер_1"/><text:bookmark-end text:name="установка_антивируса_касперского_на_удалённый_компьютер"/></text:h>
      <text:p text:style-name="Text_20_body"><text:a xlink:type="simple" xlink:href="http://wiki.mihanik.net/doku.php?id=программное_обеспечение:антивирусы:антивирус_касперского:установка_kaspersky_на_удалённый_компьютер&amp;do=export_pdf" text:style-name="Internet_20_link" text:visited-style-name="Visited_20_Internet_20_Link">Экспорт в PDF </text:a> </text:p>
      <text:p text:style-name="Text_20_body">Дата создания: 2022/05/30 09:06 (C) Steinkampfwagen</text:p>
      <text:p text:style-name="Text_20_body"><draw:a xlink:type="simple" xlink:href="https://wiki.mihanik.net/doku.php/%D0%BF%D1%80%D0%BE%D0%B3%D1%80%D0%B0%D0%BC%D0%BC%D0%BD%D0%BE%D0%B5_%D0%BE%D0%B1%D0%B5%D1%81%D0%BF%D0%B5%D1%87%D0%B5%D0%BD%D0%B8%D0%B5:%D0%B0%D0%BD%D1%82%D0%B8%D0%B2%D0%B8%D1%80%D1%83%D1%81%D1%8B:%D0%B0%D0%BD%D1%82%D0%B8%D0%B2%D0%B8%D1%80%D1%83%D1%81_%D0%BA%D0%B0%D1%81%D0%BF%D0%B5%D1%80%D1%81%D0%BA%D0%BE%D0%B3%D0%BE:start"><draw:frame draw:style-name="media" draw:name="0" text:anchor-type="as-char" draw:z-index="0" svg:width="1.3229166666667cm" svg:height="1.0583333333333cm"><draw:image xlink:href="Pictures/6d7c75a847306363631c293b35477a49.png" xlink:type="simple" xlink:show="embed" xlink:actuate="onLoad"/></draw:frame></draw:a></text:p>
      <text:h text:style-name="Heading_20_2" text:outline-level="2"><text:bookmark-start text:name="__RefHeading___проблема_2"/><text:bookmark-start text:name="проблема"/>Проблема<text:bookmark-end text:name="__RefHeading___проблема_2"/><text:bookmark-end text:name="проблема"/></text:h>
      <text:p text:style-name="Text_20_body">Необходимо установить антивирус Kaspersky на ПК по сеансу удаленного доступа (TeamViewer, AnyDesk, LiteManager…). Однако после завершения установки сеанс обрывается.</text:p>
      <text:h text:style-name="Heading_20_2" text:outline-level="2"><text:bookmark-start text:name="__RefHeading___причина_3"/><text:bookmark-start text:name="причина"/>Причина<text:bookmark-end text:name="__RefHeading___причина_3"/><text:bookmark-end text:name="причина"/></text:h>
      <text:p text:style-name="Text_20_body">Антивирус Kaspersky считает ПО для удаленного доступа угрозой и прерывает их работу.</text:p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ext:h text:style-name="Heading_20_3" text:outline-level="3"><text:bookmark-start text:name="__RefHeading___шаг_1_5"/><text:bookmark-start text:name="шаг_1"/>Шаг 1<text:bookmark-end text:name="__RefHeading___шаг_1_5"/><text:bookmark-end text:name="шаг_1"/></text:h>
      <text:p text:style-name="Text_20_body">Для начала подготовим установщик на нашем ПК</text:p>
      <text:p text:style-name="Text_20_body">1. Установим антивирус Kaspersky, если оного еще нет</text:p>
      <text:p text:style-name="Text_20_body">2. В меню <text:span text:style-name="Strong_20_Emphasis"><text:span text:style-name="Emphasis">Настройки</text:span></text:span>  найдем пункт <text:span text:style-name="Strong_20_Emphasis"><text:span text:style-name="Emphasis">Угрозы и исключения</text:span> </text:span></text:p>
      <text:p text:style-name="Text_20_body"><draw:frame draw:style-name="media" draw:name="1-kasper.jpg Legend" text:anchor-type="as-char" draw:z-index="0" svg:width="10.583333333333cm"><draw:text-box><text:p text:style-name="legendcenter"><draw:frame draw:style-name="media" draw:name="1-kasper.jpg" text:anchor-type="as-char" draw:z-index="1" svg:width="10.583333333333cm" svg:height="7.2412280701754cm"><draw:image xlink:href="Pictures/c2100c2cc1803bd911bd373461736a9a.jpg" xlink:type="simple" xlink:show="embed" xlink:actuate="onLoad"/></draw:frame>1-kasper.jpg</text:p></draw:text-box></draw:frame></text:p>
      <text:p text:style-name="Text_20_body">3. Находим в самом низу пункт <text:span text:style-name="Strong_20_Emphasis"><text:span text:style-name="Emphasis">Указать доверенные программы</text:span> </text:span></text:p>
      <text:p text:style-name="Text_20_body"><draw:frame draw:style-name="media" draw:name="2-kasper.jpg Legend" text:anchor-type="as-char" draw:z-index="0" svg:width="10.583333333333cm"><draw:text-box><text:p text:style-name="legendcenter"><draw:frame draw:style-name="media" draw:name="2-kasper.jpg" text:anchor-type="as-char" draw:z-index="2" svg:width="10.583333333333cm" svg:height="7.2412280701754cm"><draw:image xlink:href="Pictures/8ac08ff035cb3e59a81dfe717554d358.jpg" xlink:type="simple" xlink:show="embed" xlink:actuate="onLoad"/></draw:frame>2-kasper.jpg</text:p></draw:text-box></draw:frame></text:p>
      <text:p text:style-name="Text_20_body">4. Жмем Добавить и выбираем все .exe и .dll файлы, связанные с Вашей программой удаленного доступа. В моем случае, например, это LiteManager и ITarian.</text:p>
      <text:p text:style-name="Text_20_body"><draw:frame draw:style-name="media" draw:name="3-kasper.jpg Legend" text:anchor-type="as-char" draw:z-index="0" svg:width="10.583333333333cm"><draw:text-box><text:p text:style-name="legendcenter"><draw:frame draw:style-name="media" draw:name="3-kasper.jpg" text:anchor-type="as-char" draw:z-index="3" svg:width="10.583333333333cm" svg:height="7.0555555555556cm"><draw:image xlink:href="Pictures/1d25981718833ec667ba9717ee6e1ca8.jpg" xlink:type="simple" xlink:show="embed" xlink:actuate="onLoad"/></draw:frame>3-kasper.jpg</text:p></draw:text-box></draw:frame></text:p>
      <text:p text:style-name="Text_20_body">5. Выставляем галочки и жмем <text:span text:style-name="Strong_20_Emphasis"><text:span text:style-name="Emphasis">ОК</text:span></text:span>  .</text:p>
      <text:p text:style-name="Text_20_body"><draw:frame draw:style-name="media" draw:name="4-kasper.jpg Legend" text:anchor-type="as-char" draw:z-index="0" svg:width="10.583333333333cm"><draw:text-box><text:p text:style-name="legendcenter"><draw:frame draw:style-name="media" draw:name="4-kasper.jpg" text:anchor-type="as-char" draw:z-index="4" svg:width="10.583333333333cm" svg:height="7.2276422764228cm"><draw:image xlink:href="Pictures/0611cb04ce84d330e764958bd9dffed7.jpg" xlink:type="simple" xlink:show="embed" xlink:actuate="onLoad"/></draw:frame>4-kasper.jpg</text:p></draw:text-box></draw:frame></text:p>
      <text:p text:style-name="Text_20_body">6. Жмем <text:span text:style-name="Strong_20_Emphasis"><text:span text:style-name="Emphasis">ОК</text:span></text:span>  . Еще раз</text:p>
      <text:p text:style-name="Text_20_body">.<draw:frame draw:style-name="media" draw:name="5-kasper.jpg Legend" text:anchor-type="as-char" draw:z-index="0" svg:width="10.583333333333cm"><draw:text-box><text:p text:style-name="legendcenter"><draw:frame draw:style-name="media" draw:name="5-kasper.jpg" text:anchor-type="as-char" draw:z-index="5" svg:width="10.583333333333cm" svg:height="7.1871890547264cm"><draw:image xlink:href="Pictures/7cb2dcba148fe628c24027c5518a6392.jpg" xlink:type="simple" xlink:show="embed" xlink:actuate="onLoad"/></draw:frame>5-kasper.jpg</text:p></draw:text-box></draw:frame></text:p>
      <text:p text:style-name="Text_20_body">7. В меню <text:span text:style-name="Emphasis"><text:span text:style-name="Strong_20_Emphasis">Настройки</text:span></text:span>  находим пункт <text:span text:style-name="Strong_20_Emphasis"><text:span text:style-name="Emphasis">Управление настройками</text:span></text:span>  и жмем <text:span text:style-name="Emphasis"><text:span text:style-name="Strong_20_Emphasis">Экспортировать</text:span></text:span>  .</text:p>
      <text:p text:style-name="Text_20_body"><draw:frame draw:style-name="media" draw:name="7-kasper.jpg Legend" text:anchor-type="as-char" draw:z-index="0" svg:width="10.583333333333cm"><draw:text-box><text:p text:style-name="legendcenter"><draw:frame draw:style-name="media" draw:name="7-kasper.jpg" text:anchor-type="as-char" draw:z-index="6" svg:width="10.583333333333cm" svg:height="7.2412280701754cm"><draw:image xlink:href="Pictures/97ca00d6b3e72cc0fbd53d75fbec9feb.jpg" xlink:type="simple" xlink:show="embed" xlink:actuate="onLoad"/></draw:frame>7-kasper.jpg</text:p></draw:text-box></draw:frame></text:p>
      <text:p text:style-name="Text_20_body">8. Сохраняем файл в формате .cfg и называем install в папке с установщиком Kaspersky.</text:p>
      <text:p text:style-name="Text_20_body"><draw:frame draw:style-name="media" draw:name="8-kasper.jpg Legend" text:anchor-type="as-char" draw:z-index="0" svg:width="10.583333333333cm"><draw:text-box><text:p text:style-name="legendcenter"><draw:frame draw:style-name="media" draw:name="8-kasper.jpg" text:anchor-type="as-char" draw:z-index="7" svg:width="10.583333333333cm" svg:height="7.2412280701754cm"><draw:image xlink:href="Pictures/27114ce3dbf7df0742ec970683192b31.jpg" xlink:type="simple" xlink:show="embed" xlink:actuate="onLoad"/></draw:frame>8-kasper.jpg</text:p></draw:text-box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8" text:anchor-type="as-char" draw:z-index="8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Файл <text:span text:style-name="Strong_20_Emphasis">install.cfg</text:span> обязательно должен располагаться в одной папке с установщиком антивируса Касперского!</text:p>
          </table:table-cell>
        </table:table-row>
      </table:table>
      <text:h text:style-name="Heading_20_3" text:outline-level="3"><text:bookmark-start text:name="__RefHeading___шаг_2_6"/><text:bookmark-start text:name="шаг_2"/>Шаг 2<text:bookmark-end text:name="__RefHeading___шаг_2_6"/><text:bookmark-end text:name="шаг_2"/></text:h>
      <text:p text:style-name="Text_20_body">Теперь установим анивирус Kaspersky на удаленный ПК</text:p>
      <text:p text:style-name="Text_20_body">1. Подключаемся к удаленному ПК</text:p>
      <text:p text:style-name="Text_20_body">2. Копируем папку с установщиком Kaspersky и нашим файлом <text:span text:style-name="Strong_20_Emphasis">install.cfg</text:span>.</text:p>
      <text:p text:style-name="Text_20_body">3. Запускаем файл - установщик антивируса Kaspersky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9" text:anchor-type="as-char" draw:z-index="9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 Установщик подхватит наш файл <text:span text:style-name="Strong_20_Emphasis">install.cfg</text:span> и применит настройки, которые в нем прописаны. Таким образом Ваши исключения сразу же встанут в антивирус, и подключение не оборвется. </text:p>
          </table:table-cell>
        </table:table-row>
      </table:table>
      <text:p text:style-name="Text_20_body">4. Принимаем Пользовательское соглашение, жмем Далее, Далее…</text:p>
      <text:p text:style-name="Text_20_body">5. При необходимости регистрируем учетную запись или вводим данные существующей</text:p>
      <text:p text:style-name="Text_20_body">Готово! Kaspersky стоит, а возможность управлять удаленным ПК не пропала.</text:p>
      <text:p text:style-name="Text_20_body"><text:span text:style-name="Strong_20_Emphasis"><text:span text:style-name="Emphasis">Поздравляю, Вы прекрасны!</text:span></text:span></text:p>
      <text:p text:style-name="Text_20_body"> Наверх 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10" text:anchor-type="as-char" draw:z-index="1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антивирусы:антивирус_касперского:установка_kaspersky_на_удалённый_компьютер</dc:title>
  </office:meta>
</office:document-meta>
</file>