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gif" manifest:full-path="Pictures/bcb9728d59b40c659f2dfae83719eaf7.gif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антивирусы:comodo:удалятор_comodo_client_security"/>&lt;a name="top"&gt;&lt;/a&gt;</text:span></text:p>
      <text:h text:style-name="Heading_20_1" text:outline-level="1"><text:bookmark-start text:name="__RefHeading___удалятор_comodo_client_security_1"/><text:bookmark-start text:name="удалятор_comodo_client_security"/>Удалятор Comodo Client Security<text:bookmark-end text:name="__RefHeading___удалятор_comodo_client_security_1"/><text:bookmark-end text:name="удалятор_comodo_client_security"/></text:h>
      <text:p text:style-name="Text_20_body"><text:a xlink:type="simple" xlink:href="http://wiki.mihanik.net/doku.php?id=программное_обеспечение:антивирусы:comodo:удалятор_comodo_client_security&amp;do=export_pdf" text:style-name="Internet_20_link" text:visited-style-name="Visited_20_Internet_20_Link">Экспорт в PDF </text:a> </text:p>
      <text:p text:style-name="Text_20_body">Дата создания: 2022/04/20 14:03 (C) mihanik</text:p>
      <text:p text:style-name="Text_20_body"><draw:a xlink:type="simple" xlink:href="https://wiki.mihanik.net/doku.php/%D0%BF%D1%80%D0%BE%D0%B3%D1%80%D0%B0%D0%BC%D0%BC%D0%BD%D0%BE%D0%B5_%D0%BE%D0%B1%D0%B5%D1%81%D0%BF%D0%B5%D1%87%D0%B5%D0%BD%D0%B8%D0%B5:%D0%B0%D0%BD%D1%82%D0%B8%D0%B2%D0%B8%D1%80%D1%83%D1%81%D1%8B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Иногда бывает, что Comodo выпускает обновление антивируса Comodo Client Security, и на некоторых компьютерах оно «криво встаёт».</text:p>
      <text:p text:style-name="Text_20_body">Признаком «кривого» обновления являются жалобы компьютера на неверный образ guard32.dll... <draw:frame draw:style-name="media" draw:name="1" text:anchor-type="as-char" draw:z-index="1" svg:width="0.396875cm" svg:height="0.396875cm"><draw:image xlink:href="Pictures/bcb9728d59b40c659f2dfae83719eaf7.gif" xlink:type="simple" xlink:show="embed" xlink:actuate="onLoad"/></draw:frame></text:p>
      <text:p text:style-name="Text_20_body">Решение простое, - переустановить антивирус.</text:p>
      <text:p text:style-name="Text_20_body">Если штатными средствами антивирус не удаляется (у меня такое пару раз было), следует воспользоваться официальным удалятором, расположенным на сайте производителя: <text:a xlink:type="simple" xlink:href="https://help.comodo.com/topic-72-1-766-12685-.html" text:style-name="Internet_20_link" text:visited-style-name="Visited_20_Internet_20_Link">https://help.comodo.com/topic-72-1-766-12685-.html</text:a></text:p>
      <text:list text:style-name="List_20_1" text:continue-numbering="false">
        <text:list-item>
          <text:p text:style-name="List_20_1_Content_First"> 64-bit version - <text:a xlink:type="simple" xlink:href="http://download.comodo.com/cis/download/installs/ciscleanuptool/ciscleanuptool_x64.exe" text:style-name="Internet_20_link" text:visited-style-name="Visited_20_Internet_20_Link">http://download.comodo.com/cis/download/installs/ciscleanuptool/ciscleanuptool_x64.exe</text:a></text:p>
        </text:list-item>
        <text:list-item>
          <text:p text:style-name="List_20_1_Content_Last"> 32-bit version - <text:a xlink:type="simple" xlink:href="http://download.comodo.com/cis/download/installs/ciscleanuptool/ciscleanuptool_x86.exe" text:style-name="Internet_20_link" text:visited-style-name="Visited_20_Internet_20_Link">http://download.comodo.com/cis/download/installs/ciscleanuptool/ciscleanuptool_x86.exe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антивирусы:comodo:удалятор_comodo_client_security</dc:title>
  </office:meta>
</office:document-meta>
</file>