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7df23084207efb9f8dadef8b78d650.png"/>
  <manifest:file-entry manifest:media-type="image/png" manifest:full-path="Pictures/623f7d3d2e73ecbca409a87368e0e665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автоматическое_закрытие_всех_вкладок_после_выхода_из_яндекс_браузера"/>&lt;a name="top"&gt;&lt;/a&gt;</text:span></text:p>
      <text:h text:style-name="Heading_20_1" text:outline-level="1"><text:bookmark-start text:name="__RefHeading___автоматическое_закрытие_всех_вкладок_после_выхода_из_яндекс_браузера_1"/><text:bookmark-start text:name="автоматическое_закрытие_всех_вкладок_после_выхода_из_яндекс_браузера"/>Автоматическое закрытие всех вкладок после выхода из Яндекс браузера<text:bookmark-end text:name="__RefHeading___автоматическое_закрытие_всех_вкладок_после_выхода_из_яндекс_браузера_1"/><text:bookmark-end text:name="автоматическое_закрытие_всех_вкладок_после_выхода_из_яндекс_браузера"/></text:h>
      <text:p text:style-name="Text_20_body"><text:a xlink:type="simple" xlink:href="http://wiki.mihanik.net/doku.php?id=программное_обеспечение:браузеры:яндекс:автоматическое_закрытие_всех_вкладок_после_выхода_из_яндекс_браузера&amp;do=export_pdf" text:style-name="Internet_20_link" text:visited-style-name="Visited_20_Internet_20_Link">Экспорт в PDF </text:a> </text:p>
      <text:p text:style-name="Text_20_body">Дата создания: 2026/04/30 05:5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Яндекс.Браузер сохраняет все открытые вкладки и автоматически их открывает при последующем запуске.  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Настроить Яндекс.Браузер так, чтобы он не сохранял вкладки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Для изменения параметров запуска нужно открыть настройки. </text:p>
      <text:p text:style-name="Text_20_body">Для этого нажимаем на кнопку с тремя горизонтальными линиями в правом верхнем углу экрана и из открывшегося меню выбираем “Настройки”.</text:p>
      <text:p text:style-name="Text_20_body"><draw:frame draw:style-name="mediacenter" draw:name="0" text:anchor-type="paragraph" draw:z-index="0" svg:width="15.875cm" svg:height="11.90625cm"><draw:image xlink:href="Pictures/837df23084207efb9f8dadef8b78d650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В окне с настройками слева заходим в раздел «Интерфейс».</text:p>
      <text:p text:style-name="Text_20_body"><draw:frame draw:style-name="mediacenter" draw:name="1" text:anchor-type="paragraph" draw:z-index="1" svg:width="15.875cm" svg:height="11.90625cm"><draw:image xlink:href="Pictures/623f7d3d2e73ecbca409a87368e0e665.png" xlink:type="simple" xlink:show="embed" xlink:actuate="onLoad"/></draw:frame></text:p>
      <text:p text:style-name="Text_20_body">Теперь правую часть окна проматываем то подпункта “Вкладки и группы”.</text:p>
      <text:p text:style-name="Text_20_body">Для того, чтобы все вкладки закрывались каждый раз при закрытии браузера Яндекс нужно просто снять галочку «При запуске восстанавливать вкладки окон и список закреплённых групп».</text:p>
      <text:p text:style-name="Text_20_body">Все, сразу после этого настройки будут применены и ничего дополнительного делать не требуется.</text:p>
      <text:h text:style-name="Heading_20_2" text:outline-level="2"><text:bookmark-start text:name="__RefHeading___источники_7"/><text:bookmark-start text:name="источники"/>Источники<text:bookmark-end text:name="__RefHeading___источники_7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helpadmins.ru/kak-sdelat-tak-chtoby-vkladki-zakryvalis-pri-zakrytii-brauzera-jandeks/" text:style-name="Internet_20_link" text:visited-style-name="Visited_20_Internet_20_Link">https://helpadmins.ru/kak-sdelat-tak-chtoby-vkladki-zakryvalis-pri-zakrytii-brauzera-jandeks/</text:a>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автоматическое_закрытие_всех_вкладок_после_выхода_из_яндекс_браузера</dc:title>
  </office:meta>
</office:document-meta>
</file>