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7df23084207efb9f8dadef8b78d650.png"/>
  <manifest:file-entry manifest:media-type="image/png" manifest:full-path="Pictures/a6226ba4f3b0b8fa47b61a27fe2af818.png"/>
  <manifest:file-entry manifest:media-type="image/png" manifest:full-path="Pictures/a0e240450bd50e08e1bc5bd78483d2f3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яндекс:автоматическое_очищение_всех_cookie_после_выхода_из_яндекс_браузера"/>&lt;a name="top"&gt;&lt;/a&gt;</text:span></text:p>
      <text:h text:style-name="Heading_20_1" text:outline-level="1"><text:bookmark-start text:name="__RefHeading___автоматическое_очищение_всех_cookie_после_выхода_из_яндекс.браузера_1"/><text:bookmark-start text:name="автоматическое_очищение_всех_cookie_после_выхода_из_яндекс.браузера"/>Автоматическое очищение всех cookie после выхода из Яндекс.Браузера<text:bookmark-end text:name="__RefHeading___автоматическое_очищение_всех_cookie_после_выхода_из_яндекс.браузера_1"/><text:bookmark-end text:name="автоматическое_очищение_всех_cookie_после_выхода_из_яндекс.браузера"/></text:h>
      <text:p text:style-name="Text_20_body"><text:a xlink:type="simple" xlink:href="http://wiki.mihanik.net/doku.php?id=программное_обеспечение:браузеры:яндекс:автоматическое_очищение_всех_cookie_после_выхода_из_яндекс_браузера&amp;do=export_pdf" text:style-name="Internet_20_link" text:visited-style-name="Visited_20_Internet_20_Link"> Экспорт в PDF </text:a> </text:p>
      <text:p text:style-name="Text_20_body">Дата создания: 2026/04/30 06:32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p text:style-name="Text_20_body">Яндекс.Браузер сохраняет cookie всех посещённых сайтов.</text:p>
      <text:p text:style-name="Text_20_body">Из-за этого сохраняются данные по:</text:p>
      <text:list text:style-name="List_20_1" text:continue-numbering="false">
        <text:list-item>
          <text:p text:style-name="List_20_1_Content_First"> идентификация и аутентификации пользователя на сайтах;</text:p>
        </text:list-item>
        <text:list-item>
          <text:p text:style-name="List_20_1_Content"> управлению сессиями;</text:p>
        </text:list-item>
        <text:list-item>
          <text:p text:style-name="List_20_1_Content"> персонализации контента;</text:p>
        </text:list-item>
        <text:list-item>
          <text:p text:style-name="List_20_1_Content"> аналитике и оптимизации работы сайтов;</text:p>
        </text:list-item>
        <text:list-item>
          <text:p text:style-name="List_20_1_Content"> таргетированной рекламы;</text:p>
        </text:list-item>
        <text:list-item>
          <text:p text:style-name="List_20_1_Content_Last"> и т.д., и т.п..</text:p>
        </text:list-item>
      </text:list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p text:style-name="Text_20_body">Очищать все куки при закрытии Яндекс.Браузера</text:p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ext:h text:style-name="Heading_20_3" text:outline-level="3"><text:bookmark-start text:name="__RefHeading___шаг_1_5"/><text:bookmark-start text:name="шаг_1"/>Шаг 1<text:bookmark-end text:name="__RefHeading___шаг_1_5"/><text:bookmark-end text:name="шаг_1"/></text:h>
      <text:p text:style-name="Text_20_body">Для изменения параметров запуска нужно открыть настройки. </text:p>
      <text:p text:style-name="Text_20_body">Для этого нажимаем на кнопку с тремя горизонтальными линиями в правом верхнем углу экрана и из открывшегося меню выбираем “Настройки”.</text:p>
      <text:p text:style-name="Text_20_body"><draw:frame draw:style-name="mediacenter" draw:name="0" text:anchor-type="paragraph" draw:z-index="0" svg:width="15.875cm" svg:height="11.90625cm"><draw:image xlink:href="Pictures/837df23084207efb9f8dadef8b78d650.png" xlink:type="simple" xlink:show="embed" xlink:actuate="onLoad"/></draw:frame></text:p>
      <text:h text:style-name="Heading_20_3" text:outline-level="3"><text:bookmark-start text:name="__RefHeading___шаг_2_6"/><text:bookmark-start text:name="шаг_2"/>Шаг 2<text:bookmark-end text:name="__RefHeading___шаг_2_6"/><text:bookmark-end text:name="шаг_2"/></text:h>
      <text:p text:style-name="Text_20_body">В окне с настройками слева заходим в раздел «Сайты».</text:p>
      <text:p text:style-name="Text_20_body"><draw:frame draw:style-name="mediacenter" draw:name="1" text:anchor-type="paragraph" draw:z-index="1" svg:width="15.875cm" svg:height="11.90625cm"><draw:image xlink:href="Pictures/a6226ba4f3b0b8fa47b61a27fe2af818.png" xlink:type="simple" xlink:show="embed" xlink:actuate="onLoad"/></draw:frame></text:p>
      <text:p text:style-name="Text_20_body">Теперь правую часть окна проматываем то подпункта “Расширенные настройки сайтов” и кликаем по этому пункту.</text:p>
      <text:h text:style-name="Heading_20_3" text:outline-level="3"><text:bookmark-start text:name="__RefHeading___шаг_3_7"/><text:bookmark-start text:name="шаг_3"/>Шаг 3<text:bookmark-end text:name="__RefHeading___шаг_3_7"/><text:bookmark-end text:name="шаг_3"/></text:h>
      <text:p text:style-name="Text_20_body">Для того, чтобы при закрытии Яндекс.Браузера удалялись все cookie, нужно просто поставить галочку «Очищать файлы cookie при выходе из браузера».</text:p>
      <text:p text:style-name="Text_20_body"><draw:frame draw:style-name="mediacenter" draw:name="2" text:anchor-type="paragraph" draw:z-index="2" svg:width="15.875cm" svg:height="11.90625cm"><draw:image xlink:href="Pictures/a0e240450bd50e08e1bc5bd78483d2f3.png" xlink:type="simple" xlink:show="embed" xlink:actuate="onLoad"/></draw:frame></text:p>
      <text:p text:style-name="Text_20_body">Все, сразу после этого настройки будут применены и ничего дополнительного делать не требуется.</text:p>
      <text:h text:style-name="Heading_20_2" text:outline-level="2"><text:bookmark-start text:name="__RefHeading___источники_8"/><text:bookmark-start text:name="источники"/>Источники<text:bookmark-end text:name="__RefHeading___источники_8"/><text:bookmark-end text:name="источники"/></text:h>
      <text:list text:style-name="List_20_1" text:continue-numbering="false">
        <text:list-item>
          <text:p text:style-name="LastListParagraph_List_20_1_Content_First"> <text:a xlink:type="simple" xlink:href="https://it-actual.ru/delete-all-cookies-at-close-yandex-browser.html" text:style-name="Internet_20_link" text:visited-style-name="Visited_20_Internet_20_Link">https://it-actual.ru/delete-all-cookies-at-close-yandex-browser.html</text:a></text:p>
        </text:list-item>
      </text:list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3" text:anchor-type="as-char" draw:z-index="3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яндекс:автоматическое_очищение_всех_cookie_после_выхода_из_яндекс_браузера</dc:title>
  </office:meta>
</office:document-meta>
</file>