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9cd2d80d8b56ceb534313c105e5c42.png"/>
  <manifest:file-entry manifest:media-type="image/png" manifest:full-path="Pictures/9fa76f86b0101c649ccbb89337ff5e9c.png"/>
  <manifest:file-entry manifest:media-type="image/png" manifest:full-path="Pictures/489ebfab3b54e3f163b124b6e9dde79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яндекс:как_отключить_автосохранение_паролей_в_яндекс_браузере"/>&lt;a name="top"&gt;&lt;/a&gt;</text:span></text:p>
      <text:h text:style-name="Heading_20_1" text:outline-level="1"><text:bookmark-start text:name="__RefHeading___как_отключить_автосохранение_паролей_в_яндекс.браузере_1"/><text:bookmark-start text:name="как_отключить_автосохранение_паролей_в_яндекс.браузере"/>Как отключить автосохранение паролей в Яндекс.Браузере<text:bookmark-end text:name="__RefHeading___как_отключить_автосохранение_паролей_в_яндекс.браузере_1"/><text:bookmark-end text:name="как_отключить_автосохранение_паролей_в_яндекс.браузере"/></text:h>
      <text:p text:style-name="Text_20_body"><text:a xlink:type="simple" xlink:href="http://wiki.mihanik.net/doku.php?id=программное_обеспечение:браузеры:яндекс:как_отключить_автосохранение_паролей_в_яндекс_браузере&amp;do=export_pdf" text:style-name="Internet_20_link" text:visited-style-name="Visited_20_Internet_20_Link"> Экспорт в PDF </text:a> </text:p>
      <text:p text:style-name="Text_20_body">Дата создания: 2026/04/30 06:55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Яндекс.Браузер сохраняет логины и пароли, которые пользователь вводит на разных сайтах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Отключить автоматическое сохранение паролей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Для изменения параметров запуска нужно открыть настройки. </text:p>
      <text:p text:style-name="Text_20_body">Для этого нажимаем на кнопку с тремя горизонтальными линиями в правом верхнем углу экрана и из открывшегося меню выбираем “Пароли и данные”.</text:p>
      <text:p text:style-name="Text_20_body"><draw:frame draw:style-name="mediacenter" draw:name="0" text:anchor-type="paragraph" draw:z-index="0" svg:width="15.875cm" svg:height="11.90625cm"><draw:image xlink:href="Pictures/2d9cd2d80d8b56ceb534313c105e5c42.png" xlink:type="simple" xlink:show="embed" xlink:actuate="onLoad"/></draw:frame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В окне с настройками слева заходим в раздел «Настройки».</text:p>
      <text:p text:style-name="Text_20_body"><draw:frame draw:style-name="mediacenter" draw:name="1" text:anchor-type="paragraph" draw:z-index="1" svg:width="15.875cm" svg:height="11.90625cm"><draw:image xlink:href="Pictures/9fa76f86b0101c649ccbb89337ff5e9c.png" xlink:type="simple" xlink:show="embed" xlink:actuate="onLoad"/></draw:frame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 Теперь правую часть окна проматываем то подпункта “Пароли” и снимаем галочки с двух пунктов:</text:p>
      <text:list text:style-name="List_20_1" text:continue-numbering="false">
        <text:list-item>
          <text:p text:style-name="List_20_1_Content_First"> Сохранять пароли по умолчанию;</text:p>
        </text:list-item>
        <text:list-item>
          <text:p text:style-name="List_20_1_Content_Last"> Автоматически заполнять формы авторизации.</text:p>
        </text:list-item>
      </text:list>
      <text:p text:style-name="Text_20_body"><draw:frame draw:style-name="mediacenter" draw:name="2" text:anchor-type="paragraph" draw:z-index="2" svg:width="15.875cm" svg:height="11.90625cm"><draw:image xlink:href="Pictures/489ebfab3b54e3f163b124b6e9dde79e.png" xlink:type="simple" xlink:show="embed" xlink:actuate="onLoad"/></draw:frame></text:p>
      <text:p text:style-name="Text_20_body">Все, сразу после этого настройки будут применены и ничего дополнительного делать не требуется. </text:p>
      <text:h text:style-name="Heading_20_2" text:outline-level="2"><text:bookmark-start text:name="__RefHeading___источники_8"/><text:bookmark-start text:name="источники"/>Источники<text:bookmark-end text:name="__RefHeading___источники_8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help.mail.ru/mail/helpful/autosave/#yandex" text:style-name="Internet_20_link" text:visited-style-name="Visited_20_Internet_20_Link">https://help.mail.ru/mail/helpful/autosave/#yandex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яндекс:как_отключить_автосохранение_паролей_в_яндекс_браузере</dc:title>
  </office:meta>
</office:document-meta>
</file>