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cb1fd3926b38c2dfb4967c209ca186.png"/>
  <manifest:file-entry manifest:media-type="image/png" manifest:full-path="Pictures/02d7fc736244f5092fba26dd5a0e9776.png"/>
  <manifest:file-entry manifest:media-type="image/png" manifest:full-path="Pictures/a8f7783fd745f7408c3a14e1ae745b27.png"/>
  <manifest:file-entry manifest:media-type="image/png" manifest:full-path="Pictures/13bd32ab22a8e1104586b71add334bef.png"/>
  <manifest:file-entry manifest:media-type="image/png" manifest:full-path="Pictures/2928c003177ac0b4aaae1da5392885d8.png"/>
  <manifest:file-entry manifest:media-type="image/png" manifest:full-path="Pictures/7db1b118fe245124a00d7e512dc7c0b3.png"/>
  <manifest:file-entry manifest:media-type="image/png" manifest:full-path="Pictures/8b3384beb433e45d9544bcd73ce22ac1.png"/>
  <manifest:file-entry manifest:media-type="image/png" manifest:full-path="Pictures/d5ec8cd358dc8adc67ad9c4f8729222f.png"/>
  <manifest:file-entry manifest:media-type="image/png" manifest:full-path="Pictures/ecf8af4baf022ab931f34322d95fd9d4.png"/>
  <manifest:file-entry manifest:media-type="image/png" manifest:full-path="Pictures/d12b8e5e0043c56d2aaf0297886349e2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chrome:как_включить_или_отключить_уведомления_с_сайтов"/>&lt;a name="top"&gt;&lt;/a&gt;</text:span></text:p>
      <text:h text:style-name="Heading_20_1" text:outline-level="1"><text:bookmark-start text:name="__RefHeading___как_включить_или_отключить_уведомления_с_сайтов_1"/><text:bookmark-start text:name="как_включить_или_отключить_уведомления_с_сайтов"/>Как включить или отключить уведомления с сайтов<text:bookmark-end text:name="__RefHeading___как_включить_или_отключить_уведомления_с_сайтов_1"/><text:bookmark-end text:name="как_включить_или_отключить_уведомления_с_сайтов"/></text:h>
      <text:p text:style-name="Text_20_body"><text:a xlink:type="simple" xlink:href="http://wiki.mihanik.net/doku.php?id=программное_обеспечение:браузеры:chrome:как_включить_или_отключить_уведомления_с_сайтов&amp;do=export_pdf" text:style-name="Internet_20_link" text:visited-style-name="Visited_20_Internet_20_Link"> Экспорт в PDF </text:a> </text:p>
      <text:p text:style-name="Text_20_body">Дата создания: 2022/07/02 05:39 (C) mihanik</text:p>
      <text:p text:style-name="Text_20_body"><text:span text:style-name="Source_20_Text">&lt;a href='javascript:history.back();'&gt;&lt;img src=/lib/exe/fetch.php/level_up.png height=35 width=50&gt;&lt;/a&gt;</text:span></text:p>
      <text:list text:style-name="List_20_1" text:continue-numbering="false">
        <text:list-item>
          <text:p text:style-name="List_20_1_Content_First"> На компьютере откройте <text:span text:style-name="Strong_20_Emphasis">Chrome</text:span> <draw:frame draw:style-name="media" draw:name="  Legend" text:anchor-type="as-char" draw:z-index="0" svg:width="0.635cm"><draw:text-box><text:p text:style-name="legendcenter"><draw:frame draw:style-name="media" draw:name=" " text:anchor-type="as-char" draw:z-index="0" svg:width="0.635cm" svg:height="0.635cm"><draw:image xlink:href="Pictures/bdcb1fd3926b38c2dfb4967c209ca186.png" xlink:type="simple" xlink:show="embed" xlink:actuate="onLoad"/></draw:frame> </text:p></draw:text-box></draw:frame>.</text:p>
        </text:list-item>
        <text:list-item>
          <text:p text:style-name="List_20_1_Content_Last"> В правом верхнем углу экрана нажмите на значок с тремя точками <draw:frame draw:style-name="media" draw:name="  Legend" text:anchor-type="as-char" draw:z-index="0" svg:width="0.635cm"><draw:text-box><text:p text:style-name="legendcenter"><draw:frame draw:style-name="media" draw:name=" " text:anchor-type="as-char" draw:z-index="1" svg:width="0.635cm" svg:height="0.635cm"><draw:image xlink:href="Pictures/02d7fc736244f5092fba26dd5a0e9776.png" xlink:type="simple" xlink:show="embed" xlink:actuate="onLoad"/></draw:frame> </text:p></draw:text-box></draw:frame>.</text:p>
        </text:list-item>
      </text:list>
      <text:p text:style-name="Text_20_body"><draw:frame draw:style-name="mediacenter" draw:name="2" text:anchor-type="paragraph" draw:z-index="2" svg:width="15.875cm" svg:height="11.808817512275cm"><draw:image xlink:href="Pictures/a8f7783fd745f7408c3a14e1ae745b27.png" xlink:type="simple" xlink:show="embed" xlink:actuate="onLoad"/></draw:frame></text:p>
      <text:list text:style-name="List_20_1" text:continue-numbering="false">
        <text:list-item>
          <text:p text:style-name="LastListParagraph_List_20_1_Content_First"> Зайдите в <text:span text:style-name="Strong_20_Emphasis">Настройки</text:span>.</text:p>
        </text:list-item>
      </text:list>
      <text:p text:style-name="Text_20_body"><draw:frame draw:style-name="mediacenter" draw:name="3" text:anchor-type="paragraph" draw:z-index="3" svg:width="15.875cm" svg:height="11.808817512275cm"><draw:image xlink:href="Pictures/13bd32ab22a8e1104586b71add334bef.png" xlink:type="simple" xlink:show="embed" xlink:actuate="onLoad"/></draw:frame></text:p>
      <text:list text:style-name="List_20_1" text:continue-numbering="false">
        <text:list-item>
          <text:p text:style-name="LastListParagraph_List_20_1_Content_First"> Нажмите <text:span text:style-name="Strong_20_Emphasis">Конфиденциальность и безопасность</text:span></text:p>
        </text:list-item>
      </text:list>
      <text:p text:style-name="Text_20_body"><draw:frame draw:style-name="mediacenter" draw:name="4" text:anchor-type="paragraph" draw:z-index="4" svg:width="15.875cm" svg:height="11.808817512275cm"><draw:image xlink:href="Pictures/2928c003177ac0b4aaae1da5392885d8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Настройки сайтов</text:span> </text:p>
        </text:list-item>
      </text:list>
      <text:p text:style-name="Text_20_body"><draw:frame draw:style-name="mediacenter" draw:name="5" text:anchor-type="paragraph" draw:z-index="5" svg:width="15.875cm" svg:height="11.808817512275cm"><draw:image xlink:href="Pictures/7db1b118fe245124a00d7e512dc7c0b3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Уведомления</text:span></text:p>
        </text:list-item>
      </text:list>
      <text:p text:style-name="Text_20_body"><draw:frame draw:style-name="mediacenter" draw:name="6" text:anchor-type="paragraph" draw:z-index="6" svg:width="15.875cm" svg:height="11.808817512275cm"><draw:image xlink:href="Pictures/8b3384beb433e45d9544bcd73ce22ac1.png" xlink:type="simple" xlink:show="embed" xlink:actuate="onLoad"/></draw:frame></text:p>
      <text:list text:style-name="List_20_1" text:continue-numbering="false">
        <text:list-item>
          <text:p text:style-name="LastListParagraph_List_20_1_Content_First"> Выберите нужный параметр по умолчанию: разрешать или запрещать сайтам отправлять уведомления.</text:p>
        </text:list-item>
      </text:list>
      <text:p text:style-name="Text_20_body"><draw:frame draw:style-name="mediacenter" draw:name="7" text:anchor-type="paragraph" draw:z-index="7" svg:width="15.875cm" svg:height="11.808817512275cm"><draw:image xlink:href="Pictures/d5ec8cd358dc8adc67ad9c4f8729222f.png" xlink:type="simple" xlink:show="embed" xlink:actuate="onLoad"/></draw:frame></text:p>
      <text:list text:style-name="List_20_1" text:continue-numbering="false">
        <text:list-item>
          <text:p text:style-name="LastListParagraph_List_20_1_Content_First"> Если вы хотите запретить какому-то сайту отправлять уведомления, нажмите на троеточие напротив его адреса <draw:frame draw:style-name="media" draw:name="  Legend" text:anchor-type="as-char" draw:z-index="0" svg:width="0.635cm"><draw:text-box><text:p text:style-name="legendcenter"><draw:frame draw:style-name="media" draw:name=" " text:anchor-type="as-char" draw:z-index="8" svg:width="0.635cm" svg:height="0.635cm"><draw:image xlink:href="Pictures/02d7fc736244f5092fba26dd5a0e9776.png" xlink:type="simple" xlink:show="embed" xlink:actuate="onLoad"/></draw:frame> </text:p></draw:text-box></draw:frame> и в выпадающем меню выберите пункт «<text:span text:style-name="Strong_20_Emphasis">Удалить</text:span>».</text:p>
        </text:list-item>
      </text:list>
      <text:p text:style-name="Text_20_body"><draw:frame draw:style-name="mediacenter" draw:name="9" text:anchor-type="paragraph" draw:z-index="9" svg:width="15.875cm" svg:height="11.808817512275cm"><draw:image xlink:href="Pictures/ecf8af4baf022ab931f34322d95fd9d4.png" xlink:type="simple" xlink:show="embed" xlink:actuate="onLoad"/></draw:frame></text:p>
      <text:list text:style-name="List_20_1" text:continue-numbering="false">
        <text:list-item>
          <text:p text:style-name="LastListParagraph_List_20_1_Content_First"> Всё, - сайт больше не будет показывать уведомления.</text:p>
        </text:list-item>
      </text:list>
      <text:p text:style-name="Text_20_body"><draw:frame draw:style-name="mediacenter" draw:name="10" text:anchor-type="paragraph" draw:z-index="10" svg:width="15.875cm" svg:height="11.808817512275cm"><draw:image xlink:href="Pictures/d12b8e5e0043c56d2aaf0297886349e2.png" xlink:type="simple" xlink:show="embed" xlink:actuate="onLoad"/></draw:frame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1" text:anchor-type="as-char" draw:z-index="1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chrome:как_включить_или_отключить_уведомления_с_сайтов</dc:title>
  </office:meta>
</office:document-meta>
</file>