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f866a618d6676692201108c479697e.png"/>
  <manifest:file-entry manifest:media-type="image/png" manifest:full-path="Pictures/dc76f0d737d9f170e8b4856f46ef431b.png"/>
  <manifest:file-entry manifest:media-type="image/png" manifest:full-path="Pictures/02b253a8e992ee34abb3560c171600d4.png"/>
  <manifest:file-entry manifest:media-type="image/png" manifest:full-path="Pictures/6b7e5d4bb1f21369cf16d01d2587b8c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криптопровайдеры:криптопро:как_активировать_криптопро_csp"/>&lt;a name="top"&gt;&lt;/a&gt;</text:span></text:p>
      <text:h text:style-name="Heading_20_1" text:outline-level="1"><text:bookmark-start text:name="__RefHeading___как_активировать_криптопро_csp_1"/><text:bookmark-start text:name="как_активировать_криптопро_csp"/>Как активировать КриптоПро CSP<text:bookmark-end text:name="__RefHeading___как_активировать_криптопро_csp_1"/><text:bookmark-end text:name="как_активировать_криптопро_csp"/></text:h>
      <text:p text:style-name="Text_20_body"><text:a xlink:type="simple" xlink:href="http://wiki.mihanik.net/doku.php?id=программное_обеспечение:криптопровайдеры:криптопро:как_активировать_криптопро_csp&amp;do=export_pdf" text:style-name="Internet_20_link" text:visited-style-name="Visited_20_Internet_20_Link"> Экспорт в PDF </text:a> </text:p>
      <text:p text:style-name="Text_20_body">Дата создания: 2022/07/05 09:1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Заходим в «Панель управления»</text:p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Кликаем по оснастке КриптоПро CSP.</text:p>
      <text:p text:style-name="Text_20_body"><draw:frame draw:style-name="mediacenter" draw:name="0" text:anchor-type="paragraph" draw:z-index="0" svg:width="15.875cm" svg:height="4.5750412881916cm"><draw:image xlink:href="Pictures/cff866a618d6676692201108c479697e.png" xlink:type="simple" xlink:show="embed" xlink:actuate="onLoad"/></draw:frame></text:p>
      <text:h text:style-name="Heading_20_2" text:outline-level="2"><text:bookmark-start text:name="__RefHeading___шаг_3_4"/><text:bookmark-start text:name="шаг_3"/>Шаг 3.<text:bookmark-end text:name="__RefHeading___шаг_3_4"/><text:bookmark-end text:name="шаг_3"/></text:h>
      <text:p text:style-name="Text_20_body">Нажимаем кнопку «Ввод лицензии...»</text:p>
      <text:p text:style-name="Text_20_body"><draw:frame draw:style-name="mediacenter" draw:name="1" text:anchor-type="paragraph" draw:z-index="1" svg:width="15.875cm" svg:height="19.096577017115cm"><draw:image xlink:href="Pictures/dc76f0d737d9f170e8b4856f46ef431b.png" xlink:type="simple" xlink:show="embed" xlink:actuate="onLoad"/></draw:frame></text:p>
      <text:h text:style-name="Heading_20_2" text:outline-level="2"><text:bookmark-start text:name="__RefHeading___шаг_4_5"/><text:bookmark-start text:name="шаг_4"/>Шаг 4.<text:bookmark-end text:name="__RefHeading___шаг_4_5"/><text:bookmark-end text:name="шаг_4"/></text:h>
      <text:p text:style-name="Text_20_body">Указываем серийный номер и нажимаем кнопку «Ок».</text:p>
      <text:p text:style-name="Text_20_body"><draw:frame draw:style-name="mediacenter" draw:name="2" text:anchor-type="paragraph" draw:z-index="2" svg:width="15.875cm" svg:height="12.357784431138cm"><draw:image xlink:href="Pictures/02b253a8e992ee34abb3560c171600d4.png" xlink:type="simple" xlink:show="embed" xlink:actuate="onLoad"/></draw:frame></text:p>
      <text:h text:style-name="Heading_20_2" text:outline-level="2"><text:bookmark-start text:name="__RefHeading___шаг_5_6"/><text:bookmark-start text:name="шаг_5"/>Шаг 5.<text:bookmark-end text:name="__RefHeading___шаг_5_6"/><text:bookmark-end text:name="шаг_5"/></text:h>
      <text:p text:style-name="Text_20_body">Проверяем результат и радуемся жизни.</text:p>
      <text:p text:style-name="Text_20_body"><draw:frame draw:style-name="mediacenter" draw:name="3" text:anchor-type="paragraph" draw:z-index="3" svg:width="15.875cm" svg:height="19.096577017115cm"><draw:image xlink:href="Pictures/6b7e5d4bb1f21369cf16d01d2587b8c9.png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криптопровайдеры:криптопро:как_активировать_криптопро_csp</dc:title>
  </office:meta>
</office:document-meta>
</file>