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e19ac6e9aeff9c53d4c2df7996dc8582.png"/>
  <manifest:file-entry manifest:media-type="image/gif" manifest:full-path="Pictures/286cb3a404759852669a0c1244506874.gif"/>
  <manifest:file-entry manifest:media-type="image/png" manifest:full-path="Pictures/5c41e6c639409cdbaa5dc6d766847eb1.png"/>
  <manifest:file-entry manifest:media-type="image/png" manifest:full-path="Pictures/85fbc320b43d35e717f810620876ec61.png"/>
  <manifest:file-entry manifest:media-type="image/png" manifest:full-path="Pictures/60807fe5454bfc3e4829afb20df7bb7b.png"/>
  <manifest:file-entry manifest:media-type="image/png" manifest:full-path="Pictures/48331b965039de269a1bd80eff5edba5.png"/>
  <manifest:file-entry manifest:media-type="image/png" manifest:full-path="Pictures/a6691415efe8b62dfb0ab2a3139c802d.png"/>
  <manifest:file-entry manifest:media-type="image/png" manifest:full-path="Pictures/37bab4fccdea181b5d388b3aa5054544.png"/>
  <manifest:file-entry manifest:media-type="image/png" manifest:full-path="Pictures/dfd6091fd337f434d8a762be358f5f4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paragraph-properties fo:text-align="justify"/>
      <style:table-cell-properties fo:padding="0.3cm" fo:border="0.002cm solid #000000"/>
    </style:style>
    <style:style style:name="PluginODTAutoStyle_Paragraph_2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26" style:family="table-cell">
      <style:table-cell-properties fo:border="0.06pt solid #8cacbb" fo:padding="0.049cm" fo:background-color="#f7f9fa"/>
    </style:style>
    <style:style style:name="PluginODTAutoStyle_Paragraph_27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_28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29" style:family="table-cell">
      <style:paragraph-properties fo:text-align="center"/>
      <style:table-cell-properties fo:padding="0.1cm" fo:border="0.002cm solid #000000"/>
    </style:style>
    <style:style style:name="PluginODTAutoStyle_Paragraph_30" style:family="paragraph">
      <style:paragraph-properties fo:text-align="center" fo:padding="0.1cm"/>
    </style:style>
    <style:style style:name="PluginODTAutoStyle_TableCell_31" style:family="table-cell">
      <style:paragraph-properties fo:text-align="justify"/>
      <style:table-cell-properties fo:padding="0.3cm" fo:border="0.002cm solid #000000"/>
    </style:style>
    <style:style style:name="PluginODTAutoStyle_Paragraph_32" style:family="paragraph">
      <style:paragraph-properties fo:text-align="justify" fo:padding="0.3cm"/>
    </style:style>
    <style:style style:name="PluginODTAutoStyle_TableCell_33" style:family="table-cell">
      <style:table-cell-properties fo:border="0.06pt solid #8cacbb" fo:padding="0.049cm" fo:background-color="#f7f9fa"/>
    </style:style>
    <style:style style:name="PluginODTAutoStyle_Paragraph_34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_35" style:family="table">
      <style:table-properties table:align="center" style:shadow="#808080 0.18cm 0.18cm" style:rel-width="88%" style:width="425.2pt"/>
    </style:style>
    <style:style style:name="odt_auto_style_table_column_9_1" style:family="table-column">
      <style:table-column-properties style:column-width="1.5cm"/>
    </style:style>
    <style:style style:name="odt_auto_style_table_column_9_2" style:family="table-column">
      <style:table-column-properties style:column-width="13.5cm"/>
    </style:style>
    <style:style style:name="PluginODTAutoStyle_TableCell_36" style:family="table-cell">
      <style:paragraph-properties fo:text-align="center"/>
      <style:table-cell-properties fo:padding="0.1cm" fo:border="0.002cm solid #000000"/>
    </style:style>
    <style:style style:name="PluginODTAutoStyle_Paragraph_37" style:family="paragraph">
      <style:paragraph-properties fo:text-align="center" fo:padding="0.1cm"/>
    </style:style>
    <style:style style:name="PluginODTAutoStyle_TableCell_38" style:family="table-cell">
      <style:paragraph-properties fo:text-align="justify"/>
      <style:table-cell-properties fo:padding="0.3cm" fo:border="0.002cm solid #000000"/>
    </style:style>
    <style:style style:name="PluginODTAutoStyle_Paragraph_39" style:family="paragraph">
      <style:paragraph-properties fo:text-align="justify" fo:padding="0.3cm"/>
    </style:style>
    <style:style style:name="PluginODTAutoStyle_Table_40" style:family="table">
      <style:table-properties table:align="center" style:shadow="#808080 0.18cm 0.18cm" style:rel-width="88%" style:width="425.2pt"/>
    </style:style>
    <style:style style:name="odt_auto_style_table_column_10_1" style:family="table-column">
      <style:table-column-properties style:column-width="1.5cm"/>
    </style:style>
    <style:style style:name="odt_auto_style_table_column_10_2" style:family="table-column">
      <style:table-column-properties style:column-width="13.5cm"/>
    </style:style>
    <style:style style:name="PluginODTAutoStyle_TableCell_41" style:family="table-cell">
      <style:paragraph-properties fo:text-align="center"/>
      <style:table-cell-properties fo:padding="0.1cm" fo:border="0.002cm solid #000000"/>
    </style:style>
    <style:style style:name="PluginODTAutoStyle_Paragraph_42" style:family="paragraph">
      <style:paragraph-properties fo:text-align="center" fo:padding="0.1cm"/>
    </style:style>
    <style:style style:name="PluginODTAutoStyle_TableCell_43" style:family="table-cell">
      <style:paragraph-properties fo:text-align="justify"/>
      <style:table-cell-properties fo:padding="0.3cm" fo:border="0.002cm solid #000000"/>
    </style:style>
    <style:style style:name="PluginODTAutoStyle_Paragraph_44" style:family="paragraph">
      <style:paragraph-properties fo:text-align="justify" fo:padding="0.3cm"/>
    </style:style>
    <style:style style:name="PluginODTAutoStyle_TableCell_45" style:family="table-cell">
      <style:table-cell-properties fo:border="0.06pt solid #8cacbb" fo:padding="0.049cm" fo:background-color="#f7f9fa"/>
    </style:style>
    <style:style style:name="PluginODTAutoStyle_Paragraph_46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_47" style:family="table">
      <style:table-properties table:align="center" style:shadow="#808080 0.18cm 0.18cm" style:rel-width="88%" style:width="425.2pt"/>
    </style:style>
    <style:style style:name="odt_auto_style_table_column_12_1" style:family="table-column">
      <style:table-column-properties style:column-width="1.5cm"/>
    </style:style>
    <style:style style:name="odt_auto_style_table_column_12_2" style:family="table-column">
      <style:table-column-properties style:column-width="13.5cm"/>
    </style:style>
    <style:style style:name="PluginODTAutoStyle_TableCell_48" style:family="table-cell">
      <style:paragraph-properties fo:text-align="center"/>
      <style:table-cell-properties fo:padding="0.1cm" fo:border="0.002cm solid #000000"/>
    </style:style>
    <style:style style:name="PluginODTAutoStyle_Paragraph_49" style:family="paragraph">
      <style:paragraph-properties fo:text-align="center" fo:padding="0.1cm"/>
    </style:style>
    <style:style style:name="PluginODTAutoStyle_TableCell_50" style:family="table-cell">
      <style:paragraph-properties fo:text-align="justify"/>
      <style:table-cell-properties fo:padding="0.3cm" fo:border="0.002cm solid #000000"/>
    </style:style>
    <style:style style:name="PluginODTAutoStyle_Paragraph_51" style:family="paragraph">
      <style:paragraph-properties fo:text-align="justify" fo:padding="0.3cm"/>
    </style:style>
    <style:style style:name="PluginODTAutoStyle_Table_52" style:family="table">
      <style:table-properties table:align="center" style:shadow="#808080 0.18cm 0.18cm" style:rel-width="88%" style:width="425.2pt"/>
    </style:style>
    <style:style style:name="odt_auto_style_table_column_13_1" style:family="table-column">
      <style:table-column-properties style:column-width="1.5cm"/>
    </style:style>
    <style:style style:name="odt_auto_style_table_column_13_2" style:family="table-column">
      <style:table-column-properties style:column-width="13.5cm"/>
    </style:style>
    <style:style style:name="PluginODTAutoStyle_TableCell_53" style:family="table-cell">
      <style:paragraph-properties fo:text-align="center"/>
      <style:table-cell-properties fo:padding="0.1cm" fo:border="0.002cm solid #000000"/>
    </style:style>
    <style:style style:name="PluginODTAutoStyle_Paragraph_54" style:family="paragraph">
      <style:paragraph-properties fo:text-align="center" fo:padding="0.1cm"/>
    </style:style>
    <style:style style:name="PluginODTAutoStyle_TableCell_55" style:family="table-cell">
      <style:paragraph-properties fo:text-align="justify"/>
      <style:table-cell-properties fo:padding="0.3cm" fo:border="0.002cm solid #000000"/>
    </style:style>
    <style:style style:name="PluginODTAutoStyle_Paragraph_56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менеджеры_пакетов:chocolatey:создание_собственного_пакета_chocolatey"/>&lt;a name="top"&gt;&lt;/a&gt;</text:span></text:p>
      <text:h text:style-name="Heading_20_1" text:outline-level="1"><text:bookmark-start text:name="__RefHeading___создание_собственного_пакета_chocolatey_1"/><text:bookmark-start text:name="создание_собственного_пакета_chocolatey"/>Создание собственного пакета Chocolatey<text:bookmark-end text:name="__RefHeading___создание_собственного_пакета_chocolatey_1"/><text:bookmark-end text:name="создание_собственного_пакета_chocolatey"/></text:h>
      <text:p text:style-name="Text_20_body"><text:a xlink:type="simple" xlink:href="http://wiki.mihanik.net/doku.php?id=программное_обеспечение:менеджеры_пакетов:chocolatey:создание_собственного_пакета_chocolatey&amp;do=export_pdf" text:style-name="Internet_20_link" text:visited-style-name="Visited_20_Internet_20_Link"> Экспорт в PDF </text:a> </text:p>
      <text:p text:style-name="Text_20_body">Дата создания: 2024/08/19 14:06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Вышла новая платформа 1с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Рассмотрим пример публикации платформы 1С на собственном сервере Chocolatey <text:line-break/>Для определённости пусть версия платформы будет <text:span text:style-name="Strong_20_Emphasis">8.3.24.1667</text:span></text:p>
          </table:table-cell>
        </table:table-row>
      </table:table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Добавить версию платформы 1С на свой сервер Chocolatey чтобы в дальнейшем можно было быстро развернуть его на компьютерах пользователей.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<text:span text:style-name="Strong_20_Emphasis">Важно!!!</text:span><text:line-break/><text:line-break/>Chocolatey старается устанавливать на ПК программный пакет именно той разрядности, что и разрядность системы.<text:line-break/><text:line-break/>Для 1С это не всегда хорошо, т.к. если на ПК используются эквайринговые системы и некоторые другие «плюшки», работа с кассами и некоторым другим оборудованием может быть нарушена. <text:line-break/><text:line-break/>Мы используем обходной манёвр: «скажем» Chocolatey, что 32-хразрядная платформа отлично работает на Windows любой разрядности. <draw:frame draw:style-name="media" draw:name="2" text:anchor-type="as-char" draw:z-index="2" svg:width="0.396875cm" svg:height="0.396875cm"><draw:image xlink:href="Pictures/286cb3a404759852669a0c1244506874.gif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h text:style-name="Heading_20_1" text:outline-level="1"><text:bookmark-start text:name="__RefHeading___шаг_1_5"/><text:bookmark-start text:name="шаг_1"/>Шаг 1<text:bookmark-end text:name="__RefHeading___шаг_1_5"/><text:bookmark-end text:name="шаг_1"/></text:h>
      <text:p text:style-name="Text_20_body">С сайта <text:a xlink:type="simple" xlink:href="https://releases.1c.ru/total" text:style-name="Internet_20_link" text:visited-style-name="Visited_20_Internet_20_Link">https://releases.1c.ru/total</text:a> скачиваем архив с дистрибутивом программы.</text:p>
      <text:p text:style-name="Text_20_body"><draw:frame draw:style-name="mediacenter" draw:name="3" text:anchor-type="paragraph" draw:z-index="3" svg:width="15.875cm" svg:height="5.1424145299145cm"><draw:image xlink:href="Pictures/5c41e6c639409cdbaa5dc6d766847eb1.png" xlink:type="simple" xlink:show="embed" xlink:actuate="onLoad"/></draw:frame></text:p>
      <text:h text:style-name="Heading_20_1" text:outline-level="1"><text:bookmark-start text:name="__RefHeading___шаг_2_6"/><text:bookmark-start text:name="шаг_2"/>Шаг 2<text:bookmark-end text:name="__RefHeading___шаг_2_6"/><text:bookmark-end text:name="шаг_2"/></text:h>
      <text:p text:style-name="Text_20_body">Скачанный <text:span text:style-name="Strong_20_Emphasis">RAR</text:span>-архив с дистрибутивом распаковываем в какую-нибудь папку, а затем опять упаковываем в <text:span text:style-name="Strong_20_Emphasis">ZIP</text:span>-архив с именем <text:span text:style-name="Strong_20_Emphasis">setup.zip</text:span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4" text:anchor-type="as-char" draw:z-index="4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С RAR-архивами Chocolatey не умеет работать «из коробки». <text:line-break/>Можно, конечно, и пропустить этот шаг, но тогда усложнится реализация алгоритма установки.</text:p>
          </table:table-cell>
        </table:table-row>
      </table:table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5" text:anchor-type="as-char" draw:z-index="5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В работе я обычно использую архиватор 7Zip</text:p>
          </table:table-cell>
        </table:table-row>
      </table:table>
      <text:p text:style-name="Text_20_body"><draw:frame draw:style-name="mediacenter" draw:name="6" text:anchor-type="paragraph" draw:z-index="6" svg:width="15.875cm" svg:height="14.814587426326cm"><draw:image xlink:href="Pictures/85fbc320b43d35e717f810620876ec61.png" xlink:type="simple" xlink:show="embed" xlink:actuate="onLoad"/></draw:frame></text:p>
      <text:h text:style-name="Heading_20_1" text:outline-level="1"><text:bookmark-start text:name="__RefHeading___шаг_3_7"/><text:bookmark-start text:name="шаг_3"/>Шаг 3<text:bookmark-end text:name="__RefHeading___шаг_3_7"/><text:bookmark-end text:name="шаг_3"/></text:h>
      <text:p text:style-name="Text_20_body">Получившийся архив <text:span text:style-name="Strong_20_Emphasis">setup.zip</text:span> размещаем на своём сервере</text:p>
      <text:p text:style-name="Text_20_body"><draw:frame draw:style-name="mediacenter" draw:name="7" text:anchor-type="paragraph" draw:z-index="7" svg:width="15.875cm" svg:height="3.2580922865014cm"><draw:image xlink:href="Pictures/60807fe5454bfc3e4829afb20df7bb7b.png" xlink:type="simple" xlink:show="embed" xlink:actuate="onLoad"/></draw:frame></text:p>
      <table:table table:style-name="PluginODTAutoStyle_Table_21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22">
            <text:p text:style-name="PluginODTAutoStyle_Paragraph_23"><draw:frame draw:style-name="media" draw:name="8" text:anchor-type="as-char" draw:z-index="8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24">
            <text:p text:style-name="PluginODTAutoStyle_Paragraph_25">Важно!!!<text:line-break/>Обязательно получите контрольную сумму архива.<text:line-break/>Это пригодится при дальнейшей настройке!</text:p>
          </table:table-cell>
        </table:table-row>
      </table:table>
      <text:p text:style-name="Text_20_body">Для вычисления контрольной суммы запускаем PowerShell и подаём несложную команду. <text:line-break/>Например, такую.</text:p>
      <table:table table:style-name="Table">
        <table:table-column table:style-name="odt_auto_style_table_column_6_1"/>
        <table:table-row>
          <table:table-cell office:value-type="string" table:style-name="PluginODTAutoStyle_TableCell_26">
            <text:p text:style-name="Preformatted_20_Text">Get-FileHash C:\tools\chocolatey.server\distr\1c\x32\8.3.24.1667\setup.zip<text:s text:c="2"/>-Algorithm SHA256</text:p>
          </table:table-cell>
        </table:table-row>
      </table:table>
      <table:table table:style-name="PluginODTAutoStyle_Table_28">
        <table:table-column table:style-name="odt_auto_style_table_column_7_1"/>
        <table:table-column table:style-name="odt_auto_style_table_column_7_2"/>
        <table:table-row>
          <table:table-cell office:value-type="string" table:style-name="PluginODTAutoStyle_TableCell_29">
            <text:p text:style-name="PluginODTAutoStyle_Paragraph_30"><draw:frame draw:style-name="media" draw:name="9" text:anchor-type="as-char" draw:z-index="9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31">
            <text:p text:style-name="PluginODTAutoStyle_Paragraph_32">Можно получить контрольную сумму с использованием разных алгоритмов.</text:p>
          </table:table-cell>
        </table:table-row>
      </table:table>
      <text:p text:style-name="Text_20_body"><draw:frame draw:style-name="mediacenter" draw:name="10" text:anchor-type="paragraph" draw:z-index="10" svg:width="15.875cm" svg:height="5.8768917345751cm"><draw:image xlink:href="Pictures/48331b965039de269a1bd80eff5edba5.png" xlink:type="simple" xlink:show="embed" xlink:actuate="onLoad"/></draw:frame></text:p>
      <text:h text:style-name="Heading_20_1" text:outline-level="1"><text:bookmark-start text:name="__RefHeading___шаг_4_8"/><text:bookmark-start text:name="шаг_4"/>Шаг 4<text:bookmark-end text:name="__RefHeading___шаг_4_8"/><text:bookmark-end text:name="шаг_4"/></text:h>
      <text:p text:style-name="Text_20_body">Теперь открываем командную строку и переходим в «песочницу», где мы «играем» с пакетами Chocolatey.</text:p>
      <text:p text:style-name="Text_20_body"><draw:frame draw:style-name="mediacenter" draw:name="11" text:anchor-type="paragraph" draw:z-index="11" svg:width="15.875cm" svg:height="9.6045644391408cm"><draw:image xlink:href="Pictures/a6691415efe8b62dfb0ab2a3139c802d.png" xlink:type="simple" xlink:show="embed" xlink:actuate="onLoad"/></draw:frame></text:p>
      <text:h text:style-name="Heading_20_1" text:outline-level="1"><text:bookmark-start text:name="__RefHeading___шаг_5_9"/><text:bookmark-start text:name="шаг_5"/>Шаг 5<text:bookmark-end text:name="__RefHeading___шаг_5_9"/><text:bookmark-end text:name="шаг_5"/></text:h>
      <text:p text:style-name="Text_20_body">Создаём шаблон для нового релиза платформы 1С.</text:p>
      <table:table table:style-name="Table">
        <table:table-column table:style-name="odt_auto_style_table_column_8_1"/>
        <table:table-row>
          <table:table-cell office:value-type="string" table:style-name="PluginODTAutoStyle_TableCell_33">
            <text:p text:style-name="Preformatted_20_Text">choco new 1c --version=8.3.24.1667 --maintainer=mihanikus --force</text:p>
          </table:table-cell>
        </table:table-row>
      </table:table>
      <text:h text:style-name="Heading_20_1" text:outline-level="1"><text:bookmark-start text:name="__RefHeading___шаг_6_10"/><text:bookmark-start text:name="шаг_6"/>Шаг 6<text:bookmark-end text:name="__RefHeading___шаг_6_10"/><text:bookmark-end text:name="шаг_6"/></text:h>
      <text:p text:style-name="Text_20_body">Теперь файл <text:span text:style-name="Strong_20_Emphasis">1c.nuspec</text:span> приводим к следующему виду.</text:p>
      <table:table table:style-name="PluginODTAutoStyle_Table_35">
        <table:table-column table:style-name="odt_auto_style_table_column_9_1"/>
        <table:table-column table:style-name="odt_auto_style_table_column_9_2"/>
        <table:table-row>
          <table:table-cell office:value-type="string" table:style-name="PluginODTAutoStyle_TableCell_36">
            <text:p text:style-name="PluginODTAutoStyle_Paragraph_37"><draw:frame draw:style-name="media" draw:name="12" text:anchor-type="as-char" draw:z-index="1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38">
            <text:p text:style-name="PluginODTAutoStyle_Paragraph_39">В моём случае имя файла оказалось таким: <text:span text:style-name="Strong_20_Emphasis">C:\tools\sandbox\1c\1c.nuspec</text:span></text:p>
          </table:table-cell>
        </table:table-row>
      </table:table>
      <text:p text:style-name="Preformatted_20_Text">&lt;?xml version="1.0" encoding="utf-8"?&gt;<text:line-break/>&lt;!-- Read this before creating packages: https://docs.chocolatey.org/en-us/create/create-packages --&gt;<text:line-break/>&lt;!-- It is especially important to read the above link to understand additional requirements when publishing packages to the community feed aka dot org (https://community.chocolatey.org/packages). --&gt;<text:line-break/><text:line-break/>&lt;!-- Test your packages in a test environment: https://github.com/chocolatey/chocolatey-test-environment --&gt;<text:line-break/><text:line-break/>&lt;!--<text:line-break/>This is a nuspec. It mostly adheres to https://docs.nuget.org/create/Nuspec-Reference. Chocolatey uses a special version of NuGet.Core that allows us to do more than was initially possible. As such there are certain things to be aware of:<text:line-break/><text:line-break/>* the package xmlns schema url may cause issues with nuget.exe<text:line-break/>* Any of the following elements can ONLY be used by choco tools - projectSourceUrl, docsUrl, mailingListUrl, bugTrackerUrl, packageSourceUrl, provides, conflicts, replaces<text:line-break/>* nuget.exe can still install packages with those elements but they are ignored. Any authoring tools or commands will error on those elements<text:line-break/>--&gt;<text:line-break/><text:line-break/>&lt;!-- You can embed software files directly into packages, as long as you are not bound by distribution rights. --&gt;<text:line-break/>&lt;!-- * If you are an organization making private packages, you probably have no issues here --&gt;<text:line-break/>&lt;!-- * If you are releasing to the community feed, you need to consider distribution rights. --&gt;<text:line-break/>&lt;!-- Do not remove this test for UTF-8: if “Ω” doesn’t appear as greek uppercase omega letter enclosed in quotation marks, you should use an editor that supports UTF-8, not this one. --&gt;<text:line-break/>&lt;package xmlns="http://schemas.microsoft.com/packaging/2015/06/nuspec.xsd"&gt;<text:line-break/><text:s text:c="2"/>&lt;metadata&gt;<text:line-break/><text:s text:c="4"/>&lt;!-- == PACKAGE SPECIFIC SECTION == --&gt;<text:line-break/><text:s text:c="4"/>&lt;!-- This section is about this package, although id and version have ties back to the software --&gt;<text:line-break/><text:s text:c="4"/>&lt;!-- id is lowercase and if you want a good separator for words, use '-', not '.'. Dots are only acceptable as suffixes for certain types of packages, e.g. .install, .portable, .extension, .template --&gt;<text:line-break/><text:s text:c="4"/>&lt;!-- If the software is cross-platform, attempt to use the same id as the debian/rpm package(s) if possible. --&gt;<text:line-break/><text:s text:c="4"/>&lt;id&gt;1c&lt;/id&gt;<text:line-break/><text:s text:c="4"/>&lt;!-- version should MATCH as closely as possible with the underlying software --&gt;<text:line-break/><text:s text:c="4"/>&lt;!-- Is the version a prerelease of a version? https://docs.nuget.org/create/versioning#creating-prerelease-packages --&gt;<text:line-break/><text:s text:c="4"/>&lt;!-- Note that unstable versions like 0.0.1 can be considered a released version, but it's possible that one can release a 0.0.1-beta before you release a 0.0.1 version. If the version number is final, that is considered a released version and not a prerelease. --&gt;<text:line-break/><text:s text:c="4"/>&lt;version&gt;8.3.24.1667&lt;/version&gt;<text:line-break/><text:s text:c="4"/>&lt;!-- &lt;packageSourceUrl&gt;Where is this Chocolatey package located (think GitHub)? packageSourceUrl is highly recommended for the community feed&lt;/packageSourceUrl&gt;--&gt;<text:line-break/><text:s text:c="4"/>&lt;!-- owners is a poor name for maintainers of the package. It sticks around by this name for compatibility reasons. It basically means you. --&gt;<text:line-break/><text:s text:c="4"/>&lt;!--&lt;owners&gt;mihanikus&lt;/owners&gt;--&gt;<text:line-break/><text:s text:c="4"/>&lt;!-- ============================== --&gt;<text:line-break/><text:line-break/><text:s text:c="4"/>&lt;!-- == SOFTWARE SPECIFIC SECTION == --&gt;<text:line-break/><text:s text:c="4"/>&lt;!-- This section is about the software itself --&gt;<text:line-break/><text:s text:c="4"/>&lt;title&gt;1c (Install)&lt;/title&gt;<text:line-break/><text:s text:c="4"/>&lt;authors&gt;1C&lt;/authors&gt;<text:line-break/><text:s text:c="4"/>&lt;!-- projectUrl is required for the community feed --&gt;<text:line-break/><text:s text:c="4"/>&lt;projectUrl&gt;https://1c.ru&lt;/projectUrl&gt;<text:line-break/><text:s text:c="4"/>&lt;!-- There are a number of CDN Services that can be used for hosting the Icon for a package. More information can be found here: https://docs.chocolatey.org/en-us/create/create-packages#package-icon-guidelines --&gt;<text:line-break/><text:s text:c="4"/>&lt;!-- Here is an example using Githack --&gt;<text:line-break/><text:s text:c="4"/>&lt;!--&lt;iconUrl&gt;http://rawcdn.githack.com/__REPLACE_YOUR_REPO__/master/icons/1c.png&lt;/iconUrl&gt;--&gt;<text:line-break/><text:s text:c="4"/>&lt;!-- &lt;copyright&gt;Year Software Vendor&lt;/copyright&gt; --&gt;<text:line-break/><text:s text:c="4"/>&lt;!-- If there is a license Url available, it is required for the community feed --&gt;<text:line-break/><text:s text:c="4"/>&lt;!-- &lt;licenseUrl&gt;Software License Location __REMOVE_OR_FILL_OUT__&lt;/licenseUrl&gt;<text:line-break/><text:s text:c="4"/>&lt;requireLicenseAcceptance&gt;true&lt;/requireLicenseAcceptance&gt;--&gt;<text:line-break/><text:s text:c="4"/>&lt;!--&lt;projectSourceUrl&gt;Software Source Location - is the software FOSS somewhere? Link to it with this&lt;/projectSourceUrl&gt;--&gt;<text:line-break/><text:s text:c="4"/>&lt;!--&lt;docsUrl&gt;At what url are the software docs located?&lt;/docsUrl&gt;--&gt;<text:line-break/><text:s text:c="4"/>&lt;!--&lt;mailingListUrl&gt;&lt;/mailingListUrl&gt;--&gt;<text:line-break/><text:s text:c="4"/>&lt;!--&lt;bugTrackerUrl&gt;&lt;/bugTrackerUrl&gt;--&gt;<text:line-break/><text:s text:c="4"/>&lt;tags&gt;1c 1cx32&lt;/tags&gt;<text:line-break/><text:s text:c="4"/>&lt;summary&gt;&lt;/summary&gt;<text:line-break/><text:s text:c="4"/>&lt;description&gt;Установка платформы 1с через choco&lt;/description&gt;<text:line-break/><text:s text:c="4"/>&lt;!-- &lt;releaseNotes&gt;__REPLACE_OR_REMOVE__MarkDown_Okay&lt;/releaseNotes&gt; --&gt;<text:line-break/><text:s text:c="4"/>&lt;!-- =============================== --&gt;<text:line-break/><text:line-break/><text:s text:c="4"/>&lt;!-- Specifying dependencies and version ranges? https://docs.nuget.org/create/versioning#specifying-version-ranges-in-.nuspec-files --&gt;<text:line-break/><text:s text:c="4"/>&lt;!--&lt;dependencies&gt;<text:line-break/><text:s text:c="6"/>&lt;dependency id="" version="__MINIMUM_VERSION__" /&gt;<text:line-break/><text:s text:c="6"/>&lt;dependency id="" version="[__EXACT_VERSION__]" /&gt;<text:line-break/><text:s text:c="6"/>&lt;dependency id="" version="[_MIN_VERSION_INCLUSIVE, MAX_VERSION_INCLUSIVE]" /&gt;<text:line-break/><text:s text:c="6"/>&lt;dependency id="" version="[_MIN_VERSION_INCLUSIVE, MAX_VERSION_EXCLUSIVE)" /&gt;<text:line-break/><text:s text:c="6"/>&lt;dependency id="" /&gt;<text:line-break/><text:s text:c="6"/>&lt;dependency id="chocolatey-core.extension" version="1.1.0" /&gt;<text:line-break/><text:s text:c="4"/>&lt;/dependencies&gt;--&gt;<text:line-break/><text:s text:c="4"/>&lt;!-- chocolatey-core.extension - https://community.chocolatey.org/packages/chocolatey-core.extension --&gt;<text:line-break/><text:line-break/><text:s text:c="4"/>&lt;!--&lt;provides&gt;NOT YET IMPLEMENTED&lt;/provides&gt;--&gt;<text:line-break/><text:s text:c="4"/>&lt;!--&lt;conflicts&gt;NOT YET IMPLEMENTED&lt;/conflicts&gt;--&gt;<text:line-break/><text:s text:c="4"/>&lt;!--&lt;replaces&gt;NOT YET IMPLEMENTED&lt;/replaces&gt;--&gt;<text:line-break/><text:s text:c="2"/>&lt;/metadata&gt;<text:line-break/><text:s text:c="2"/>&lt;files&gt;<text:line-break/><text:s text:c="4"/>&lt;!-- this section controls what actually gets packaged into the Chocolatey package --&gt;<text:line-break/><text:s text:c="4"/>&lt;file src="tools\**" target="tools" /&gt;<text:line-break/><text:s text:c="2"/>&lt;/files&gt;<text:line-break/>&lt;/package&gt;</text:p>
      <text:p text:style-name="Text_20_body">Собственно говоря, указываем некоторые данные. Остальное можно не трогать.</text:p>
      <text:p text:style-name="Preformatted_20_Text">&lt;id&gt;1c&lt;/id&gt;<text:line-break/>...<text:line-break/>&lt;version&gt;8.3.24.1667&lt;/version&gt;<text:line-break/>...<text:line-break/>&lt;title&gt;1c (Install)&lt;/title&gt;<text:line-break/>...<text:line-break/>&lt;projectUrl&gt;https://1c.ru&lt;/projectUrl&gt;<text:line-break/>...<text:line-break/>&lt;tags&gt;1c 1cx32&lt;/tags&gt;<text:line-break/>...<text:line-break/>&lt;description&gt;Установка платформы 1с через choco&lt;/description&gt;</text:p>
      <text:p text:style-name="Text_20_body">Этого будет достаточно.</text:p>
      <text:h text:style-name="Heading_20_1" text:outline-level="1"><text:bookmark-start text:name="__RefHeading___шаг_7_11"/><text:bookmark-start text:name="шаг_7"/>Шаг 7<text:bookmark-end text:name="__RefHeading___шаг_7_11"/><text:bookmark-end text:name="шаг_7"/></text:h>
      <text:p text:style-name="Text_20_body">Теперь настраиваем алгоритм установки 1С</text:p>
      <text:p text:style-name="Text_20_body">Алгоритм будет состоять из 2-х частей:</text:p>
      <text:list text:style-name="List_20_1" text:continue-numbering="false">
        <text:list-item>
          <text:p text:style-name="List_20_1_Content_First"> скачивание и распаковка архива с дистрибутивом</text:p>
        </text:list-item>
        <text:list-item>
          <text:p text:style-name="List_20_1_Content_Last"> непосредственно установка платформы 1С</text:p>
        </text:list-item>
      </text:list>
      <table:table table:style-name="PluginODTAutoStyle_Table_40">
        <table:table-column table:style-name="odt_auto_style_table_column_10_1"/>
        <table:table-column table:style-name="odt_auto_style_table_column_10_2"/>
        <table:table-row>
          <table:table-cell office:value-type="string" table:style-name="PluginODTAutoStyle_TableCell_41">
            <text:p text:style-name="PluginODTAutoStyle_Paragraph_42"><draw:frame draw:style-name="media" draw:name="13" text:anchor-type="as-char" draw:z-index="1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3">
            <text:p text:style-name="PluginODTAutoStyle_Paragraph_44">В моём случае алгоритм установки находится в файле с именем<text:line-break/><text:span text:style-name="Strong_20_Emphasis">C:\tools\sandbox\1c\tools\chocolateyinstall.ps1</text:span></text:p>
          </table:table-cell>
        </table:table-row>
      </table:table>
      <text:p text:style-name="Text_20_body">Файл <text:span text:style-name="Strong_20_Emphasis">chocolateyinstall.ps1</text:span> привожу к следующему виду</text:p>
      <table:table table:style-name="Table">
        <table:table-column table:style-name="odt_auto_style_table_column_11_1"/>
        <table:table-row>
          <table:table-cell office:value-type="string" table:style-name="PluginODTAutoStyle_TableCell_45">
            <text:p text:style-name="Preformatted_20_Text">$ErrorActionPreference = 'Stop' # stop on all errors<text:line-break/>$toolsDir<text:s text:c="3"/>= "$(Split-Path -parent $MyInvocation.MyCommand.Definition)"<text:line-break/> <text:line-break/>$packageZipArgs<text:s text:c="2"/>= @{<text:line-break/><text:s text:c="2"/>packageName<text:s text:c="4"/>= $env:ChocolateyPackageName<text:line-break/><text:s text:c="2"/>unzipLocation<text:s text:c="2"/>= $toolsDir<text:line-break/><text:s text:c="2"/>Url<text:s text:c="12"/>= 'http://choco.mihanik.net/distr/1c/x32/8.3.24.1667/setup.zip'<text:line-break/><text:s text:c="2"/>Checksum<text:s text:c="7"/>= '42654E8A9F8C50156F9C38B785687F2B378D3CE51741ABB58422B95B06249F26'<text:line-break/><text:s text:c="2"/>ChecksumType<text:s text:c="3"/>= 'SHA256'<text:line-break/><text:s text:c="2"/>Url64<text:s text:c="10"/>= 'http://choco.mihanik.net/distr/1c/x32/8.3.24.1667/setup.zip'<text:line-break/><text:s text:c="2"/>Checksum64<text:s text:c="5"/>= '42654E8A9F8C50156F9C38B785687F2B378D3CE51741ABB58422B95B06249F26'<text:line-break/><text:s text:c="2"/>ChecksumType64 = 'SHA256'<text:line-break/><text:s text:c="2"/>softwareName<text:s text:c="2"/>= '1C*'<text:line-break/><text:s text:c="2"/>validExitCodes = @(0, 3010, 1641)<text:line-break/>}<text:line-break/> <text:line-break/>$packageArgs = @{<text:line-break/><text:s text:c="2"/>packageName<text:s text:c="3"/>= $env:ChocolateyPackageName<text:line-break/><text:s text:c="2"/>file <text:tab/><text:tab/><text:tab/>= $toolsDir + '\1CEnterprise 8.msi'<text:line-break/><text:s text:c="2"/>file64<text:tab/><text:tab/>= $toolsDir + '\1CEnterprise 8.msi'<text:line-break/><text:s text:c="2"/>fileType<text:s text:c="6"/>= 'MSI'<text:line-break/><text:s text:c="2"/>silentArgs<text:s text:c="4"/>= '/qn TRANSFORMS=adminstallrelogon.mst;1049.mst DESIGNERALLCLIENTS=1 THICKCLIENT=1 THINCLIENTFILE=1 THINCLIENT=1 WEBSERVEREXT=1 SERVER=0 CONFREPOSSERVER=0 CONVERTER77=0 SERVERCLIENT=1 LANGUAGES=RU'<text:line-break/><text:s text:c="2"/>validExitCodes= @(0, 3010, 1641)<text:line-break/><text:s text:c="2"/>softwareName<text:s text:c="2"/>= '1C*'<text:line-break/>}<text:line-break/> <text:line-break/>Write-Output "Установка 1с."<text:line-break/> <text:line-break/>Write-Output "Скачиваем архив с программой."<text:line-break/> <text:line-break/>Install-ChocolateyZipPackage @packageZipArgs<text:line-break/> <text:line-break/>Write-Output "Устанавливаем платформу."<text:line-break/> <text:line-break/>Install-ChocolateyInstallPackage @packageArgs</text:p>
          </table:table-cell>
        </table:table-row>
      </table:table>
      <text:h text:style-name="Heading_20_1" text:outline-level="1"><text:bookmark-start text:name="__RefHeading___шаг_8_12"/><text:bookmark-start text:name="шаг_8"/>Шаг 8<text:bookmark-end text:name="__RefHeading___шаг_8_12"/><text:bookmark-end text:name="шаг_8"/></text:h>
      <text:p text:style-name="Text_20_body">Настраиваем алгоритм удаления нашей платформы. Для этого редактируем файл <text:span text:style-name="Strong_20_Emphasis">chocolateyuninstall.ps1</text:span>.</text:p>
      <table:table table:style-name="PluginODTAutoStyle_Table_47">
        <table:table-column table:style-name="odt_auto_style_table_column_12_1"/>
        <table:table-column table:style-name="odt_auto_style_table_column_12_2"/>
        <table:table-row>
          <table:table-cell office:value-type="string" table:style-name="PluginODTAutoStyle_TableCell_48">
            <text:p text:style-name="PluginODTAutoStyle_Paragraph_49"><draw:frame draw:style-name="media" draw:name="14" text:anchor-type="as-char" draw:z-index="14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50">
            <text:p text:style-name="PluginODTAutoStyle_Paragraph_51">В моём случае файл имеет имя<text:line-break/><text:span text:style-name="Strong_20_Emphasis">C:\tools\sandbox\1c\tools\chocolateyuninstall.ps1</text:span></text:p>
          </table:table-cell>
        </table:table-row>
      </table:table>
      <text:p text:style-name="Text_20_body">Файл <text:span text:style-name="Strong_20_Emphasis">chocolateyuninstall.ps1</text:span> привожу к следующему виду</text:p>
      <text:p text:style-name="Preformatted_20_Text"># IMPORTANT: Before releasing this package, copy/paste the next 2 lines into PowerShell to remove all comments from this file:<text:line-break/>#<text:s text:c="3"/>$f='c:\path\to\thisFile.ps1'<text:line-break/>#<text:s text:c="3"/>gc $f | ? {$_ -notmatch "^\s*#"} | % {$_ -replace '(^.*?)\s*?[^``]#.*','$1'} | Out-File $f+".~" -en utf8; mv -fo $f+".~" $f<text:line-break/><text:line-break/>## NOTE: In 80-90% of the cases (95% with licensed versions due to Package Synchronizer and other enhancements),<text:line-break/>## AutoUninstaller should be able to detect and handle registry uninstalls without a chocolateyUninstall.ps1.<text:line-break/>## See https://docs.chocolatey.org/en-us/choco/commands/uninstall<text:line-break/>## and https://docs.chocolatey.org/en-us/create/functions/uninstall-chocolateypackage<text:line-break/><text:line-break/>## If this is an MSI, ensure 'softwareName' is appropriate, then clean up comments and you are done.<text:line-break/>## If this is an exe, change fileType, silentArgs, and validExitCodes<text:line-break/><text:line-break/>$ErrorActionPreference = 'Stop' # stop on all errors<text:line-break/>$packageArgs = @{<text:line-break/><text:s text:c="2"/>packageName<text:s text:c="3"/>= $env:ChocolateyPackageName<text:line-break/><text:s text:c="2"/>softwareName<text:s text:c="2"/>= '1c*'<text:s text:c="2"/>#part or all of the Display Name as you see it in Programs and Features. It should be enough to be unique<text:line-break/><text:s text:c="2"/>fileType<text:s text:c="6"/>= 'MSI' #only one of these: MSI or EXE (ignore MSU for now)<text:line-break/><text:s text:c="2"/># MSI<text:line-break/><text:s text:c="2"/>silentArgs<text:s text:c="4"/>= "/qn /norestart"<text:line-break/><text:s text:c="2"/>validExitCodes= @(0, 3010, 1605, 1614, 1641) # https://msdn.microsoft.com/en-us/library/aa376931(v=vs.85).aspx<text:line-break/><text:s text:c="2"/># OTHERS<text:line-break/><text:s text:c="2"/># Uncomment matching EXE type (sorted by most to least common)<text:line-break/><text:s text:c="2"/>#silentArgs<text:s text:c="3"/>= '/S'<text:s text:c="11"/># NSIS<text:line-break/><text:s text:c="2"/>#silentArgs<text:s text:c="3"/>= '/VERYSILENT /SUPPRESSMSGBOXES /NORESTART /SP-' # Inno Setup<text:line-break/><text:s text:c="2"/>#silentArgs<text:s text:c="3"/>= '/s'<text:s text:c="11"/># InstallShield<text:line-break/><text:s text:c="2"/>#silentArgs<text:s text:c="3"/>= '/s /v"/qn"'<text:s text:c="3"/># InstallShield with MSI<text:line-break/><text:s text:c="2"/>#silentArgs<text:s text:c="3"/>= '/s'<text:s text:c="11"/># Wise InstallMaster<text:line-break/><text:s text:c="2"/>#silentArgs<text:s text:c="3"/>= '-s'<text:s text:c="11"/># Squirrel<text:line-break/><text:s text:c="2"/>#silentArgs<text:s text:c="3"/>= '-q'<text:s text:c="11"/># Install4j<text:line-break/><text:s text:c="2"/>#silentArgs<text:s text:c="3"/>= '-s -u'<text:s text:c="8"/># Ghost<text:line-break/><text:s text:c="2"/># Note that some installers, in addition to the silentArgs above, may also need assistance of AHK to achieve silence.<text:line-break/><text:s text:c="2"/>#silentArgs<text:s text:c="3"/>= ''<text:s text:c="13"/># none; make silent with input macro script like AutoHotKey (AHK)<text:line-break/><text:s text:c="33"/>#<text:s text:c="7"/>https://community.chocolatey.org/packages/autohotkey.portable<text:line-break/><text:s text:c="2"/>#validExitCodes= @(0) #please insert other valid exit codes here<text:line-break/>}<text:line-break/><text:line-break/>[array]$key = Get-UninstallRegistryKey -SoftwareName $packageArgs['softwareName']<text:line-break/><text:line-break/>if ($key.Count -eq 1) {<text:line-break/><text:s text:c="2"/>$key | % {<text:line-break/><text:s text:c="4"/>$packageArgs['file'] = "$($_.UninstallString)" #NOTE: You may need to split this if it contains spaces, see below<text:line-break/><text:line-break/><text:s text:c="4"/>if ($packageArgs['fileType'] -eq 'MSI') {<text:line-break/><text:s text:c="6"/># The Product Code GUID is all that should be passed for MSI, and very<text:line-break/><text:s text:c="6"/># FIRST, because it comes directly after /x, which is already set in the<text:line-break/><text:s text:c="6"/># Uninstall-ChocolateyPackage msiargs (facepalm).<text:line-break/><text:s text:c="6"/>$packageArgs['silentArgs'] = "$($_.PSChildName) $($packageArgs['silentArgs'])"<text:line-break/><text:line-break/><text:s text:c="6"/># Don't pass anything for file, it is ignored for msi (facepalm number 2)<text:line-break/><text:s text:c="6"/># Alternatively if you need to pass a path to an msi, determine that and<text:line-break/><text:s text:c="6"/># use it instead of the above in silentArgs, still very first<text:line-break/><text:s text:c="6"/>$packageArgs['file'] = ''<text:line-break/><text:s text:c="4"/>} else {<text:line-break/><text:s text:c="6"/># NOTES:<text:line-break/><text:s text:c="6"/># - You probably will need to sanitize $packageArgs['file'] as it comes from the registry and could be in a variety of fun but unusable formats<text:line-break/><text:s text:c="6"/># - Split args from exe in $packageArgs['file'] and pass those args through $packageArgs['silentArgs'] or ignore them<text:line-break/><text:s text:c="6"/># - Ensure you don't pass double quotes in $file (aka $packageArgs['file']) - otherwise you will get "Illegal characters in path when you attempt to run this"<text:line-break/><text:s text:c="6"/># - Review the code for auto-uninstaller for all of the fun things it does in sanitizing - https://github.com/chocolatey/choco/blob/bfe351b7d10c798014efe4bfbb100b171db25099/src/chocolatey/infrastructure.app/services/AutomaticUninstallerService.cs#L142-L192<text:line-break/><text:s text:c="4"/>}<text:line-break/><text:line-break/><text:s text:c="4"/>Uninstall-ChocolateyPackage @packageArgs<text:line-break/><text:s text:c="2"/>}<text:line-break/>} elseif ($key.Count -eq 0) {<text:line-break/><text:s text:c="2"/>Write-Warning "$packageName has already been uninstalled by other means."<text:line-break/>} elseif ($key.Count -gt 1) {<text:line-break/><text:s text:c="2"/>Write-Warning "$($key.Count) matches found!"<text:line-break/><text:s text:c="2"/>Write-Warning "To prevent accidental data loss, no programs will be uninstalled."<text:line-break/><text:s text:c="2"/>Write-Warning "Please alert package maintainer the following keys were matched:"<text:line-break/><text:s text:c="2"/>$key | % {Write-Warning "- $($_.DisplayName)"}<text:line-break/>}<text:line-break/><text:line-break/>## OTHER POWERSHELL FUNCTIONS<text:line-break/>## https://docs.chocolatey.org/en-us/create/functions<text:line-break/>#Uninstall-ChocolateyZipPackage $packageName # Only necessary if you did not unpack to package directory - see https://docs.chocolatey.org/en-us/create/functions/uninstall-chocolateyzippackage<text:line-break/>#Uninstall-ChocolateyEnvironmentVariable - https://docs.chocolatey.org/en-us/create/functions/uninstall-chocolateyenvironmentvariable<text:line-break/>#Uninstall-BinFile # Only needed if you used Install-BinFile - see https://docs.chocolatey.org/en-us/create/functions/uninstall-binfile<text:line-break/>## Remove any shortcuts you added in the install script.</text:p>
      <text:p text:style-name="Text_20_body">Собственно говоря, я тут отредактировал только одну строчку.</text:p>
      <text:p text:style-name="Preformatted_20_Text"><text:s text:c="2"/>fileType<text:s text:c="6"/>= 'MSI' #only one of these: MSI or EXE (ignore MSU for now)</text:p>
      <text:h text:style-name="Heading_20_1" text:outline-level="1"><text:bookmark-start text:name="__RefHeading___шаг_9_13"/><text:bookmark-start text:name="шаг_9"/>Шаг 9<text:bookmark-end text:name="__RefHeading___шаг_9_13"/><text:bookmark-end text:name="шаг_9"/></text:h>
      <text:p text:style-name="Text_20_body">Теперь можем проверить правильность настройки нашего пакета.</text:p>
      <text:p text:style-name="Text_20_body">Сначала упаковываем наш пакет командой</text:p>
      <text:p text:style-name="Preformatted_20_Text">choco pack C:\tools\sandbox\1c\1c.nuspec</text:p>
      <text:p text:style-name="Text_20_body">А потом пробуем его установить</text:p>
      <text:p text:style-name="Preformatted_20_Text">choco install 1c<text:s text:c="2"/>--version="8.3.24.1667" --source="C:\tools\sandbox\1c" -y</text:p>
      <text:p text:style-name="Text_20_body">Как видим, всё проходит успешно</text:p>
      <text:p text:style-name="Text_20_body"><draw:frame draw:style-name="mediacenter" draw:name="15" text:anchor-type="paragraph" draw:z-index="15" svg:width="15.875cm" svg:height="12.907412060302cm"><draw:image xlink:href="Pictures/37bab4fccdea181b5d388b3aa5054544.png" xlink:type="simple" xlink:show="embed" xlink:actuate="onLoad"/></draw:frame></text:p>
      <text:h text:style-name="Heading_20_1" text:outline-level="1"><text:bookmark-start text:name="__RefHeading___шаг_10_14"/><text:bookmark-start text:name="шаг_10"/>Шаг 10<text:bookmark-end text:name="__RefHeading___шаг_10_14"/><text:bookmark-end text:name="шаг_10"/></text:h>
      <text:p text:style-name="Text_20_body">А теперь можем отправить наш пакет на сервер Chocolatey</text:p>
      <text:p text:style-name="Preformatted_20_Text">choco push C:\tools\sandbox\1c\1c.8.3.24.1667.nupkg --source=http://choco.mihanik.net/chocolatey --apikey="бла-бла-бла" --force</text:p>
      <text:p text:style-name="Text_20_body"><draw:frame draw:style-name="mediacenter" draw:name="16" text:anchor-type="paragraph" draw:z-index="16" svg:width="15.875cm" svg:height="1.6594410876133cm"><draw:image xlink:href="Pictures/dfd6091fd337f434d8a762be358f5f48.png" xlink:type="simple" xlink:show="embed" xlink:actuate="onLoad"/></draw:frame></text:p>
      <text:h text:style-name="Heading_20_1" text:outline-level="1"><text:bookmark-start text:name="__RefHeading___шаг_11_15"/><text:bookmark-start text:name="шаг_11"/>Шаг 11<text:bookmark-end text:name="__RefHeading___шаг_11_15"/><text:bookmark-end text:name="шаг_11"/></text:h>
      <text:p text:style-name="Text_20_body">Теперь смело можем устанавливать нашу платформу на ПК пользователей командой</text:p>
      <text:p text:style-name="Preformatted_20_Text">choco install 1c<text:s text:c="2"/>--version="8.3.24.1667" -y</text:p>
      <text:h text:style-name="Heading_20_2" text:outline-level="2"><text:bookmark-start text:name="__RefHeading___источники_16"/><text:bookmark-start text:name="источники"/>Источники<text:bookmark-end text:name="__RefHeading___источники_16"/><text:bookmark-end text:name="источники"/></text:h>
      <text:list text:style-name="List_20_1" text:continue-numbering="false">
        <text:list-item>
          <text:p text:style-name="LastListParagraph_List_20_1_Content_First"> <text:a xlink:type="simple" xlink:href="https://docs.chocolatey.org/en-us/create/create-packages-quick-start/" text:style-name="Internet_20_link" text:visited-style-name="Visited_20_Internet_20_Link">https://docs.chocolatey.org/en-us/create/create-packages-quick-start/</text:a></text:p>
        </text:list-item>
      </text:list>
      <text:p text:style-name="Text_20_body">⇑ Наверх ⇑</text:p>
      <table:table table:style-name="PluginODTAutoStyle_Table_52">
        <table:table-column table:style-name="odt_auto_style_table_column_13_1"/>
        <table:table-column table:style-name="odt_auto_style_table_column_13_2"/>
        <table:table-row>
          <table:table-cell office:value-type="string" table:style-name="PluginODTAutoStyle_TableCell_53">
            <text:p text:style-name="PluginODTAutoStyle_Paragraph_54"><draw:frame draw:style-name="media" draw:name="17" text:anchor-type="as-char" draw:z-index="17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55">
            <text:p text:style-name="PluginODTAutoStyle_Paragraph_56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paragraph-properties fo:text-align="justify"/>
      <style:table-cell-properties fo:padding="0.3cm" fo:border="0.002cm solid #000000"/>
    </style:style>
    <style:style style:name="PluginODTAutoStyle_Paragraph_2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26" style:family="table-cell">
      <style:table-cell-properties fo:border="0.06pt solid #8cacbb" fo:padding="0.049cm" fo:background-color="#f7f9fa"/>
    </style:style>
    <style:style style:name="PluginODTAutoStyle_Paragraph_27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_28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29" style:family="table-cell">
      <style:paragraph-properties fo:text-align="center"/>
      <style:table-cell-properties fo:padding="0.1cm" fo:border="0.002cm solid #000000"/>
    </style:style>
    <style:style style:name="PluginODTAutoStyle_Paragraph_30" style:family="paragraph">
      <style:paragraph-properties fo:text-align="center" fo:padding="0.1cm"/>
    </style:style>
    <style:style style:name="PluginODTAutoStyle_TableCell_31" style:family="table-cell">
      <style:paragraph-properties fo:text-align="justify"/>
      <style:table-cell-properties fo:padding="0.3cm" fo:border="0.002cm solid #000000"/>
    </style:style>
    <style:style style:name="PluginODTAutoStyle_Paragraph_32" style:family="paragraph">
      <style:paragraph-properties fo:text-align="justify" fo:padding="0.3cm"/>
    </style:style>
    <style:style style:name="PluginODTAutoStyle_TableCell_33" style:family="table-cell">
      <style:table-cell-properties fo:border="0.06pt solid #8cacbb" fo:padding="0.049cm" fo:background-color="#f7f9fa"/>
    </style:style>
    <style:style style:name="PluginODTAutoStyle_Paragraph_34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_35" style:family="table">
      <style:table-properties table:align="center" style:shadow="#808080 0.18cm 0.18cm" style:rel-width="88%" style:width="425.2pt"/>
    </style:style>
    <style:style style:name="odt_auto_style_table_column_9_1" style:family="table-column">
      <style:table-column-properties style:column-width="1.5cm"/>
    </style:style>
    <style:style style:name="odt_auto_style_table_column_9_2" style:family="table-column">
      <style:table-column-properties style:column-width="13.5cm"/>
    </style:style>
    <style:style style:name="PluginODTAutoStyle_TableCell_36" style:family="table-cell">
      <style:paragraph-properties fo:text-align="center"/>
      <style:table-cell-properties fo:padding="0.1cm" fo:border="0.002cm solid #000000"/>
    </style:style>
    <style:style style:name="PluginODTAutoStyle_Paragraph_37" style:family="paragraph">
      <style:paragraph-properties fo:text-align="center" fo:padding="0.1cm"/>
    </style:style>
    <style:style style:name="PluginODTAutoStyle_TableCell_38" style:family="table-cell">
      <style:paragraph-properties fo:text-align="justify"/>
      <style:table-cell-properties fo:padding="0.3cm" fo:border="0.002cm solid #000000"/>
    </style:style>
    <style:style style:name="PluginODTAutoStyle_Paragraph_39" style:family="paragraph">
      <style:paragraph-properties fo:text-align="justify" fo:padding="0.3cm"/>
    </style:style>
    <style:style style:name="PluginODTAutoStyle_Table_40" style:family="table">
      <style:table-properties table:align="center" style:shadow="#808080 0.18cm 0.18cm" style:rel-width="88%" style:width="425.2pt"/>
    </style:style>
    <style:style style:name="odt_auto_style_table_column_10_1" style:family="table-column">
      <style:table-column-properties style:column-width="1.5cm"/>
    </style:style>
    <style:style style:name="odt_auto_style_table_column_10_2" style:family="table-column">
      <style:table-column-properties style:column-width="13.5cm"/>
    </style:style>
    <style:style style:name="PluginODTAutoStyle_TableCell_41" style:family="table-cell">
      <style:paragraph-properties fo:text-align="center"/>
      <style:table-cell-properties fo:padding="0.1cm" fo:border="0.002cm solid #000000"/>
    </style:style>
    <style:style style:name="PluginODTAutoStyle_Paragraph_42" style:family="paragraph">
      <style:paragraph-properties fo:text-align="center" fo:padding="0.1cm"/>
    </style:style>
    <style:style style:name="PluginODTAutoStyle_TableCell_43" style:family="table-cell">
      <style:paragraph-properties fo:text-align="justify"/>
      <style:table-cell-properties fo:padding="0.3cm" fo:border="0.002cm solid #000000"/>
    </style:style>
    <style:style style:name="PluginODTAutoStyle_Paragraph_44" style:family="paragraph">
      <style:paragraph-properties fo:text-align="justify" fo:padding="0.3cm"/>
    </style:style>
    <style:style style:name="PluginODTAutoStyle_TableCell_45" style:family="table-cell">
      <style:table-cell-properties fo:border="0.06pt solid #8cacbb" fo:padding="0.049cm" fo:background-color="#f7f9fa"/>
    </style:style>
    <style:style style:name="PluginODTAutoStyle_Paragraph_46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_47" style:family="table">
      <style:table-properties table:align="center" style:shadow="#808080 0.18cm 0.18cm" style:rel-width="88%" style:width="425.2pt"/>
    </style:style>
    <style:style style:name="odt_auto_style_table_column_12_1" style:family="table-column">
      <style:table-column-properties style:column-width="1.5cm"/>
    </style:style>
    <style:style style:name="odt_auto_style_table_column_12_2" style:family="table-column">
      <style:table-column-properties style:column-width="13.5cm"/>
    </style:style>
    <style:style style:name="PluginODTAutoStyle_TableCell_48" style:family="table-cell">
      <style:paragraph-properties fo:text-align="center"/>
      <style:table-cell-properties fo:padding="0.1cm" fo:border="0.002cm solid #000000"/>
    </style:style>
    <style:style style:name="PluginODTAutoStyle_Paragraph_49" style:family="paragraph">
      <style:paragraph-properties fo:text-align="center" fo:padding="0.1cm"/>
    </style:style>
    <style:style style:name="PluginODTAutoStyle_TableCell_50" style:family="table-cell">
      <style:paragraph-properties fo:text-align="justify"/>
      <style:table-cell-properties fo:padding="0.3cm" fo:border="0.002cm solid #000000"/>
    </style:style>
    <style:style style:name="PluginODTAutoStyle_Paragraph_51" style:family="paragraph">
      <style:paragraph-properties fo:text-align="justify" fo:padding="0.3cm"/>
    </style:style>
    <style:style style:name="PluginODTAutoStyle_Table_52" style:family="table">
      <style:table-properties table:align="center" style:shadow="#808080 0.18cm 0.18cm" style:rel-width="88%" style:width="425.2pt"/>
    </style:style>
    <style:style style:name="odt_auto_style_table_column_13_1" style:family="table-column">
      <style:table-column-properties style:column-width="1.5cm"/>
    </style:style>
    <style:style style:name="odt_auto_style_table_column_13_2" style:family="table-column">
      <style:table-column-properties style:column-width="13.5cm"/>
    </style:style>
    <style:style style:name="PluginODTAutoStyle_TableCell_53" style:family="table-cell">
      <style:paragraph-properties fo:text-align="center"/>
      <style:table-cell-properties fo:padding="0.1cm" fo:border="0.002cm solid #000000"/>
    </style:style>
    <style:style style:name="PluginODTAutoStyle_Paragraph_54" style:family="paragraph">
      <style:paragraph-properties fo:text-align="center" fo:padding="0.1cm"/>
    </style:style>
    <style:style style:name="PluginODTAutoStyle_TableCell_55" style:family="table-cell">
      <style:paragraph-properties fo:text-align="justify"/>
      <style:table-cell-properties fo:padding="0.3cm" fo:border="0.002cm solid #000000"/>
    </style:style>
    <style:style style:name="PluginODTAutoStyle_Paragraph_56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менеджеры_пакетов:chocolatey:создание_собственного_пакета_chocolatey</dc:title>
  </office:meta>
</office:document-meta>
</file>