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6e60a113206d22dd0eb86680391cddd8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мессенджеры:whatsapp:как_использовать_whatsapp_в_браузере_на_компьютере"/>&lt;a name="top"&gt;&lt;/a&gt;</text:span></text:p>
      <text:h text:style-name="Heading_20_1" text:outline-level="1"><text:bookmark-start text:name="__RefHeading___как_использовать_whatsapp_в_браузере_на_компьютере_1"/><text:bookmark-start text:name="как_использовать_whatsapp_в_браузере_на_компьютере"/>Как использовать WhatsApp в браузере на компьютере<text:bookmark-end text:name="__RefHeading___как_использовать_whatsapp_в_браузере_на_компьютере_1"/><text:bookmark-end text:name="как_использовать_whatsapp_в_браузере_на_компьютере"/></text:h>
      <text:p text:style-name="Text_20_body"><text:a xlink:type="simple" xlink:href="http://wiki.mihanik.net/doku.php?id=программное_обеспечение:мессенджеры:whatsapp:как_использовать_whatsapp_в_браузере_на_компьютере&amp;do=export_pdf" text:style-name="Internet_20_link" text:visited-style-name="Visited_20_Internet_20_Link"> Экспорт в PDF </text:a> </text:p>
      <text:p text:style-name="Text_20_body">Дата создания: 2022/09/08 07:0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шаг_1_2"/><text:bookmark-start text:name="шаг_1"/>Шаг 1<text:bookmark-end text:name="__RefHeading___шаг_1_2"/><text:bookmark-end text:name="шаг_1"/></text:h>
      <text:p text:style-name="Text_20_body">Запускаете ваш любимый <text:span text:style-name="Strong_20_Emphasis">браузер</text:span>, открываете в нём страничку <text:a xlink:type="simple" xlink:href="https://web.whatsapp.com/" text:style-name="Internet_20_link" text:visited-style-name="Visited_20_Internet_20_Link">https://web.whatsapp.com/</text:a></text:p>
      <text:p text:style-name="Text_20_body">Список самых популярных браузеров:</text:p>
      <text:list text:style-name="List_20_1" text:continue-numbering="false">
        <text:list-item>
          <text:p text:style-name="List_20_1_Content_First"> Google Chrome</text:p>
        </text:list-item>
        <text:list-item>
          <text:p text:style-name="List_20_1_Content"> Яндекс.Браузер</text:p>
        </text:list-item>
        <text:list-item>
          <text:p text:style-name="List_20_1_Content"> Mozilla Firefox</text:p>
        </text:list-item>
        <text:list-item>
          <text:p text:style-name="List_20_1_Content"> Microsoft Edge</text:p>
        </text:list-item>
        <text:list-item>
          <text:p text:style-name="List_20_1_Content"> Opera</text:p>
        </text:list-item>
        <text:list-item>
          <text:p text:style-name="List_20_1_Content_Last"> ..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draw:frame draw:style-name="mediacenter" draw:name="1" text:anchor-type="paragraph" draw:z-index="1" svg:width="15.875cm" svg:height="6.1174363057325cm"><draw:image xlink:href="Pictures/6e60a113206d22dd0eb86680391cddd8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шаг_2_3"/><text:bookmark-start text:name="шаг_2"/>Шаг 2<text:bookmark-end text:name="__RefHeading___шаг_2_3"/><text:bookmark-end text:name="шаг_2"/></text:h>
      <text:p text:style-name="Text_20_body">Настраиваете всё по очень простой инструкции, которая размещена на официальном сайте <text:span text:style-name="Strong_20_Emphasis">WhatsApp</text:span></text:p>
      <text:p text:style-name="Text_20_body"><text:a xlink:type="simple" xlink:href="https://faq.whatsapp.com/461612784486656/?helpref=uf_share" text:style-name="Internet_20_link" text:visited-style-name="Visited_20_Internet_20_Link">https://faq.whatsapp.com/461612784486656/?helpref=uf_share</text:a></text:p>
      <text:h text:style-name="Heading_20_2" text:outline-level="2"><text:bookmark-start text:name="__RefHeading___шаг_3_4"/><text:bookmark-start text:name="шаг_3"/>Шаг 3<text:bookmark-end text:name="__RefHeading___шаг_3_4"/><text:bookmark-end text:name="шаг_3"/></text:h>
      <text:p text:style-name="Text_20_body">Радуемся общению в чате <text:span text:style-name="Strong_20_Emphasis">WhatsApp</text:span>.</text:p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мессенджеры:whatsapp:как_использовать_whatsapp_в_браузере_на_компьютере</dc:title>
  </office:meta>
</office:document-meta>
</file>